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automatic-styles>
    <style:style style:name="co1" style:family="table-column">
      <style:table-column-properties fo:break-before="auto" style:column-width="1.0118in"/>
    </style:style>
    <style:style style:name="co2" style:family="table-column">
      <style:table-column-properties fo:break-before="auto" style:column-width="11.0264in"/>
    </style:style>
    <style:style style:name="co3" style:family="table-column">
      <style:table-column-properties fo:break-before="auto" style:column-width="2.2346in"/>
    </style:style>
    <style:style style:name="co4" style:family="table-column">
      <style:table-column-properties fo:break-before="auto" style:column-width="0.6209in"/>
    </style:style>
    <style:style style:name="co5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office:value-type="string" calcext:value-type="string">
            <text:p><text:s/>JUL2670584 </text:p>
          </table:table-cell>
          <table:table-cell office:value-type="string" calcext:value-type="string">
            <text:p><text:s/>CIMMERIAN XUTHAL OF THE DUSK #3 (OF 3) CVR A ITO (MR) <text:s text:c="79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85 </text:p>
          </table:table-cell>
          <table:table-cell office:value-type="string" calcext:value-type="string">
            <text:p><text:s/>CIMMERIAN XUTHAL OF THE DUSK #3 (OF 3) CVR B STEVAN SUBIC VAR (MR) <text:s text:c="66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86 </text:p>
          </table:table-cell>
          <table:table-cell office:value-type="string" calcext:value-type="string">
            <text:p><text:s/>CIMMERIAN XUTHAL OF THE DUSK #3 (OF 3) CVR C INC 1:10 STEVEN SUBIC VIRGIN VAR (MR) <text:s text:c="50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87 </text:p>
          </table:table-cell>
          <table:table-cell office:value-type="string" calcext:value-type="string">
            <text:p><text:s/>CIMMERIAN XUTHAL OF THE DUSK #3 (OF 3) CVR D INC 1:25 ITO VIRGIN VAR (MR) <text:s text:c="59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88 </text:p>
          </table:table-cell>
          <table:table-cell office:value-type="string" calcext:value-type="string">
            <text:p><text:s/>CIMMERIAN XUTHAL OF THE DUSK #3 (OF 3) CVR E INC 1:50 ITO B&amp;W VIRGIN VAR (MR) <text:s text:c="55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595 </text:p>
          </table:table-cell>
          <table:table-cell office:value-type="string" calcext:value-type="string">
            <text:p><text:s/>MEDUSA &amp; PERSEUS HC (MR) <text:s text:c="108"/></text:p>
          </table:table-cell>
          <table:table-cell office:value-type="string" calcext:value-type="string">
            <text:p><text:s/>ABLAZE <text:s text:c="23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0615 </text:p>
          </table:table-cell>
          <table:table-cell office:value-type="string" calcext:value-type="string">
            <text:p><text:s/>MARSUPILAMIS HC CREATURES FROM THE JUNGLE <text:s text:c="91"/></text:p>
          </table:table-cell>
          <table:table-cell office:value-type="string" calcext:value-type="string">
            <text:p><text:s/>Abrams <text:s text:c="23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70650 </text:p>
          </table:table-cell>
          <table:table-cell office:value-type="string" calcext:value-type="string">
            <text:p><text:s/>HAB #6 (OF 6) CVR A CHLOE BRAILSFORD <text:s text:c="96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51 </text:p>
          </table:table-cell>
          <table:table-cell office:value-type="string" calcext:value-type="string">
            <text:p><text:s/>HAB #6 (OF 6) CVR B SARAH SUMERAY LOST TEXTS VAR <text:s text:c="84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652 </text:p>
          </table:table-cell>
          <table:table-cell office:value-type="string" calcext:value-type="string">
            <text:p><text:s/>HAB #6 (OF 6) CVR C INC 1:20 LEWIS LAROSA &amp; DAVID LAPHAM DESIGN VAR <text:s text:c="65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432 </text:p>
          </table:table-cell>
          <table:table-cell office:value-type="string" calcext:value-type="string">
            <text:p><text:s/>LANCER #1 (OF 4) CVR I JAKE BAKER GLOW IN THE DARK VAR <text:s text:c="78"/></text:p>
          </table:table-cell>
          <table:table-cell office:value-type="string" calcext:value-type="string">
            <text:p><text:s/>BAD IDEA <text:s text:c="21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P002 <text:s/></text:p>
          </table:table-cell>
          <table:table-cell office:value-type="string" calcext:value-type="string">
            <text:p><text:s/>Gastronomique #2 A Main (Dressed, Masellis) <text:s text:c="89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03 <text:s/></text:p>
          </table:table-cell>
          <table:table-cell office:value-type="string" calcext:value-type="string">
            <text:p><text:s/>Gastronomique #2 B Variant (Dressed, Mamone) <text:s text:c="88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04 <text:s/></text:p>
          </table:table-cell>
          <table:table-cell office:value-type="string" calcext:value-type="string">
            <text:p><text:s/>Gastronomique #2 C Bagged NSFW Variant (Dressed, Lotay) <text:s text:c="77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P005 <text:s/></text:p>
          </table:table-cell>
          <table:table-cell office:value-type="string" calcext:value-type="string">
            <text:p><text:s/>Gastronomique #2 D 1:10 INCV (Full Art, Mamone) <text:s text:c="85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06 <text:s/></text:p>
          </table:table-cell>
          <table:table-cell office:value-type="string" calcext:value-type="string">
            <text:p><text:s/>Gastronomique #2 E 1:20 INCV (Full Art, Santiago) <text:s text:c="83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07 <text:s/></text:p>
          </table:table-cell>
          <table:table-cell office:value-type="string" calcext:value-type="string">
            <text:p><text:s/>Gastronomique #2 F 1:30 INCV (Full Art, Mendoza) <text:s text:c="8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08 <text:s/></text:p>
          </table:table-cell>
          <table:table-cell office:value-type="string" calcext:value-type="string">
            <text:p><text:s/>Gastronomique #2 G FOC Reveal Variant (Dressed, TBA) <text:s text:c="80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09 <text:s/></text:p>
          </table:table-cell>
          <table:table-cell office:value-type="string" calcext:value-type="string">
            <text:p><text:s/>Gastronomique #2 H Unlimited Variant (Full Art, TBA) <text:s text:c="80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10 <text:s/></text:p>
          </table:table-cell>
          <table:table-cell office:value-type="string" calcext:value-type="string">
            <text:p><text:s/>Go Go Power Rangers Omnibus <text:s text:c="105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66.49" calcext:value-type="float">
            <text:p>66,49</text:p>
          </table:table-cell>
        </table:table-row>
        <table:table-row table:style-name="ro1">
          <table:table-cell office:value-type="string" calcext:value-type="string">
            <text:p><text:s/>JUL26P022 <text:s/></text:p>
          </table:table-cell>
          <table:table-cell office:value-type="string" calcext:value-type="string">
            <text:p><text:s/>Hellraiser: Resurrections - Hell's Council #1 A Main (Dressed, Vilchez) <text:s text:c="61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23 <text:s/></text:p>
          </table:table-cell>
          <table:table-cell office:value-type="string" calcext:value-type="string">
            <text:p><text:s/>Hellraiser: Resurrections - Hell's Council #1 B Variant (Dressed, Sabbatini) <text:s text:c="56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24 <text:s/></text:p>
          </table:table-cell>
          <table:table-cell office:value-type="string" calcext:value-type="string">
            <text:p><text:s/>Hellraiser: Resurrections - Hell's Council #1 C Yellow Blank Sketch Variant <text:s text:c="57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25 <text:s/></text:p>
          </table:table-cell>
          <table:table-cell office:value-type="string" calcext:value-type="string">
            <text:p><text:s/>Hellraiser: Resurrections - Hell's Council #1 D 1:10 INCV (Full Art, Sabbatini) <text:s text:c="53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26 <text:s/></text:p>
          </table:table-cell>
          <table:table-cell office:value-type="string" calcext:value-type="string">
            <text:p><text:s/>Hellraiser: Resurrections - Hell's Council #1 E 1:25 INCV (Full Art, Ward) <text:s text:c="58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27 <text:s/></text:p>
          </table:table-cell>
          <table:table-cell office:value-type="string" calcext:value-type="string">
            <text:p><text:s/>Hellraiser: Resurrections - Hell's Council #1 F Unlimited Variant (Full Art, Vilchez) <text:s text:c="47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28 <text:s/></text:p>
          </table:table-cell>
          <table:table-cell office:value-type="string" calcext:value-type="string">
            <text:p><text:s/>Hellraiser: Resurrections - Hell's Council #1 G FOC Reveal Variant (Dressed, TBA) <text:s text:c="51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83 <text:s/></text:p>
          </table:table-cell>
          <table:table-cell office:value-type="string" calcext:value-type="string">
            <text:p><text:s/>Power Rangers Green #2 A Main (Dressed, Harris) <text:s text:c="85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84 <text:s/></text:p>
          </table:table-cell>
          <table:table-cell office:value-type="string" calcext:value-type="string">
            <text:p><text:s/>Power Rangers Green #2 B Variant (Dressed, Vargas) <text:s text:c="82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85 <text:s/></text:p>
          </table:table-cell>
          <table:table-cell office:value-type="string" calcext:value-type="string">
            <text:p><text:s/>Power Rangers Green #2 C Tommy Oliver Card Stock Connecting Variant (Dressed, Mooneyham) <text:s text:c="4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086 <text:s/></text:p>
          </table:table-cell>
          <table:table-cell office:value-type="string" calcext:value-type="string">
            <text:p><text:s/>Power Rangers Green #2 D Foil Variant (Full Art, Foil, Harris) <text:s text:c="70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P087 <text:s/></text:p>
          </table:table-cell>
          <table:table-cell office:value-type="string" calcext:value-type="string">
            <text:p><text:s/>Power Rangers Green #2 E 1:10 INCV Foil Variant (Full Art, Foil, Vargas) <text:s text:c="60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P088 <text:s/></text:p>
          </table:table-cell>
          <table:table-cell office:value-type="string" calcext:value-type="string">
            <text:p><text:s/>Power Rangers Green #2 F 1:20 INCV Variant (Full Art, Evenhuis) <text:s text:c="69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89 <text:s/></text:p>
          </table:table-cell>
          <table:table-cell office:value-type="string" calcext:value-type="string">
            <text:p><text:s/>Power Rangers Green #2 G 1:25 INCV Variant (Full Art, TBA) <text:s text:c="7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90 <text:s/></text:p>
          </table:table-cell>
          <table:table-cell office:value-type="string" calcext:value-type="string">
            <text:p><text:s/>Power Rangers Green #2 H 1:50 INCV Variant (Full Art, Smith) <text:s text:c="72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91 <text:s/></text:p>
          </table:table-cell>
          <table:table-cell office:value-type="string" calcext:value-type="string">
            <text:p><text:s/>Power Rangers Green #2 I 1:75 INCV Variant (Full Art, Hill) <text:s text:c="73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92 <text:s/></text:p>
          </table:table-cell>
          <table:table-cell office:value-type="string" calcext:value-type="string">
            <text:p><text:s/>Power Rangers Green #2 J FOC Reveal Variant (Dressed, TBA) <text:s text:c="74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093 <text:s/></text:p>
          </table:table-cell>
          <table:table-cell office:value-type="string" calcext:value-type="string">
            <text:p><text:s/>Power Rangers Green #2 K Unlimited Variant (Full Art, Vargas) <text:s text:c="71"/></text:p>
          </table:table-cell>
          <table:table-cell office:value-type="string" calcext:value-type="string">
            <text:p><text:s/>Boom Entertainment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32 <text:s/></text:p>
          </table:table-cell>
          <table:table-cell office:value-type="string" calcext:value-type="string">
            <text:p><text:s/>Inside UFO 54-40 <text:s text:c="116"/></text:p>
          </table:table-cell>
          <table:table-cell office:value-type="string" calcext:value-type="string">
            <text:p><text:s/>Choose Your Own Adventure <text:s text:c="4"/></text:p>
          </table:table-cell>
          <table:table-cell office:value-type="float" office:value="8.54" calcext:value-type="float">
            <text:p>8,54</text:p>
          </table:table-cell>
        </table:table-row>
        <table:table-row table:style-name="ro1">
          <table:table-cell office:value-type="string" calcext:value-type="string">
            <text:p><text:s/>JUL2670680 </text:p>
          </table:table-cell>
          <table:table-cell office:value-type="string" calcext:value-type="string">
            <text:p><text:s/>STUDIO GHIBLI 100 COLLECTIBLE POSTCARDS <text:s text:c="93"/></text:p>
          </table:table-cell>
          <table:table-cell office:value-type="string" calcext:value-type="string">
            <text:p><text:s/>Chronicle Books <text:s text:c="14"/></text:p>
          </table:table-cell>
          <table:table-cell office:value-type="float" office:value="33.68" calcext:value-type="float">
            <text:p>33,68</text:p>
          </table:table-cell>
        </table:table-row>
        <table:table-row table:style-name="ro1">
          <table:table-cell office:value-type="string" calcext:value-type="string">
            <text:p><text:s/>JUL2670681 </text:p>
          </table:table-cell>
          <table:table-cell office:value-type="string" calcext:value-type="string">
            <text:p><text:s/>STUDIO GHIBLI HOWLS MOVING CASTLE STATIONERY SET <text:s text:c="84"/></text:p>
          </table:table-cell>
          <table:table-cell office:value-type="string" calcext:value-type="string">
            <text:p><text:s/>Chronicle Books <text:s text:c="14"/></text:p>
          </table:table-cell>
          <table:table-cell office:value-type="float" office:value="33.68" calcext:value-type="float">
            <text:p>33,68</text:p>
          </table:table-cell>
        </table:table-row>
        <table:table-row table:style-name="ro1">
          <table:table-cell office:value-type="string" calcext:value-type="string">
            <text:p><text:s/>JUL26P136 <text:s/></text:p>
          </table:table-cell>
          <table:table-cell office:value-type="string" calcext:value-type="string">
            <text:p><text:s/>Heroes' Feast Legends of the Table (Dungeons &amp; Dragons) <text:s text:c="77"/></text:p>
          </table:table-cell>
          <table:table-cell office:value-type="string" calcext:value-type="string">
            <text:p><text:s/>Clarkson Potter/Ten Speed <text:s text:c="4"/></text:p>
          </table:table-cell>
          <table:table-cell office:value-type="float" office:value="38" calcext:value-type="float">
            <text:p>38</text:p>
          </table:table-cell>
        </table:table-row>
        <table:table-row table:style-name="ro1">
          <table:table-cell office:value-type="string" calcext:value-type="string">
            <text:p><text:s/>JUL26P138 <text:s/></text:p>
          </table:table-cell>
          <table:table-cell office:value-type="string" calcext:value-type="string">
            <text:p><text:s/>Ready Player One: The Graphic Novel <text:s text:c="97"/></text:p>
          </table:table-cell>
          <table:table-cell office:value-type="string" calcext:value-type="string">
            <text:p><text:s/>Clarkson Potter/Ten Speed <text:s text:c="4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JUN2678274 </text:p>
          </table:table-cell>
          <table:table-cell office:value-type="string" calcext:value-type="string">
            <text:p><text:s/>CRANIACS TRADING CARDS SERIES 4 CRANIMAL CHAOS BLASTER BOX <text:s text:c="74"/></text:p>
          </table:table-cell>
          <table:table-cell office:value-type="string" calcext:value-type="string">
            <text:p><text:s/>Craniacs <text:s text:c="21"/></text:p>
          </table:table-cell>
          <table:table-cell office:value-type="float" office:value="44.48" calcext:value-type="float">
            <text:p>44,48</text:p>
          </table:table-cell>
        </table:table-row>
        <table:table-row table:style-name="ro1">
          <table:table-cell office:value-type="string" calcext:value-type="string">
            <text:p><text:s/>JUN2678275 </text:p>
          </table:table-cell>
          <table:table-cell office:value-type="string" calcext:value-type="string">
            <text:p><text:s/>CRANIACS TRADING CARDS SERIES 4 CRANIMAL CHAOS BLASTER BOX CASE <text:s text:c="69"/></text:p>
          </table:table-cell>
          <table:table-cell office:value-type="string" calcext:value-type="string">
            <text:p><text:s/>Craniacs <text:s text:c="21"/></text:p>
          </table:table-cell>
          <table:table-cell office:value-type="float" office:value="808.65" calcext:value-type="float">
            <text:p>808,65</text:p>
          </table:table-cell>
        </table:table-row>
        <table:table-row table:style-name="ro1">
          <table:table-cell office:value-type="string" calcext:value-type="string">
            <text:p><text:s/>JUN2678276 </text:p>
          </table:table-cell>
          <table:table-cell office:value-type="string" calcext:value-type="string">
            <text:p><text:s/>CRANIACS TRADING CARDS SERIES 4 CRANIMAL CHAOS HOBBY BOX <text:s text:c="76"/></text:p>
          </table:table-cell>
          <table:table-cell office:value-type="string" calcext:value-type="string">
            <text:p><text:s/>Craniacs <text:s text:c="21"/></text:p>
          </table:table-cell>
          <table:table-cell office:value-type="float" office:value="133.58" calcext:value-type="float">
            <text:p>133,58</text:p>
          </table:table-cell>
        </table:table-row>
        <table:table-row table:style-name="ro1">
          <table:table-cell office:value-type="string" calcext:value-type="string">
            <text:p><text:s/>JUN2678277 </text:p>
          </table:table-cell>
          <table:table-cell office:value-type="string" calcext:value-type="string">
            <text:p><text:s/>CRANIACS TRADING CARDS SERIES 4 CRANIMAL CHAOS HOBBY BOX CASE <text:s text:c="71"/></text:p>
          </table:table-cell>
          <table:table-cell office:value-type="string" calcext:value-type="string">
            <text:p><text:s/>Craniacs <text:s text:c="21"/></text:p>
          </table:table-cell>
          <table:table-cell office:value-type="float" office:value="1456.65" calcext:value-type="float">
            <text:p>1456,65</text:p>
          </table:table-cell>
        </table:table-row>
        <table:table-row table:style-name="ro1">
          <table:table-cell office:value-type="string" calcext:value-type="string">
            <text:p><text:s/>JUL2670692 </text:p>
          </table:table-cell>
          <table:table-cell office:value-type="string" calcext:value-type="string">
            <text:p><text:s/>COMIC SHOP NEWS #2040 (BUNDLE OF 100) (NET) <text:s text:c="89"/></text:p>
          </table:table-cell>
          <table:table-cell office:value-type="string" calcext:value-type="string">
            <text:p><text:s/>CSN Press <text:s text:c="20"/></text:p>
          </table:table-cell>
          <table:table-cell office:value-type="float" office:value="30.38" calcext:value-type="float">
            <text:p>30,38</text:p>
          </table:table-cell>
        </table:table-row>
        <table:table-row table:style-name="ro1">
          <table:table-cell office:value-type="string" calcext:value-type="string">
            <text:p><text:s/>JUN26P125 <text:s/></text:p>
          </table:table-cell>
          <table:table-cell office:value-type="string" calcext:value-type="string">
            <text:p><text:s/>Did You Hear About Mimi Green #4 (CVR A) (Josh Cornillon) <text:s text:c="75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56 <text:s/></text:p>
          </table:table-cell>
          <table:table-cell office:value-type="string" calcext:value-type="string">
            <text:p><text:s/>Empowered Deluxe Edition Volume 4 <text:s text:c="99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JUL26P157 <text:s/></text:p>
          </table:table-cell>
          <table:table-cell office:value-type="string" calcext:value-type="string">
            <text:p><text:s/>Empowered Omnibus Volume 4 <text:s text:c="106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JUN26P131 <text:s/></text:p>
          </table:table-cell>
          <table:table-cell office:value-type="string" calcext:value-type="string">
            <text:p><text:s/>Ghost of a Ghost #1 (CVR A) (Michael Avon Oeming) <text:s text:c="83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32 <text:s/></text:p>
          </table:table-cell>
          <table:table-cell office:value-type="string" calcext:value-type="string">
            <text:p><text:s/>Ghost of a Ghost #1 (CVR B) (Dave Johnson) <text:s text:c="90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35 <text:s/></text:p>
          </table:table-cell>
          <table:table-cell office:value-type="string" calcext:value-type="string">
            <text:p><text:s/>Grendel: Devil's Crucible--Sedition #3 (CVR A) (Matt Wagner) <text:s text:c="72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36 <text:s/></text:p>
          </table:table-cell>
          <table:table-cell office:value-type="string" calcext:value-type="string">
            <text:p><text:s/>Grendel: Devil's Crucible--Sedition #3 (CVR B) (Mark Laszlo) <text:s text:c="72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167 <text:s/></text:p>
          </table:table-cell>
          <table:table-cell office:value-type="string" calcext:value-type="string">
            <text:p><text:s/>Jim Starlin's Dreadstar Omnibus Volume 3 <text:s text:c="92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L26P182 <text:s/></text:p>
          </table:table-cell>
          <table:table-cell office:value-type="string" calcext:value-type="string">
            <text:p><text:s/>Minor Threats Volume 3: The Last Devil Left Alive <text:s text:c="83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N26P156 <text:s/></text:p>
          </table:table-cell>
          <table:table-cell office:value-type="string" calcext:value-type="string">
            <text:p><text:s/>Shaolin Cowboy: Staying A.I.Live #3 (CVR A) (Geof Darrow) <text:s text:c="75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57 <text:s/></text:p>
          </table:table-cell>
          <table:table-cell office:value-type="string" calcext:value-type="string">
            <text:p><text:s/>Shaolin Cowboy: Staying A.I.Live #3 (CVR B) (1:15) (James Stokoe) INCV 1:15 <text:s text:c="57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58 <text:s/></text:p>
          </table:table-cell>
          <table:table-cell office:value-type="string" calcext:value-type="string">
            <text:p><text:s/>Shaolin Cowboy: Staying A.I.Live #3 (CVR C) (Gilbert Hernandez) <text:s text:c="69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68 <text:s/></text:p>
          </table:table-cell>
          <table:table-cell office:value-type="string" calcext:value-type="string">
            <text:p><text:s/>Star Wars: The High Republic Adventures--Pathfinders #5 (CVR A) (Jake Bartok) <text:s text:c="55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69 <text:s/></text:p>
          </table:table-cell>
          <table:table-cell office:value-type="string" calcext:value-type="string">
            <text:p><text:s/>Star-Crossed #3 (CVR A) (Stuart Immonen) <text:s text:c="92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70 <text:s/></text:p>
          </table:table-cell>
          <table:table-cell office:value-type="string" calcext:value-type="string">
            <text:p><text:s/>Star-Crossed #3 (CVR B) (B&amp;W) (Stuart Immonen) <text:s text:c="86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71 <text:s/></text:p>
          </table:table-cell>
          <table:table-cell office:value-type="string" calcext:value-type="string">
            <text:p><text:s/>Star-Crossed #3 (CVR C) (1:10) (Jae Lee) INCV 1:10 <text:s text:c="82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73 <text:s/></text:p>
          </table:table-cell>
          <table:table-cell office:value-type="string" calcext:value-type="string">
            <text:p><text:s/>The Beast of Boriken #3 (CVR A) (Daniel Irizarri) <text:s text:c="83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74 <text:s/></text:p>
          </table:table-cell>
          <table:table-cell office:value-type="string" calcext:value-type="string">
            <text:p><text:s/>The Beast of Boriken #3 (CVR B) (Pablo Leon) <text:s text:c="88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79 <text:s/></text:p>
          </table:table-cell>
          <table:table-cell office:value-type="string" calcext:value-type="string">
            <text:p><text:s/>The Foundry #2 (CVR A) (Christopher Mitten) <text:s text:c="89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85 <text:s/></text:p>
          </table:table-cell>
          <table:table-cell office:value-type="string" calcext:value-type="string">
            <text:p><text:s/>The Umbrella Academy: Plan B #6 (CVR A) (Gabriel BÃ¡) <text:s text:c="79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P186 <text:s/></text:p>
          </table:table-cell>
          <table:table-cell office:value-type="string" calcext:value-type="string">
            <text:p><text:s/>The Umbrella Academy: Plan B #6 (CVR B) (Steve Skroce) <text:s text:c="78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200 <text:s/></text:p>
          </table:table-cell>
          <table:table-cell office:value-type="string" calcext:value-type="string">
            <text:p><text:s/>Uri Tupka and the Devils: Another Story from Lands Unknown <text:s text:c="74"/></text:p>
          </table:table-cell>
          <table:table-cell office:value-type="string" calcext:value-type="string">
            <text:p><text:s/>Dark Horse Comics <text:s text:c="12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0067 </text:p>
          </table:table-cell>
          <table:table-cell office:value-type="string" calcext:value-type="string">
            <text:p><text:s/>ABSOLUTE BATMAN #24 CVR A NICK DRAGOTTA <text:s text:c="9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68 </text:p>
          </table:table-cell>
          <table:table-cell office:value-type="string" calcext:value-type="string">
            <text:p><text:s/>ABSOLUTE BATMAN #24 CVR B CLAY MANN CARD STOCK VAR <text:s text:c="8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69 </text:p>
          </table:table-cell>
          <table:table-cell office:value-type="string" calcext:value-type="string">
            <text:p><text:s/>ABSOLUTE BATMAN #24 CVR C KAARE ANDREWS CARD STOCK VAR <text:s text:c="7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70 </text:p>
          </table:table-cell>
          <table:table-cell office:value-type="string" calcext:value-type="string">
            <text:p><text:s/>ABSOLUTE BATMAN #24 CVR D TBA CARD STOCK VAR <text:s text:c="8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71 </text:p>
          </table:table-cell>
          <table:table-cell office:value-type="string" calcext:value-type="string">
            <text:p><text:s/>ABSOLUTE BATMAN #24 CVR E INC 1:25 FILIPE ANDRADE CARD STOCK VAR <text:s text:c="6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47 </text:p>
          </table:table-cell>
          <table:table-cell office:value-type="string" calcext:value-type="string">
            <text:p><text:s/>ABSOLUTE CASSANDRA CAIN THE SHADOWS HAND #1 (ONE SHOT) CVR A BENGAL <text:s text:c="6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48 </text:p>
          </table:table-cell>
          <table:table-cell office:value-type="string" calcext:value-type="string">
            <text:p><text:s/>ABSOLUTE CASSANDRA CAIN THE SHADOWS HAND #1 (ONE SHOT) CVR B MATIAS BERGARA CARD STOCK VAR <text:s text:c="4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49 </text:p>
          </table:table-cell>
          <table:table-cell office:value-type="string" calcext:value-type="string">
            <text:p><text:s/>ABSOLUTE CASSANDRA CAIN THE SHADOWS HAND #1 (ONE SHOT) CVR C TBA CARD STOCK VAR <text:s text:c="5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50 </text:p>
          </table:table-cell>
          <table:table-cell office:value-type="string" calcext:value-type="string">
            <text:p><text:s/>ABSOLUTE CASSANDRA CAIN THE SHADOWS HAND #1 (ONE SHOT) CVR D TBA CARD STOCK VAR <text:s text:c="5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45 </text:p>
          </table:table-cell>
          <table:table-cell office:value-type="string" calcext:value-type="string">
            <text:p><text:s/>ACTION COMICS #1102 CVR A LUCAS MEYER CONNECTING (KINGDOM OF ZOD) <text:s text:c="6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46 </text:p>
          </table:table-cell>
          <table:table-cell office:value-type="string" calcext:value-type="string">
            <text:p><text:s/>ACTION COMICS #1102 CVR B PETE WOODS CARD STOCK VAR (KINGDOM OF ZOD) <text:s text:c="6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47 </text:p>
          </table:table-cell>
          <table:table-cell office:value-type="string" calcext:value-type="string">
            <text:p><text:s/>ACTION COMICS #1102 CVR C SALVADOR LARROCA CARD STOCK VAR (KINGDOM OF ZOD) <text:s text:c="5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48 </text:p>
          </table:table-cell>
          <table:table-cell office:value-type="string" calcext:value-type="string">
            <text:p><text:s/>ACTION COMICS #1102 CVR D MARK SPEARS KINGDOM OF ZOD FOIL VAR (KINGDOM OF ZOD) <text:s text:c="5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8504 </text:p>
          </table:table-cell>
          <table:table-cell office:value-type="string" calcext:value-type="string">
            <text:p><text:s/>ACTION COMICS #1102 LUCAS MEYER CONNECTING UNLOCK BUNDLE OF 25 (KINGDOM OF ZOD) (NET) <text:s text:c="4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028 </text:p>
          </table:table-cell>
          <table:table-cell office:value-type="string" calcext:value-type="string">
            <text:p><text:s/>BARBARA GORDON BREAKOUT #5 CVR A KARL KERSCHL <text:s text:c="8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029 </text:p>
          </table:table-cell>
          <table:table-cell office:value-type="string" calcext:value-type="string">
            <text:p><text:s/>BARBARA GORDON BREAKOUT #5 CVR B RAFAEL ALBUQUERQUE CARD STOCK VAR <text:s text:c="6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30 </text:p>
          </table:table-cell>
          <table:table-cell office:value-type="string" calcext:value-type="string">
            <text:p><text:s/>BARBARA GORDON BREAKOUT #5 CVR C NIMIT MALAVIA CARD STOCK VAR <text:s text:c="7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31 </text:p>
          </table:table-cell>
          <table:table-cell office:value-type="string" calcext:value-type="string">
            <text:p><text:s/>BARBARA GORDON BREAKOUT #5 CVR D HAYDEN SHERMAN CARD STOCK VAR <text:s text:c="7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83 </text:p>
          </table:table-cell>
          <table:table-cell office:value-type="string" calcext:value-type="string">
            <text:p><text:s/>BATMAN &amp; ROBIN YEAR ONE DYNAMIC DUOS #2 (OF 12) CVR A CHRIS SAMNEE <text:s text:c="6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84 </text:p>
          </table:table-cell>
          <table:table-cell office:value-type="string" calcext:value-type="string">
            <text:p><text:s/>BATMAN &amp; ROBIN YEAR ONE DYNAMIC DUOS #2 (OF 12) CVR B DAVID TALASKI CARD STOCK VAR <text:s text:c="5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85 </text:p>
          </table:table-cell>
          <table:table-cell office:value-type="string" calcext:value-type="string">
            <text:p><text:s/>BATMAN &amp; ROBIN YEAR ONE DYNAMIC DUOS #2 (OF 12) CVR C DUNCAN FEGREDO CARD STOCK VAR <text:s text:c="4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86 </text:p>
          </table:table-cell>
          <table:table-cell office:value-type="string" calcext:value-type="string">
            <text:p><text:s/>BATMAN &amp; ROBIN YEAR ONE DYNAMIC DUOS #2 (OF 12) CVR D ADRIAN GUTIERREZ CARD STOCK VAR <text:s text:c="4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187 </text:p>
          </table:table-cell>
          <table:table-cell office:value-type="string" calcext:value-type="string">
            <text:p><text:s/>BATMAN &amp; ROBIN YEAR ONE DYNAMIC DUOS #2 (OF 12) CVR E GREG CAPULLO &amp; SANDRA HOPE DARK KNIGHT RETURNS 40TH ANNIVERSARY CARD STOCK VAR 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245 </text:p>
          </table:table-cell>
          <table:table-cell office:value-type="string" calcext:value-type="string">
            <text:p><text:s/>BATMAN #251 FACSIMILE EDITION CVR A NEAL ADAMS <text:s text:c="8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46 </text:p>
          </table:table-cell>
          <table:table-cell office:value-type="string" calcext:value-type="string">
            <text:p><text:s/>BATMAN #251 FACSIMILE EDITION CVR B BLANK CARD STOCK VAR <text:s text:c="7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47 </text:p>
          </table:table-cell>
          <table:table-cell office:value-type="string" calcext:value-type="string">
            <text:p><text:s/>BATMAN #251 FACSIMILE EDITION CVR C NEAL ADAMS FOIL VAR <text:s text:c="7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081 </text:p>
          </table:table-cell>
          <table:table-cell office:value-type="string" calcext:value-type="string">
            <text:p><text:s/>BATMAN BAD SEEDS GOTHAM CENTRAL #1 (OF 2) CVR A JACOB PHILLIPS <text:s text:c="7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82 </text:p>
          </table:table-cell>
          <table:table-cell office:value-type="string" calcext:value-type="string">
            <text:p><text:s/>BATMAN BAD SEEDS GOTHAM CENTRAL #1 (OF 2) CVR B MIKE PERKINS CARD STOCK VAR <text:s text:c="5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83 </text:p>
          </table:table-cell>
          <table:table-cell office:value-type="string" calcext:value-type="string">
            <text:p><text:s/>BATMAN BAD SEEDS GOTHAM CENTRAL #1 (OF 2) CVR C MARTIN SIMMONDS CARD STOCK VAR <text:s text:c="5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84 </text:p>
          </table:table-cell>
          <table:table-cell office:value-type="string" calcext:value-type="string">
            <text:p><text:s/>BATMAN BAD SEEDS GOTHAM CENTRAL #1 (OF 2) CVR D DUSTIN NGUYEN BAD SEEDS SPOT FOIL VAR <text:s text:c="4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8505 </text:p>
          </table:table-cell>
          <table:table-cell office:value-type="string" calcext:value-type="string">
            <text:p><text:s/>BATMAN BAD SEEDS GOTHAM CENTRAL #1 (OF 2) JACOB PHILLIPS UNLOCK BUNDLE OF 25 (NET) <text:s text:c="5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077 </text:p>
          </table:table-cell>
          <table:table-cell office:value-type="string" calcext:value-type="string">
            <text:p><text:s/>BATMAN BAD SEEDS GOTHAM GENERAL #1 (OF 2) CVR A ROSA EKEDAL <text:s text:c="7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78 </text:p>
          </table:table-cell>
          <table:table-cell office:value-type="string" calcext:value-type="string">
            <text:p><text:s/>BATMAN BAD SEEDS GOTHAM GENERAL #1 (OF 2) CVR B JAVIER FERNANDEZ CARD STOCK VAR <text:s text:c="5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79 </text:p>
          </table:table-cell>
          <table:table-cell office:value-type="string" calcext:value-type="string">
            <text:p><text:s/>BATMAN BAD SEEDS GOTHAM GENERAL #1 (OF 2) CVR C MITCH GERADS CARD STOCK VAR <text:s text:c="5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080 </text:p>
          </table:table-cell>
          <table:table-cell office:value-type="string" calcext:value-type="string">
            <text:p><text:s/>BATMAN BAD SEEDS GOTHAM GENERAL #1 (OF 2) CVR D DUSTIN NGUYEN BAD SEEDS SPOT FOIL VAR <text:s text:c="47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217 </text:p>
          </table:table-cell>
          <table:table-cell office:value-type="string" calcext:value-type="string">
            <text:p><text:s/>BLEEDING HEARTS #8 CVR A STIPAN MORIAN (MR) <text:s text:c="8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218 </text:p>
          </table:table-cell>
          <table:table-cell office:value-type="string" calcext:value-type="string">
            <text:p><text:s/>BLEEDING HEARTS #8 CVR B MARTIN MORAZZO CARD STOCK VAR (MR) <text:s text:c="7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88 </text:p>
          </table:table-cell>
          <table:table-cell office:value-type="string" calcext:value-type="string">
            <text:p><text:s/>CLAYFACE CELEBRITY DIRT #3 (OF 6) CVR A RILEY ROSSMO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89 </text:p>
          </table:table-cell>
          <table:table-cell office:value-type="string" calcext:value-type="string">
            <text:p><text:s/>CLAYFACE CELEBRITY DIRT #3 (OF 6) CVR B MIKE DEL MUNDO CARD STOCK VAR <text:s text:c="6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90 </text:p>
          </table:table-cell>
          <table:table-cell office:value-type="string" calcext:value-type="string">
            <text:p><text:s/>CLAYFACE CELEBRITY DIRT #3 (OF 6) CVR C BRUNO REDONDO CARD STOCK VAR <text:s text:c="6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07 </text:p>
          </table:table-cell>
          <table:table-cell office:value-type="string" calcext:value-type="string">
            <text:p><text:s/>CLAYFACE CELEBRITY DIRT #3 (OF 6) RILEY ROSSMO UNLOCK BUNDLE OF 25 (NET) <text:s text:c="6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83 </text:p>
          </table:table-cell>
          <table:table-cell office:value-type="string" calcext:value-type="string">
            <text:p><text:s/>DC FINEST TEEN TITANS TERRA IN THE NIGHT TP <text:s text:c="8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7.99" calcext:value-type="float">
            <text:p>37,99</text:p>
          </table:table-cell>
        </table:table-row>
        <table:table-row table:style-name="ro1">
          <table:table-cell office:value-type="string" calcext:value-type="string">
            <text:p><text:s/>JUN2678634 </text:p>
          </table:table-cell>
          <table:table-cell office:value-type="string" calcext:value-type="string">
            <text:p><text:s/>DC LIGHT UP POSTER FRAME WITH THREE ABSOLUTE ACETATE POSTERS (NET) <text:s text:c="6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01.97" calcext:value-type="float">
            <text:p>701,97</text:p>
          </table:table-cell>
        </table:table-row>
        <table:table-row table:style-name="ro1">
          <table:table-cell office:value-type="string" calcext:value-type="string">
            <text:p><text:s/>JUL2670251 </text:p>
          </table:table-cell>
          <table:table-cell office:value-type="string" calcext:value-type="string">
            <text:p><text:s/>DC SPECIAL #5 FACSIMILE EDITION CVR A JOE KUBERT <text:s text:c="8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252 </text:p>
          </table:table-cell>
          <table:table-cell office:value-type="string" calcext:value-type="string">
            <text:p><text:s/>DC SPECIAL #5 FACSIMILE EDITION CVR B ARTIST JAM CARD STOCK VAR <text:s text:c="6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253 </text:p>
          </table:table-cell>
          <table:table-cell office:value-type="string" calcext:value-type="string">
            <text:p><text:s/>DC SPECIAL #5 FACSIMILE EDITION CVR C BLANK CARD STOCK VAR <text:s text:c="7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254 </text:p>
          </table:table-cell>
          <table:table-cell office:value-type="string" calcext:value-type="string">
            <text:p><text:s/>DC SPECIAL #5 FACSIMILE EDITION CVR D JOE KUBERT FOIL VAR <text:s text:c="7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238 </text:p>
          </table:table-cell>
          <table:table-cell office:value-type="string" calcext:value-type="string">
            <text:p><text:s/>DC W.I.P. BATMAN THE DARK KNIGHT RETURNS #1 <text:s text:c="89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JUL2670174 </text:p>
          </table:table-cell>
          <table:table-cell office:value-type="string" calcext:value-type="string">
            <text:p><text:s/>EMPEROR AQUAMAN #21 CVR A JOHN TIMMS <text:s text:c="9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75 </text:p>
          </table:table-cell>
          <table:table-cell office:value-type="string" calcext:value-type="string">
            <text:p><text:s/>EMPEROR AQUAMAN #21 CVR B MARK SPEARS CARD STOCK VAR <text:s text:c="8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76 </text:p>
          </table:table-cell>
          <table:table-cell office:value-type="string" calcext:value-type="string">
            <text:p><text:s/>EMPEROR AQUAMAN #21 CVR C VINCENZO RICCARDI CARD STOCK VAR <text:s text:c="74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32 </text:p>
          </table:table-cell>
          <table:table-cell office:value-type="string" calcext:value-type="string">
            <text:p><text:s/>FURY OF FIRESTORM #6 (OF 8) CVR A RAFAEL DE LATORRE <text:s text:c="81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033 </text:p>
          </table:table-cell>
          <table:table-cell office:value-type="string" calcext:value-type="string">
            <text:p><text:s/>FURY OF FIRESTORM #6 (OF 8) CVR B KYUYONG EOM CARD STOCK VAR <text:s text:c="7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34 </text:p>
          </table:table-cell>
          <table:table-cell office:value-type="string" calcext:value-type="string">
            <text:p><text:s/>FURY OF FIRESTORM #6 (OF 8) CVR C ERIC CANETE CARD STOCK VAR <text:s text:c="7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035 </text:p>
          </table:table-cell>
          <table:table-cell office:value-type="string" calcext:value-type="string">
            <text:p><text:s/>FURY OF FIRESTORM #6 (OF 8) CVR D JUNI BA CARD STOCK VAR <text:s text:c="7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68 </text:p>
          </table:table-cell>
          <table:table-cell office:value-type="string" calcext:value-type="string">
            <text:p><text:s/>GREEN LANTERN CORPS #20 CVR A FERNANDO PASARIN &amp; OCLAIR ALBERT <text:s text:c="7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69 </text:p>
          </table:table-cell>
          <table:table-cell office:value-type="string" calcext:value-type="string">
            <text:p><text:s/>GREEN LANTERN CORPS #20 CVR B JORGE FORNES CARD STOCK VAR <text:s text:c="7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70 </text:p>
          </table:table-cell>
          <table:table-cell office:value-type="string" calcext:value-type="string">
            <text:p><text:s/>GREEN LANTERN CORPS #20 CVR C RIAN GONZAELES CARD STOCK VAR <text:s text:c="7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293 </text:p>
          </table:table-cell>
          <table:table-cell office:value-type="string" calcext:value-type="string">
            <text:p><text:s/>PREACHER COMPENDIUM 01 TP (MR) <text:s text:c="102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56.99" calcext:value-type="float">
            <text:p>56,99</text:p>
          </table:table-cell>
        </table:table-row>
        <table:table-row table:style-name="ro1">
          <table:table-cell office:value-type="string" calcext:value-type="string">
            <text:p><text:s/>JUL2670140 </text:p>
          </table:table-cell>
          <table:table-cell office:value-type="string" calcext:value-type="string">
            <text:p><text:s/>SUPERGIRL #17 CVR A LUCAS MEYER CONNECTING (KINGDOM OF ZOD) <text:s text:c="7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141 </text:p>
          </table:table-cell>
          <table:table-cell office:value-type="string" calcext:value-type="string">
            <text:p><text:s/>SUPERGIRL #17 CVR B KARL KERSCHL CARD STOCK VAR (KINGDOM OF ZOD) <text:s text:c="6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42 </text:p>
          </table:table-cell>
          <table:table-cell office:value-type="string" calcext:value-type="string">
            <text:p><text:s/>SUPERGIRL #17 CVR C STEPHANIE HANS CARD STOCK VAR (KINGDOM OF ZOD) <text:s text:c="66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43 </text:p>
          </table:table-cell>
          <table:table-cell office:value-type="string" calcext:value-type="string">
            <text:p><text:s/>SUPERGIRL #17 CVR D JOE QUINONES CARD STOCK VAR (KINGDOM OF ZOD) <text:s text:c="68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144 </text:p>
          </table:table-cell>
          <table:table-cell office:value-type="string" calcext:value-type="string">
            <text:p><text:s/>SUPERGIRL #17 CVR E MARK SPEARS KINGDOM OF ZOD FOIL VAR (KINGDOM OF ZOD) <text:s text:c="60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8508 </text:p>
          </table:table-cell>
          <table:table-cell office:value-type="string" calcext:value-type="string">
            <text:p><text:s/>SUPERGIRL #17 LUCAS MEYER CONNECTING UNLOCK BUNDLE OF 25 (KINGDOM OF ZOD) (NET) <text:s text:c="53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40" calcext:value-type="float">
            <text:p>40</text:p>
          </table:table-cell>
        </table:table-row>
        <table:table-row table:style-name="ro1">
          <table:table-cell office:value-type="string" calcext:value-type="string">
            <text:p><text:s/>JUL2670214 </text:p>
          </table:table-cell>
          <table:table-cell office:value-type="string" calcext:value-type="string">
            <text:p><text:s/>THE PERIL OF THE BRUTAL DARK AN EZRA CAIN MYSTERY TP (MR) <text:s text:c="75"/></text:p>
          </table:table-cell>
          <table:table-cell office:value-type="string" calcext:value-type="string">
            <text:p><text:s/>DC Comics <text:s text:c="20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232 <text:s/></text:p>
          </table:table-cell>
          <table:table-cell office:value-type="string" calcext:value-type="string">
            <text:p><text:s/>Percy Jackson and the Olympians: Wrath of the Triple Goddess <text:s text:c="72"/></text:p>
          </table:table-cell>
          <table:table-cell office:value-type="string" calcext:value-type="string">
            <text:p><text:s/>Disney Publishing Group <text:s text:c="6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JUL26P233 <text:s/></text:p>
          </table:table-cell>
          <table:table-cell office:value-type="string" calcext:value-type="string">
            <text:p><text:s/>Percy Jackson's Greek Gods &amp; Heroes Boxed Set <text:s text:c="87"/></text:p>
          </table:table-cell>
          <table:table-cell office:value-type="string" calcext:value-type="string">
            <text:p><text:s/>Disney Publishing Group <text:s text:c="6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P237 <text:s/></text:p>
          </table:table-cell>
          <table:table-cell office:value-type="string" calcext:value-type="string">
            <text:p><text:s/>Avatar Seek and Find Sully Family and Friends <text:s text:c="87"/></text:p>
          </table:table-cell>
          <table:table-cell office:value-type="string" calcext:value-type="string">
            <text:p><text:s/>DK <text:s text:c="27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P246 <text:s/></text:p>
          </table:table-cell>
          <table:table-cell office:value-type="string" calcext:value-type="string">
            <text:p><text:s/>Teenage Mutant Ninja Turtles Ultimate Sticker Collection <text:s text:c="76"/></text:p>
          </table:table-cell>
          <table:table-cell office:value-type="string" calcext:value-type="string">
            <text:p><text:s/>DK <text:s text:c="27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P248 <text:s/></text:p>
          </table:table-cell>
          <table:table-cell office:value-type="string" calcext:value-type="string">
            <text:p><text:s/>HODO <text:s text:c="128"/></text:p>
          </table:table-cell>
          <table:table-cell office:value-type="string" calcext:value-type="string">
            <text:p><text:s/>Drawn and Quarterly <text:s text:c="10"/></text:p>
          </table:table-cell>
          <table:table-cell office:value-type="float" office:value="28.5" calcext:value-type="float">
            <text:p>28,5</text:p>
          </table:table-cell>
        </table:table-row>
        <table:table-row table:style-name="ro1">
          <table:table-cell office:value-type="string" calcext:value-type="string">
            <text:p><text:s/>JUL26P250 <text:s/></text:p>
          </table:table-cell>
          <table:table-cell office:value-type="string" calcext:value-type="string">
            <text:p><text:s/>Murder School <text:s text:c="119"/></text:p>
          </table:table-cell>
          <table:table-cell office:value-type="string" calcext:value-type="string">
            <text:p><text:s/>Drawn and Quarterly <text:s text:c="10"/></text:p>
          </table:table-cell>
          <table:table-cell office:value-type="float" office:value="25.65" calcext:value-type="float">
            <text:p>25,65</text:p>
          </table:table-cell>
        </table:table-row>
        <table:table-row table:style-name="ro1">
          <table:table-cell office:value-type="string" calcext:value-type="string">
            <text:p><text:s/>JUL2670728 </text:p>
          </table:table-cell>
          <table:table-cell office:value-type="string" calcext:value-type="string">
            <text:p><text:s/>ARCHIE X THE ARMY OF DARKNESS TP <text:s text:c="10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1302 <text:s/></text:p>
          </table:table-cell>
          <table:table-cell office:value-type="string" calcext:value-type="string">
            <text:p><text:s/>BUFFY THE VAMPIRE SLAYER #3 CVR A DAVID NAKAYAMA VAR <text:s text:c="8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03 <text:s/></text:p>
          </table:table-cell>
          <table:table-cell office:value-type="string" calcext:value-type="string">
            <text:p><text:s/>BUFFY THE VAMPIRE SLAYER #3 CVR B NIMIT MALAVIA VAR <text:s text:c="8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04 <text:s/></text:p>
          </table:table-cell>
          <table:table-cell office:value-type="string" calcext:value-type="string">
            <text:p><text:s/>BUFFY THE VAMPIRE SLAYER #3 CVR C JOSHUA SWABY VAR <text:s text:c="8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05 <text:s/></text:p>
          </table:table-cell>
          <table:table-cell office:value-type="string" calcext:value-type="string">
            <text:p><text:s/>BUFFY THE VAMPIRE SLAYER #3 CVR D MATTIA DE IULIS VAR <text:s text:c="7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06 <text:s/></text:p>
          </table:table-cell>
          <table:table-cell office:value-type="string" calcext:value-type="string">
            <text:p><text:s/>BUFFY THE VAMPIRE SLAYER #3 CVR E PEACH MOMOKO ICON VAR <text:s text:c="7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07 <text:s/></text:p>
          </table:table-cell>
          <table:table-cell office:value-type="string" calcext:value-type="string">
            <text:p><text:s/>BUFFY THE VAMPIRE SLAYER #3 CVR F DAVID NAKAYAMA METAL PREMIUM VAR <text:s text:c="6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JUL261308 <text:s/></text:p>
          </table:table-cell>
          <table:table-cell office:value-type="string" calcext:value-type="string">
            <text:p><text:s/>BUFFY THE VAMPIRE SLAYER #3 CVR G DAVID NAKAYAMA LTD VIRGIN VAR <text:s text:c="6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JUL261309 <text:s/></text:p>
          </table:table-cell>
          <table:table-cell office:value-type="string" calcext:value-type="string">
            <text:p><text:s/>BUFFY THE VAMPIRE SLAYER #3 CVR H PREMIUM MYSTERY BLIND BAG VVAR <text:s text:c="6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9.99" calcext:value-type="float">
            <text:p>19,99</text:p>
          </table:table-cell>
        </table:table-row>
        <table:table-row table:style-name="ro1">
          <table:table-cell office:value-type="string" calcext:value-type="string">
            <text:p><text:s/>JUL261310 <text:s/></text:p>
          </table:table-cell>
          <table:table-cell office:value-type="string" calcext:value-type="string">
            <text:p><text:s/>BUFFY THE VAMPIRE SLAYER #3 CVR I INC 1:10 PEACH MOMOKO ICON VIRGIN VAR <text:s text:c="6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11 <text:s/></text:p>
          </table:table-cell>
          <table:table-cell office:value-type="string" calcext:value-type="string">
            <text:p><text:s/>BUFFY THE VAMPIRE SLAYER #3 CVR J INC 1:15 MATTIA DE IULIS VIRGIN VAR <text:s text:c="6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12 <text:s/></text:p>
          </table:table-cell>
          <table:table-cell office:value-type="string" calcext:value-type="string">
            <text:p><text:s/>BUFFY THE VAMPIRE SLAYER #3 CVR K INC 1:20 JOSHUA SWABY VIRGIN VAR <text:s text:c="6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70 </text:p>
          </table:table-cell>
          <table:table-cell office:value-type="string" calcext:value-type="string">
            <text:p><text:s/>FIRE AND ICE DARKWOLF #3 CVR A DAN PANOSIAN <text:s text:c="8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71 </text:p>
          </table:table-cell>
          <table:table-cell office:value-type="string" calcext:value-type="string">
            <text:p><text:s/>FIRE AND ICE DARKWOLF #3 CVR B STJEPAN SEJIC VAR <text:s text:c="8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72 </text:p>
          </table:table-cell>
          <table:table-cell office:value-type="string" calcext:value-type="string">
            <text:p><text:s/>FIRE AND ICE DARKWOLF #3 CVR C JOE JUSKO VAR <text:s text:c="8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73 </text:p>
          </table:table-cell>
          <table:table-cell office:value-type="string" calcext:value-type="string">
            <text:p><text:s/>FIRE AND ICE DARKWOLF #3 CVR D STUART SAYGER VAR <text:s text:c="8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74 </text:p>
          </table:table-cell>
          <table:table-cell office:value-type="string" calcext:value-type="string">
            <text:p><text:s/>FIRE AND ICE DARKWOLF #3 CVR E CARY NORD VAR <text:s text:c="8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75 </text:p>
          </table:table-cell>
          <table:table-cell office:value-type="string" calcext:value-type="string">
            <text:p><text:s/>FIRE AND ICE DARKWOLF #3 CVR F DAN PANOSIAN METAL PREMIUM VAR <text:s text:c="7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00" calcext:value-type="float">
            <text:p>100</text:p>
          </table:table-cell>
        </table:table-row>
        <table:table-row table:style-name="ro1">
          <table:table-cell office:value-type="string" calcext:value-type="string">
            <text:p><text:s/>JUL2670776 </text:p>
          </table:table-cell>
          <table:table-cell office:value-type="string" calcext:value-type="string">
            <text:p><text:s/>FIRE AND ICE DARKWOLF #3 CVR G JOE JUSKO LTD VIRGIN VAR <text:s text:c="7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50" calcext:value-type="float">
            <text:p>50</text:p>
          </table:table-cell>
        </table:table-row>
        <table:table-row table:style-name="ro1">
          <table:table-cell office:value-type="string" calcext:value-type="string">
            <text:p><text:s/>JUL2670777 </text:p>
          </table:table-cell>
          <table:table-cell office:value-type="string" calcext:value-type="string">
            <text:p><text:s/>FIRE AND ICE DARKWOLF #3 CVR H INC 1:10 CARY NORD VIRGIN VAR <text:s text:c="7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78 </text:p>
          </table:table-cell>
          <table:table-cell office:value-type="string" calcext:value-type="string">
            <text:p><text:s/>FIRE AND ICE DARKWOLF #3 CVR I INC 1:15 STUART SAYGER VIRGIN VAR <text:s text:c="6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779 </text:p>
          </table:table-cell>
          <table:table-cell office:value-type="string" calcext:value-type="string">
            <text:p><text:s/>FIRE AND ICE DARKWOLF #3 CVR J INC 1:20 STJEPAN SEJIC VIRGIN VAR <text:s text:c="6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09 </text:p>
          </table:table-cell>
          <table:table-cell office:value-type="string" calcext:value-type="string">
            <text:p><text:s/>FIRE AND ICE DARKWOLF #3 CVR K ROBERT HACK VAR <text:s text:c="8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10 </text:p>
          </table:table-cell>
          <table:table-cell office:value-type="string" calcext:value-type="string">
            <text:p><text:s/>FIRE AND ICE DARKWOLF #3 CVR L FERNANDO PROIETTI VAR <text:s text:c="8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11 </text:p>
          </table:table-cell>
          <table:table-cell office:value-type="string" calcext:value-type="string">
            <text:p><text:s/>FIRE AND ICE DARKWOLF #3 CVR M INC 1:5 FERNANDO PROIETTI LINE ART VIRGIN VAR <text:s text:c="5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12 </text:p>
          </table:table-cell>
          <table:table-cell office:value-type="string" calcext:value-type="string">
            <text:p><text:s/>FIRE AND ICE DARKWOLF #3 CVR N INC 1:7 FERNANDO PROIETTI VIRGIN VAR <text:s text:c="6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13 </text:p>
          </table:table-cell>
          <table:table-cell office:value-type="string" calcext:value-type="string">
            <text:p><text:s/>FIRE AND ICE DARKWOLF #3 CVR O INC 1:10 ROBERT HACK VIRGIN VAR <text:s text:c="7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8514 </text:p>
          </table:table-cell>
          <table:table-cell office:value-type="string" calcext:value-type="string">
            <text:p><text:s/>FIRE AND ICE DARKWOLF #3 CVR P INC 1:15 DAN PANOSIAN VIRGIN VAR <text:s text:c="69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45 <text:s/></text:p>
          </table:table-cell>
          <table:table-cell office:value-type="string" calcext:value-type="string">
            <text:p><text:s/>GARGOYLES (2026) #2 CVR A MEGHAN HETRICK <text:s text:c="9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46 <text:s/></text:p>
          </table:table-cell>
          <table:table-cell office:value-type="string" calcext:value-type="string">
            <text:p><text:s/>GARGOYLES (2026) #2 CVR B DREW MOSS VAR <text:s text:c="9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47 <text:s/></text:p>
          </table:table-cell>
          <table:table-cell office:value-type="string" calcext:value-type="string">
            <text:p><text:s/>GARGOYLES (2026) #2 CVR C FRANK PAUR VAR <text:s text:c="92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48 <text:s/></text:p>
          </table:table-cell>
          <table:table-cell office:value-type="string" calcext:value-type="string">
            <text:p><text:s/>GARGOYLES (2026) #2 CVR D SEBASTIAN PIRIZ VAR <text:s text:c="8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49 <text:s/></text:p>
          </table:table-cell>
          <table:table-cell office:value-type="string" calcext:value-type="string">
            <text:p><text:s/>GARGOYLES (2026) #2 CVR E MEGHAN HETRICK METAL PREMIUM VAR <text:s text:c="74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50" calcext:value-type="float">
            <text:p>150</text:p>
          </table:table-cell>
        </table:table-row>
        <table:table-row table:style-name="ro1">
          <table:table-cell office:value-type="string" calcext:value-type="string">
            <text:p><text:s/>JUL261350 <text:s/></text:p>
          </table:table-cell>
          <table:table-cell office:value-type="string" calcext:value-type="string">
            <text:p><text:s/>GARGOYLES (2026) #2 CVR F MEGHAN HETRICK LTD VIRGIN VAR <text:s text:c="7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5" calcext:value-type="float">
            <text:p>75</text:p>
          </table:table-cell>
        </table:table-row>
        <table:table-row table:style-name="ro1">
          <table:table-cell office:value-type="string" calcext:value-type="string">
            <text:p><text:s/>JUL261351 <text:s/></text:p>
          </table:table-cell>
          <table:table-cell office:value-type="string" calcext:value-type="string">
            <text:p><text:s/>GARGOYLES (2026) #2 CVR G INC 1:10 SEBASTIAN PIRIZ VIRGIN VAR <text:s text:c="7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52 <text:s/></text:p>
          </table:table-cell>
          <table:table-cell office:value-type="string" calcext:value-type="string">
            <text:p><text:s/>GARGOYLES (2026) #2 CVR H INC 1:15 DREW MOSS LINE ART VAR <text:s text:c="75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53 <text:s/></text:p>
          </table:table-cell>
          <table:table-cell office:value-type="string" calcext:value-type="string">
            <text:p><text:s/>GARGOYLES (2026) #2 CVR I INC 1:20 FRANK PAUR VIRGIN VAR <text:s text:c="76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54 <text:s/></text:p>
          </table:table-cell>
          <table:table-cell office:value-type="string" calcext:value-type="string">
            <text:p><text:s/>GARGOYLES (2026) #2 CVR J INC 1:25 DREW MOSS VIRGIN VAR <text:s text:c="7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7.49" calcext:value-type="float">
            <text:p>7,49</text:p>
          </table:table-cell>
        </table:table-row>
        <table:table-row table:style-name="ro1">
          <table:table-cell office:value-type="string" calcext:value-type="string">
            <text:p><text:s/>JUL261395 <text:s/></text:p>
          </table:table-cell>
          <table:table-cell office:value-type="string" calcext:value-type="string">
            <text:p><text:s/>TALESPIN #2 CVR A CARLO LAURO <text:s text:c="10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96 <text:s/></text:p>
          </table:table-cell>
          <table:table-cell office:value-type="string" calcext:value-type="string">
            <text:p><text:s/>TALESPIN #2 CVR B CARLO LAURO COLOR BLEED VAR <text:s text:c="8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97 <text:s/></text:p>
          </table:table-cell>
          <table:table-cell office:value-type="string" calcext:value-type="string">
            <text:p><text:s/>TALESPIN #2 CVR C ANIMATION ART VAR <text:s text:c="9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98 <text:s/></text:p>
          </table:table-cell>
          <table:table-cell office:value-type="string" calcext:value-type="string">
            <text:p><text:s/>TALESPIN #2 CVR D CHARACTER DESIGN ART VAR <text:s text:c="90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399 <text:s/></text:p>
          </table:table-cell>
          <table:table-cell office:value-type="string" calcext:value-type="string">
            <text:p><text:s/>TALESPIN #2 CVR E INC 1:10 CHARACTER DESIGN VIRGIN VAR <text:s text:c="78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400 <text:s/></text:p>
          </table:table-cell>
          <table:table-cell office:value-type="string" calcext:value-type="string">
            <text:p><text:s/>TALESPIN #2 CVR F INC 1:10 ANIMATION ART VIRGIN VAR <text:s text:c="8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401 <text:s/></text:p>
          </table:table-cell>
          <table:table-cell office:value-type="string" calcext:value-type="string">
            <text:p><text:s/>TALESPIN #2 CVR G INC 1:15 CARLO LAURO COLOR BLEED VIRGIN VAR <text:s text:c="71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402 <text:s/></text:p>
          </table:table-cell>
          <table:table-cell office:value-type="string" calcext:value-type="string">
            <text:p><text:s/>TALESPIN #2 CVR H INC 1:20 CARLO LAURO VIRGIN VAR <text:s text:c="8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1452 <text:s/></text:p>
          </table:table-cell>
          <table:table-cell office:value-type="string" calcext:value-type="string">
            <text:p><text:s/>THUNDARR THE BARBARIAN HC <text:s text:c="10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1453 <text:s/></text:p>
          </table:table-cell>
          <table:table-cell office:value-type="string" calcext:value-type="string">
            <text:p><text:s/>THUNDARR THE BARBARIAN TP <text:s text:c="107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8515 </text:p>
          </table:table-cell>
          <table:table-cell office:value-type="string" calcext:value-type="string">
            <text:p><text:s/>THUNDERCATS CHEETARA #1 CVR O INC 1:7 WILL ROBSON LINE ART VIRGIN VAR <text:s text:c="63"/></text:p>
          </table:table-cell>
          <table:table-cell office:value-type="string" calcext:value-type="string">
            <text:p><text:s/>DYNAMITE Entertainment <text:s text:c="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938 </text:p>
          </table:table-cell>
          <table:table-cell office:value-type="string" calcext:value-type="string">
            <text:p><text:s/>ATLAS COMICS LIBRARY HC NO 10 SPORTS ACTION (MR) <text:s text:c="84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52.24" calcext:value-type="float">
            <text:p>52,24</text:p>
          </table:table-cell>
        </table:table-row>
        <table:table-row table:style-name="ro1">
          <table:table-cell office:value-type="string" calcext:value-type="string">
            <text:p><text:s/>JUL2670946 </text:p>
          </table:table-cell>
          <table:table-cell office:value-type="string" calcext:value-type="string">
            <text:p><text:s/>MESS HC (MR) <text:s text:c="120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0948 </text:p>
          </table:table-cell>
          <table:table-cell office:value-type="string" calcext:value-type="string">
            <text:p><text:s/>WALT DISNEYS UNCLE SCROOGE HC VOL 28 NO ROOM FOR HUMAN ERROR DISNEY MASTERS <text:s text:c="57"/></text:p>
          </table:table-cell>
          <table:table-cell office:value-type="string" calcext:value-type="string">
            <text:p><text:s/>Fantagraphics <text:s text:c="16"/></text:p>
          </table:table-cell>
          <table:table-cell office:value-type="float" office:value="33.24" calcext:value-type="float">
            <text:p>33,24</text:p>
          </table:table-cell>
        </table:table-row>
        <table:table-row table:style-name="ro1">
          <table:table-cell office:value-type="string" calcext:value-type="string">
            <text:p><text:s/>JUL2670965 </text:p>
          </table:table-cell>
          <table:table-cell office:value-type="string" calcext:value-type="string">
            <text:p><text:s/>MERRY LITTLE BATMAN TP A STICKER STORYBOOK ADVENTURE <text:s text:c="80"/></text:p>
          </table:table-cell>
          <table:table-cell office:value-type="string" calcext:value-type="string">
            <text:p><text:s/>HarperCollins <text:s text:c="16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252 <text:s/></text:p>
          </table:table-cell>
          <table:table-cell office:value-type="string" calcext:value-type="string">
            <text:p><text:s/>Badducks, Vol. 1 <text:s text:c="11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266 <text:s/></text:p>
          </table:table-cell>
          <table:table-cell office:value-type="string" calcext:value-type="string">
            <text:p><text:s/>Gangrene Cover A (GimÃ©nez) <text:s text:c="105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JUL26P267 <text:s/></text:p>
          </table:table-cell>
          <table:table-cell office:value-type="string" calcext:value-type="string">
            <text:p><text:s/>Godzilla Vs. America: New York City Cover A (Fox) <text:s text:c="83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68 <text:s/></text:p>
          </table:table-cell>
          <table:table-cell office:value-type="string" calcext:value-type="string">
            <text:p><text:s/>Godzilla Vs. America: New York City Variant B (Haspeil) <text:s text:c="7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69 <text:s/></text:p>
          </table:table-cell>
          <table:table-cell office:value-type="string" calcext:value-type="string">
            <text:p><text:s/>Godzilla Vs. America: New York City Variant RI (10) (Haspiel Full Art) INCV 1:10 <text:s text:c="5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70 <text:s/></text:p>
          </table:table-cell>
          <table:table-cell office:value-type="string" calcext:value-type="string">
            <text:p><text:s/>Godzilla Vs. America: New York City Variant RI (25) (Fox Full Art) INCV 1:25 <text:s text:c="5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287 <text:s/></text:p>
          </table:table-cell>
          <table:table-cell office:value-type="string" calcext:value-type="string">
            <text:p><text:s/>IDW Monthly Title Catalog: October 2026 Cover A () <text:s text:c="8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<text:s/>JUL26P291 <text:s/></text:p>
          </table:table-cell>
          <table:table-cell office:value-type="string" calcext:value-type="string">
            <text:p><text:s/>Locke &amp; Key: IDW Classic Collections--Crown of Shadows and Keys to the Kingdom <text:s text:c="54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300 <text:s/></text:p>
          </table:table-cell>
          <table:table-cell office:value-type="string" calcext:value-type="string">
            <text:p><text:s/>Smile: Any Given Smile #1 Cover A (Witter) <text:s text:c="9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01 <text:s/></text:p>
          </table:table-cell>
          <table:table-cell office:value-type="string" calcext:value-type="string">
            <text:p><text:s/>Smile: Any Given Smile #1 Variant B (Jock) <text:s text:c="9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02 <text:s/></text:p>
          </table:table-cell>
          <table:table-cell office:value-type="string" calcext:value-type="string">
            <text:p><text:s/>Smile: Any Given Smile #1 Variant C (Collar Trading Card Variant) <text:s text:c="6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03 <text:s/></text:p>
          </table:table-cell>
          <table:table-cell office:value-type="string" calcext:value-type="string">
            <text:p><text:s/>Smile: Any Given Smile #1 Variant RI (15) (Simmonds) INCV 1:15 <text:s text:c="7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04 <text:s/></text:p>
          </table:table-cell>
          <table:table-cell office:value-type="string" calcext:value-type="string">
            <text:p><text:s/>Smile: Any Given Smile #1 Variant RI (25) (Jones Full Art) INCV 1:25 <text:s text:c="64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08 <text:s/></text:p>
          </table:table-cell>
          <table:table-cell office:value-type="string" calcext:value-type="string">
            <text:p><text:s/>Sonic the Hedgehog: Amy's Anniversary Special <text:s text:c="8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JUL26P310 <text:s/></text:p>
          </table:table-cell>
          <table:table-cell office:value-type="string" calcext:value-type="string">
            <text:p><text:s/>Star Trek (2026) #1 Cover A (Menheere) <text:s text:c="94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11 <text:s/></text:p>
          </table:table-cell>
          <table:table-cell office:value-type="string" calcext:value-type="string">
            <text:p><text:s/>Star Trek (2026) #1 Variant B (Photo Variant) <text:s text:c="8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12 <text:s/></text:p>
          </table:table-cell>
          <table:table-cell office:value-type="string" calcext:value-type="string">
            <text:p><text:s/>Star Trek (2026) #1 Variant C Foil (Farro) <text:s text:c="90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2.99" calcext:value-type="float">
            <text:p>12,99</text:p>
          </table:table-cell>
        </table:table-row>
        <table:table-row table:style-name="ro1">
          <table:table-cell office:value-type="string" calcext:value-type="string">
            <text:p><text:s/>JUL26P313 <text:s/></text:p>
          </table:table-cell>
          <table:table-cell office:value-type="string" calcext:value-type="string">
            <text:p><text:s/>Star Trek (2026) #1 Variant D (Horvath) <text:s text:c="93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14 <text:s/></text:p>
          </table:table-cell>
          <table:table-cell office:value-type="string" calcext:value-type="string">
            <text:p><text:s/>Star Trek (2026) #1 Variant E (Sketch Variant) <text:s text:c="8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15 <text:s/></text:p>
          </table:table-cell>
          <table:table-cell office:value-type="string" calcext:value-type="string">
            <text:p><text:s/>Star Trek (2026) #1 Variant LCSD (Beals) <text:s text:c="92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16 <text:s/></text:p>
          </table:table-cell>
          <table:table-cell office:value-type="string" calcext:value-type="string">
            <text:p><text:s/>Star Trek (2026) #1 Variant RI (15) (Grummett) INCV 1:15 <text:s text:c="7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17 <text:s/></text:p>
          </table:table-cell>
          <table:table-cell office:value-type="string" calcext:value-type="string">
            <text:p><text:s/>Star Trek (2026) #1 Variant RI (25) (J. Gonzo) INCV 1:25 <text:s text:c="7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18 <text:s/></text:p>
          </table:table-cell>
          <table:table-cell office:value-type="string" calcext:value-type="string">
            <text:p><text:s/>Star Trek (2026) #1 Variant RI (50) (Quinones) INCV 1:50 <text:s text:c="7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19 <text:s/></text:p>
          </table:table-cell>
          <table:table-cell office:value-type="string" calcext:value-type="string">
            <text:p><text:s/>Star Trek (2026) #1 Variant RI (75) (Menheere Full Art) INCV 1:75 <text:s text:c="6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64 <text:s/></text:p>
          </table:table-cell>
          <table:table-cell office:value-type="string" calcext:value-type="string">
            <text:p><text:s/>Teenage Mutant Ninja Turtles: Saturday Morning Adventures #41 Cover A (Myer) <text:s text:c="5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65 <text:s/></text:p>
          </table:table-cell>
          <table:table-cell office:value-type="string" calcext:value-type="string">
            <text:p><text:s/>Teenage Mutant Ninja Turtles: Saturday Morning Adventures #41 Variant B (Lavigne) <text:s text:c="51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66 <text:s/></text:p>
          </table:table-cell>
          <table:table-cell office:value-type="string" calcext:value-type="string">
            <text:p><text:s/>Teenage Mutant Ninja Turtles: Saturday Morning Adventures #41 Variant C (Mitchroney) <text:s text:c="48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378 <text:s/></text:p>
          </table:table-cell>
          <table:table-cell office:value-type="string" calcext:value-type="string">
            <text:p><text:s/>Teenage Mutant Ninja Turtles: The Mirage Years 1984-1987--IDW Classic Collections <text:s text:c="51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385 <text:s/></text:p>
          </table:table-cell>
          <table:table-cell office:value-type="string" calcext:value-type="string">
            <text:p><text:s/>The Rocketeer: Infiltrator! #3 Cover A (Kotz) <text:s text:c="87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86 <text:s/></text:p>
          </table:table-cell>
          <table:table-cell office:value-type="string" calcext:value-type="string">
            <text:p><text:s/>The Rocketeer: Infiltrator! #3 Variant B (Ito) <text:s text:c="86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387 <text:s/></text:p>
          </table:table-cell>
          <table:table-cell office:value-type="string" calcext:value-type="string">
            <text:p><text:s/>The Rocketeer: Infiltrator! #3 Variant RI (10) (Alpi) INCV 1:10 <text:s text:c="69"/></text:p>
          </table:table-cell>
          <table:table-cell office:value-type="string" calcext:value-type="string">
            <text:p><text:s/>IDW Publishing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2 <text:s/></text:p>
          </table:table-cell>
          <table:table-cell office:value-type="string" calcext:value-type="string">
            <text:p><text:s/>Cult-de-Sac #2 Cover A Fico Ossio <text:s text:c="99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3 <text:s/></text:p>
          </table:table-cell>
          <table:table-cell office:value-type="string" calcext:value-type="string">
            <text:p><text:s/>Cult-de-Sac #2 Cover B Ebrahel Lurci <text:s text:c="96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04 <text:s/></text:p>
          </table:table-cell>
          <table:table-cell office:value-type="string" calcext:value-type="string">
            <text:p><text:s/>Cult-de-Sac #2 Poster 5-Pack 1:10 INCV 1:10 <text:s text:c="89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10 <text:s/></text:p>
          </table:table-cell>
          <table:table-cell office:value-type="string" calcext:value-type="string">
            <text:p><text:s/>Dispatched #3 Cover A Daniel Gete <text:s text:c="99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11 <text:s/></text:p>
          </table:table-cell>
          <table:table-cell office:value-type="string" calcext:value-type="string">
            <text:p><text:s/>Dispatched #3 Cover B David Lapham <text:s text:c="98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12 <text:s/></text:p>
          </table:table-cell>
          <table:table-cell office:value-type="string" calcext:value-type="string">
            <text:p><text:s/>Everyone Loves A Jewel Thief #5 Cover A Aaron Campbell <text:s text:c="78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13 <text:s/></text:p>
          </table:table-cell>
          <table:table-cell office:value-type="string" calcext:value-type="string">
            <text:p><text:s/>Everyone Loves A Jewel Thief #5 Cover B Dave Wachter <text:s text:c="80"/></text:p>
          </table:table-cell>
          <table:table-cell office:value-type="string" calcext:value-type="string">
            <text:p><text:s/>Ignition Press <text:s text:c="15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384 </text:p>
          </table:table-cell>
          <table:table-cell office:value-type="string" calcext:value-type="string">
            <text:p><text:s/>BLOOD &amp; THUNDER #17 CVR A EJ SU &amp; DEE CUNNIFFE (MR) <text:s text:c="8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5 </text:p>
          </table:table-cell>
          <table:table-cell office:value-type="string" calcext:value-type="string">
            <text:p><text:s/>BLOOD &amp; THUNDER #17 CVR B NICK ROCHE &amp; JOSH BURCHAM VAR (MR) <text:s text:c="7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6 </text:p>
          </table:table-cell>
          <table:table-cell office:value-type="string" calcext:value-type="string">
            <text:p><text:s/>BLOOD &amp; THUNDER #17 CVR C INC 1:10 KAREN S DARBOE VAR (MR) <text:s text:c="7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7 </text:p>
          </table:table-cell>
          <table:table-cell office:value-type="string" calcext:value-type="string">
            <text:p><text:s/>BLOOD &amp; THUNDER #17 CVR D INC 1:25 PETE WOODS CONNECTING VAR (MR) <text:s text:c="6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88 </text:p>
          </table:table-cell>
          <table:table-cell office:value-type="string" calcext:value-type="string">
            <text:p><text:s/>BLOOD &amp; THUNDER #17 CVR E EJ SU &amp; DEE CUNNIFFE WITCHBLADE TEAM UP VAR (MR) <text:s text:c="5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99 </text:p>
          </table:table-cell>
          <table:table-cell office:value-type="string" calcext:value-type="string">
            <text:p><text:s/>CHACHU #2 (OF 5) CVR A MARIANNA IGNAZZI <text:s text:c="9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0 </text:p>
          </table:table-cell>
          <table:table-cell office:value-type="string" calcext:value-type="string">
            <text:p><text:s/>CHACHU #2 (OF 5) CVR B INC 1:25 FILIPE ANDRADE VAR <text:s text:c="8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01 </text:p>
          </table:table-cell>
          <table:table-cell office:value-type="string" calcext:value-type="string">
            <text:p><text:s/>CHACHU #2 (OF 5) CVR C INC 1:50 ANAND RK VAR <text:s text:c="8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10 </text:p>
          </table:table-cell>
          <table:table-cell office:value-type="string" calcext:value-type="string">
            <text:p><text:s/>DEATH VIGIL (2026) #2 (OF 6) CVR A STJEPAN SEJIC (MR) <text:s text:c="7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11 </text:p>
          </table:table-cell>
          <table:table-cell office:value-type="string" calcext:value-type="string">
            <text:p><text:s/>DEATH VIGIL (2026) #2 (OF 6) CVR B STJEPAN SEJIC WITCHBLADE TEAM UP VAR (MR) <text:s text:c="5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20 </text:p>
          </table:table-cell>
          <table:table-cell office:value-type="string" calcext:value-type="string">
            <text:p><text:s/>DEICIDIUM RETURNED OGN TP VOL 01 (MR) <text:s text:c="9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8460 </text:p>
          </table:table-cell>
          <table:table-cell office:value-type="string" calcext:value-type="string">
            <text:p><text:s/>DORC #1 7TH PTG <text:s text:c="11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68 </text:p>
          </table:table-cell>
          <table:table-cell office:value-type="string" calcext:value-type="string">
            <text:p><text:s/>GEIGER #25 CVR A GARY FRANK &amp; BRAD ANDERSON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69 </text:p>
          </table:table-cell>
          <table:table-cell office:value-type="string" calcext:value-type="string">
            <text:p><text:s/>GEIGER #25 CVR B BRYAN HITCH &amp; BRAD ANDERSON GEIGER #25 ANNIVERSARY VAR <text:s text:c="6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70 </text:p>
          </table:table-cell>
          <table:table-cell office:value-type="string" calcext:value-type="string">
            <text:p><text:s/>GEIGER #25 CVR C TONY DANIEL &amp; LEONARDO PACIAROTTI VIRGIN VAR <text:s text:c="7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71 </text:p>
          </table:table-cell>
          <table:table-cell office:value-type="string" calcext:value-type="string">
            <text:p><text:s/>GEIGER #25 CVR D MCFARLANE TOYS ACTION FIGURE VAR <text:s text:c="8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72 </text:p>
          </table:table-cell>
          <table:table-cell office:value-type="string" calcext:value-type="string">
            <text:p><text:s/>GEIGER #25 CVR E BLANK SKETCH VAR <text:s text:c="9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73 </text:p>
          </table:table-cell>
          <table:table-cell office:value-type="string" calcext:value-type="string">
            <text:p><text:s/>GEIGER #25 CVR F GARY FRANK &amp; BRAD ANDERSON WITCHBLADE TEAM UP VAR <text:s text:c="6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74 </text:p>
          </table:table-cell>
          <table:table-cell office:value-type="string" calcext:value-type="string">
            <text:p><text:s/>GEIGER #25 CVR G INC 1:50 GARY FRANK &amp; BRAD ANDERSON VAR <text:s text:c="7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8461 </text:p>
          </table:table-cell>
          <table:table-cell office:value-type="string" calcext:value-type="string">
            <text:p><text:s/>GI JOE A REAL AMERICAN HERO #330 3RD PTG CVR A CHRIS MOONEYHAM ACTION FIGURE RONIN DESIGN VAR <text:s text:c="3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462 </text:p>
          </table:table-cell>
          <table:table-cell office:value-type="string" calcext:value-type="string">
            <text:p><text:s/>GI JOE A REAL AMERICAN HERO #330 3RD PTG CVR B CHRIS MOONEYHAM B&amp;W VAR <text:s text:c="6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5 </text:p>
          </table:table-cell>
          <table:table-cell office:value-type="string" calcext:value-type="string">
            <text:p><text:s/>GI JOE A REAL AMERICAN HERO #332 CVR A LEE WEEKS &amp; DAVE STEWART <text:s text:c="6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6 </text:p>
          </table:table-cell>
          <table:table-cell office:value-type="string" calcext:value-type="string">
            <text:p><text:s/>GI JOE A REAL AMERICAN HERO #332 CVR B LEE WEEKS B&amp;W VAR <text:s text:c="7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47 </text:p>
          </table:table-cell>
          <table:table-cell office:value-type="string" calcext:value-type="string">
            <text:p><text:s/>GI JOE A REAL AMERICAN HERO #332 CVR C NIMIT MALAVIA SECRET DOSSIER VAR <text:s text:c="6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77 </text:p>
          </table:table-cell>
          <table:table-cell office:value-type="string" calcext:value-type="string">
            <text:p><text:s/>GI JOE A REAL AMERICAN HERO SILENT MISSIONS TP VOL 02 DIRECT MARKET EXCLUSIVE GABRIEL HARDMAN CVR <text:s text:c="3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0576 </text:p>
          </table:table-cell>
          <table:table-cell office:value-type="string" calcext:value-type="string">
            <text:p><text:s/>GI JOE A REAL AMERICAN HERO SILENT MISSIONS TP VOL 02 JOELLE JONES CVR <text:s text:c="6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8297 </text:p>
          </table:table-cell>
          <table:table-cell office:value-type="string" calcext:value-type="string">
            <text:p><text:s/>INVINCIBLE UNIVERSE BATTLE BEAST #1 9TH PTG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298 </text:p>
          </table:table-cell>
          <table:table-cell office:value-type="string" calcext:value-type="string">
            <text:p><text:s/>INVINCIBLE UNIVERSE BATTLE BEAST #7 4TH PTG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299 </text:p>
          </table:table-cell>
          <table:table-cell office:value-type="string" calcext:value-type="string">
            <text:p><text:s/>INVINCIBLE UNIVERSE BATTLE BEAST #8 4TH PTG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300 </text:p>
          </table:table-cell>
          <table:table-cell office:value-type="string" calcext:value-type="string">
            <text:p><text:s/>INVINCIBLE UNIVERSE BATTLE BEAST #9 3RD PTG <text:s text:c="8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38 </text:p>
          </table:table-cell>
          <table:table-cell office:value-type="string" calcext:value-type="string">
            <text:p><text:s/>KARMAN BLADE #1 (OF 4) CVR A IAN BERTRAM &amp; MATT HOLLINGSWORTH WRAPAROUND (MR) <text:s text:c="5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39 </text:p>
          </table:table-cell>
          <table:table-cell office:value-type="string" calcext:value-type="string">
            <text:p><text:s/>KARMAN BLADE #1 (OF 4) CVR B IAN BERTRAM VAR (MR) <text:s text:c="8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009 </text:p>
          </table:table-cell>
          <table:table-cell office:value-type="string" calcext:value-type="string">
            <text:p><text:s/>KARMAN BLADE #1 (OF 4) CVR C INC 1:25 IAN BERTRAM B&amp;W VIRGIN WRAPAROUND VAR (MR) <text:s text:c="5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010 </text:p>
          </table:table-cell>
          <table:table-cell office:value-type="string" calcext:value-type="string">
            <text:p><text:s/>KARMAN BLADE #1 (OF 4) CVR D INC 1:50 IAN BERTRAM PAINTED VAR (MR) <text:s text:c="6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011 </text:p>
          </table:table-cell>
          <table:table-cell office:value-type="string" calcext:value-type="string">
            <text:p><text:s/>KARMAN BLADE #1 (OF 4) CVR E BLANK SKETCH VAR (MR) <text:s text:c="8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0491 </text:p>
          </table:table-cell>
          <table:table-cell office:value-type="string" calcext:value-type="string">
            <text:p><text:s/>OF THE EARTH #5 (OF 6) CVR A CHARLIE ADLARD (MR) <text:s text:c="8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492 </text:p>
          </table:table-cell>
          <table:table-cell office:value-type="string" calcext:value-type="string">
            <text:p><text:s/>OF THE EARTH #5 (OF 6) CVR B CASPAR WIJNGAARD VAR (MR) <text:s text:c="7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310 </text:p>
          </table:table-cell>
          <table:table-cell office:value-type="string" calcext:value-type="string">
            <text:p><text:s/>SPAWN 77 #1 (OF 3) CVR A MARK SPEARS <text:s text:c="9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11 </text:p>
          </table:table-cell>
          <table:table-cell office:value-type="string" calcext:value-type="string">
            <text:p><text:s/>SPAWN 77 #1 (OF 3) CVR B MARK SPEARS &amp; TODD MCFARLANE VAR <text:s text:c="7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12 </text:p>
          </table:table-cell>
          <table:table-cell office:value-type="string" calcext:value-type="string">
            <text:p><text:s/>SPAWN 77 #1 (OF 3) CVR C TODD MCFARLANE ORIGINAL 1977 UPDATE VAR <text:s text:c="68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13 </text:p>
          </table:table-cell>
          <table:table-cell office:value-type="string" calcext:value-type="string">
            <text:p><text:s/>SPAWN 77 #1 (OF 3) CVR D EMMA RIOS VAR <text:s text:c="94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14 </text:p>
          </table:table-cell>
          <table:table-cell office:value-type="string" calcext:value-type="string">
            <text:p><text:s/>SPAWN 77 #1 (OF 3) CVR E BLANK SKETCH VAR <text:s text:c="9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70315 </text:p>
          </table:table-cell>
          <table:table-cell office:value-type="string" calcext:value-type="string">
            <text:p><text:s/>SPAWN 77 #1 (OF 3) CVR F INC 1:25 TODD MCFARLANE RETRO LOGO VAR <text:s text:c="6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16 </text:p>
          </table:table-cell>
          <table:table-cell office:value-type="string" calcext:value-type="string">
            <text:p><text:s/>SPAWN 77 #1 (OF 3) CVR G INC 1:50 TODD MCFARLANE VAR <text:s text:c="8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17 </text:p>
          </table:table-cell>
          <table:table-cell office:value-type="string" calcext:value-type="string">
            <text:p><text:s/>SPAWN 77 #1 (OF 3) CVR H INC 1:100 TODD MCFARLANE ORIGINAL 1977 VAR <text:s text:c="6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0318 </text:p>
          </table:table-cell>
          <table:table-cell office:value-type="string" calcext:value-type="string">
            <text:p><text:s/>SPAWN 77 #1 (OF 3) CVR I INC 1:250 TODD MCFARLANE SIGNED FOIL VAR <text:s text:c="6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319 </text:p>
          </table:table-cell>
          <table:table-cell office:value-type="string" calcext:value-type="string">
            <text:p><text:s/>SPAWN 77 #1 (OF 3) CVR J INC 1:500 MARK SPEARS &amp; TODD MCFARLANE SIGNED FOIL VAR <text:s text:c="5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0565 </text:p>
          </table:table-cell>
          <table:table-cell office:value-type="string" calcext:value-type="string">
            <text:p><text:s/>SPAWN CURSE OF SHERLEE JOHNSON TP VOL 01 <text:s text:c="92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0528 </text:p>
          </table:table-cell>
          <table:table-cell office:value-type="string" calcext:value-type="string">
            <text:p><text:s/>STARHENGE BOOK TWO A KISS FOR ATTICUS #3 (OF 4) CVR A LIAM SHARP (MR) <text:s text:c="6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29 </text:p>
          </table:table-cell>
          <table:table-cell office:value-type="string" calcext:value-type="string">
            <text:p><text:s/>STARHENGE BOOK TWO A KISS FOR ATTICUS #3 (OF 4) CVR B LIAM SHARP VAR (MR) <text:s text:c="5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0 </text:p>
          </table:table-cell>
          <table:table-cell office:value-type="string" calcext:value-type="string">
            <text:p><text:s/>STARHENGE BOOK TWO A KISS FOR ATTICUS #3 (OF 4) CVR C INC 1:25 ALISON SAMPSON VAR (MR) <text:s text:c="4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1 </text:p>
          </table:table-cell>
          <table:table-cell office:value-type="string" calcext:value-type="string">
            <text:p><text:s/>STARHENGE BOOK TWO A KISS FOR ATTICUS #3 (OF 4) CVR D BEN STONE VAR (MR) <text:s text:c="6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2 </text:p>
          </table:table-cell>
          <table:table-cell office:value-type="string" calcext:value-type="string">
            <text:p><text:s/>STARHENGE BOOK TWO A KISS FOR ATTICUS #3 (OF 4) CVR E BARRY KITSON VAR (MR) <text:s text:c="57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8036 </text:p>
          </table:table-cell>
          <table:table-cell office:value-type="string" calcext:value-type="string">
            <text:p><text:s/>STARHENGE BOOK TWO A KISS FOR ATTICUS #3 (OF 4) CVR F LIAM SHARP WITCHBLADE TEAM UP VAR (MR) <text:s text:c="4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39 </text:p>
          </table:table-cell>
          <table:table-cell office:value-type="string" calcext:value-type="string">
            <text:p><text:s/>TRANSFORMERS #36 CVR A DAVID NAKAYAMA <text:s text:c="9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40 </text:p>
          </table:table-cell>
          <table:table-cell office:value-type="string" calcext:value-type="string">
            <text:p><text:s/>TRANSFORMERS #36 CVR B DANIEL WARREN JOHNSON &amp; MIKE SPICER VAR <text:s text:c="7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41 </text:p>
          </table:table-cell>
          <table:table-cell office:value-type="string" calcext:value-type="string">
            <text:p><text:s/>TRANSFORMERS #36 CVR C JASON HOWARD &amp; ANNALISA LEONI CONNECTING COVER VAR <text:s text:c="59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42 </text:p>
          </table:table-cell>
          <table:table-cell office:value-type="string" calcext:value-type="string">
            <text:p><text:s/>TRANSFORMERS #36 CVR D INC 1:25 ITO VAR <text:s text:c="93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43 </text:p>
          </table:table-cell>
          <table:table-cell office:value-type="string" calcext:value-type="string">
            <text:p><text:s/>TRANSFORMERS #36 CVR E INC 1:50 HOMARE VAR <text:s text:c="90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0582 </text:p>
          </table:table-cell>
          <table:table-cell office:value-type="string" calcext:value-type="string">
            <text:p><text:s/>WITCHBLADE (2024) TP VOL 04 <text:s text:c="10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0375 </text:p>
          </table:table-cell>
          <table:table-cell office:value-type="string" calcext:value-type="string">
            <text:p><text:s/>WITCHBLADE #25 CVR A GIUSEPPE CAFARO &amp; ARIF PRIANTO <text:s text:c="8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76 </text:p>
          </table:table-cell>
          <table:table-cell office:value-type="string" calcext:value-type="string">
            <text:p><text:s/>WITCHBLADE #25 CVR B MICHAEL TURNER &amp; DTRON VAR <text:s text:c="85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77 </text:p>
          </table:table-cell>
          <table:table-cell office:value-type="string" calcext:value-type="string">
            <text:p><text:s/>WITCHBLADE #25 CVR C PAT BOUTIN &amp; STEVE FIRCHOW CONNECTING WITCHBLADE TEAM UP VAR <text:s text:c="51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0378 </text:p>
          </table:table-cell>
          <table:table-cell office:value-type="string" calcext:value-type="string">
            <text:p><text:s/>WITCHBLADE #25 CVR D INC 1:50 MICHAEL TURNER &amp; DTRON SPOT FOIL VAR <text:s text:c="66"/></text:p>
          </table:table-cell>
          <table:table-cell office:value-type="string" calcext:value-type="string">
            <text:p><text:s/>Image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P442 <text:s/></text:p>
          </table:table-cell>
          <table:table-cell office:value-type="string" calcext:value-type="string">
            <text:p><text:s/>Drawing From Your Memory 3 <text:s text:c="106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445 <text:s/></text:p>
          </table:table-cell>
          <table:table-cell office:value-type="string" calcext:value-type="string">
            <text:p><text:s/>Gachiakuta Dumpster Season 1 Manga Box Set <text:s text:c="90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42.49" calcext:value-type="float">
            <text:p>142,49</text:p>
          </table:table-cell>
        </table:table-row>
        <table:table-row table:style-name="ro1">
          <table:table-cell office:value-type="string" calcext:value-type="string">
            <text:p><text:s/>JUL26P446 <text:s/></text:p>
          </table:table-cell>
          <table:table-cell office:value-type="string" calcext:value-type="string">
            <text:p><text:s/>Honey Bee &amp; Lemon Balm: sweet moment <text:s text:c="96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447 <text:s/></text:p>
          </table:table-cell>
          <table:table-cell office:value-type="string" calcext:value-type="string">
            <text:p><text:s/>Last Samurai Standing 6 <text:s text:c="109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457 <text:s/></text:p>
          </table:table-cell>
          <table:table-cell office:value-type="string" calcext:value-type="string">
            <text:p><text:s/>The Fragrant FlowerÂ Blooms With Dignity 15 <text:s text:c="89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P459 <text:s/></text:p>
          </table:table-cell>
          <table:table-cell office:value-type="string" calcext:value-type="string">
            <text:p><text:s/>To Your Eternity 25 <text:s text:c="113"/></text:p>
          </table:table-cell>
          <table:table-cell office:value-type="string" calcext:value-type="string">
            <text:p><text:s/>Kodansha Comics <text:s text:c="14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P465 <text:s/></text:p>
          </table:table-cell>
          <table:table-cell office:value-type="string" calcext:value-type="string">
            <text:p><text:s/>Kirio Fan Club 4 <text:s text:c="116"/></text:p>
          </table:table-cell>
          <table:table-cell office:value-type="string" calcext:value-type="string">
            <text:p><text:s/>Kodansha USA <text:s text:c="17"/></text:p>
          </table:table-cell>
          <table:table-cell office:value-type="float" office:value="13.25" calcext:value-type="float">
            <text:p>13,25</text:p>
          </table:table-cell>
        </table:table-row>
        <table:table-row table:style-name="ro1">
          <table:table-cell office:value-type="string" calcext:value-type="string">
            <text:p><text:s/>JUL26P466 <text:s/></text:p>
          </table:table-cell>
          <table:table-cell office:value-type="string" calcext:value-type="string">
            <text:p><text:s/>Shimazaki in the Land of Peace 10 <text:s text:c="99"/></text:p>
          </table:table-cell>
          <table:table-cell office:value-type="string" calcext:value-type="string">
            <text:p><text:s/>Kodansha USA <text:s text:c="17"/></text:p>
          </table:table-cell>
          <table:table-cell office:value-type="float" office:value="13.25" calcext:value-type="float">
            <text:p>13,25</text:p>
          </table:table-cell>
        </table:table-row>
        <table:table-row table:style-name="ro1">
          <table:table-cell office:value-type="string" calcext:value-type="string">
            <text:p><text:s/>JUL2671012 </text:p>
          </table:table-cell>
          <table:table-cell office:value-type="string" calcext:value-type="string">
            <text:p><text:s/>HONOR AND CURSE ETERNAL #6 CVR A NICK MARINKOVICH <text:s text:c="83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13 </text:p>
          </table:table-cell>
          <table:table-cell office:value-type="string" calcext:value-type="string">
            <text:p><text:s/>HONOR AND CURSE ETERNAL #6 CVR B JASON MASTERS VAR <text:s text:c="82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14 </text:p>
          </table:table-cell>
          <table:table-cell office:value-type="string" calcext:value-type="string">
            <text:p><text:s/>HOTBLOOD TP VOL 02 VALLEY OF KINGS <text:s text:c="98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023 </text:p>
          </table:table-cell>
          <table:table-cell office:value-type="string" calcext:value-type="string">
            <text:p><text:s/>OMEGA BOOK #2 (OF 5) <text:s text:c="112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24 </text:p>
          </table:table-cell>
          <table:table-cell office:value-type="string" calcext:value-type="string">
            <text:p><text:s/>PLANET ATMOS EXORDIUM #5 CVR A TOMMY LEE EDWARDS <text:s text:c="84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25 </text:p>
          </table:table-cell>
          <table:table-cell office:value-type="string" calcext:value-type="string">
            <text:p><text:s/>PLANET ATMOS EXORDIUM #5 CVR B WYATT MILLS VAR <text:s text:c="86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26 </text:p>
          </table:table-cell>
          <table:table-cell office:value-type="string" calcext:value-type="string">
            <text:p><text:s/>POP KILL #1 SEASONAL FLAVORS YISHAN LI LABOR DAY THEMED CARD STOCK VAR (MR) <text:s text:c="57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028 </text:p>
          </table:table-cell>
          <table:table-cell office:value-type="string" calcext:value-type="string">
            <text:p><text:s/>SPEED RACER TP VOL 02 <text:s text:c="111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71037 </text:p>
          </table:table-cell>
          <table:table-cell office:value-type="string" calcext:value-type="string">
            <text:p><text:s/>ZEROS TP VOL 01 (MR) <text:s text:c="112"/></text:p>
          </table:table-cell>
          <table:table-cell office:value-type="string" calcext:value-type="string">
            <text:p><text:s/>Mad Cave Studios <text:s text:c="13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JUL26P478 <text:s/></text:p>
          </table:table-cell>
          <table:table-cell office:value-type="string" calcext:value-type="string">
            <text:p><text:s/>Aliens Epic Collection: The Original Years Vol. 4 <text:s text:c="8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52.24" calcext:value-type="float">
            <text:p>52,24</text:p>
          </table:table-cell>
        </table:table-row>
        <table:table-row table:style-name="ro1">
          <table:table-cell office:value-type="string" calcext:value-type="string">
            <text:p><text:s/>JUL26P492 <text:s/></text:p>
          </table:table-cell>
          <table:table-cell office:value-type="string" calcext:value-type="string">
            <text:p><text:s/>AVENGERS: ARMAGEDDON #4 <text:s text:c="10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93 <text:s/></text:p>
          </table:table-cell>
          <table:table-cell office:value-type="string" calcext:value-type="string">
            <text:p><text:s/>AVENGERS: ARMAGEDDON #4 ALEX ROSS TIMELESS VIRGIN SKETCH VARIANT INCV 1:50 <text:s text:c="5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94 <text:s/></text:p>
          </table:table-cell>
          <table:table-cell office:value-type="string" calcext:value-type="string">
            <text:p><text:s/>AVENGERS: ARMAGEDDON #4 ALEX ROSS TIMELESS VIRGIN VARIANT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95 <text:s/></text:p>
          </table:table-cell>
          <table:table-cell office:value-type="string" calcext:value-type="string">
            <text:p><text:s/>AVENGERS: ARMAGEDDON #4 JEEHYUNG LEE VARIANT INCV 1:25 <text:s text:c="7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96 <text:s/></text:p>
          </table:table-cell>
          <table:table-cell office:value-type="string" calcext:value-type="string">
            <text:p><text:s/>AVENGERS: ARMAGEDDON #4 MARVEL TOKON: FIGHTING SOULS VARIANT <text:s text:c="7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97 <text:s/></text:p>
          </table:table-cell>
          <table:table-cell office:value-type="string" calcext:value-type="string">
            <text:p><text:s/>AVENGERS: ARMAGEDDON #4 MICHAEL CHO SPOILER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498 <text:s/></text:p>
          </table:table-cell>
          <table:table-cell office:value-type="string" calcext:value-type="string">
            <text:p><text:s/>AVENGERS: ARMAGEDDON #4 PETE WOODS PIXAR 40TH VARIANT <text:s text:c="7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18 <text:s/></text:p>
          </table:table-cell>
          <table:table-cell office:value-type="string" calcext:value-type="string">
            <text:p><text:s/>Captain America: The Death Of Captain America [Marvel Premier Collection] <text:s text:c="5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P524 <text:s/></text:p>
          </table:table-cell>
          <table:table-cell office:value-type="string" calcext:value-type="string">
            <text:p><text:s/>CIVIL WAR: UNMASKED #5 <text:s text:c="11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25 <text:s/></text:p>
          </table:table-cell>
          <table:table-cell office:value-type="string" calcext:value-type="string">
            <text:p><text:s/>CIVIL WAR: UNMASKED #5 PAULO SIQUEIRA 5-PART CONNECTING VARIANT <text:s text:c="6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27 <text:s/></text:p>
          </table:table-cell>
          <table:table-cell office:value-type="string" calcext:value-type="string">
            <text:p><text:s/>DAREDEVIL #7 <text:s text:c="12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28 <text:s/></text:p>
          </table:table-cell>
          <table:table-cell office:value-type="string" calcext:value-type="string">
            <text:p><text:s/>DAREDEVIL #7 FLAVIANO 2-PART CONNECTING VARIANT <text:s text:c="8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29 <text:s/></text:p>
          </table:table-cell>
          <table:table-cell office:value-type="string" calcext:value-type="string">
            <text:p><text:s/>DAREDEVIL #7 FRANCESCO MANNA VARIANT INCV 1:25 <text:s text:c="8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0 <text:s/></text:p>
          </table:table-cell>
          <table:table-cell office:value-type="string" calcext:value-type="string">
            <text:p><text:s/>DAREDEVIL #7 LEE GARBETT VIRGIN VARIANT INCV 1:100 <text:s text:c="8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1 <text:s/></text:p>
          </table:table-cell>
          <table:table-cell office:value-type="string" calcext:value-type="string">
            <text:p><text:s/>DAREDEVIL #7 LUCIANO VECCHIO FALL FANTASIES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2 <text:s/></text:p>
          </table:table-cell>
          <table:table-cell office:value-type="string" calcext:value-type="string">
            <text:p><text:s/>DAREDEVIL #7 NOGI SAN VARIANT <text:s text:c="10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3 <text:s/></text:p>
          </table:table-cell>
          <table:table-cell office:value-type="string" calcext:value-type="string">
            <text:p><text:s/>DAREDEVIL #7 TBD ARTIST MUPPETS VARIANT <text:s text:c="9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4 <text:s/></text:p>
          </table:table-cell>
          <table:table-cell office:value-type="string" calcext:value-type="string">
            <text:p><text:s/>DNX #2 <text:s text:c="12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5 <text:s/></text:p>
          </table:table-cell>
          <table:table-cell office:value-type="string" calcext:value-type="string">
            <text:p><text:s/>DNX #2 FEDERICO VICENTINI 5-PART CONNECTING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7 <text:s/></text:p>
          </table:table-cell>
          <table:table-cell office:value-type="string" calcext:value-type="string">
            <text:p><text:s/>DNX #2 KAARE ANDREWS VIRGIN VARIANT <text:s text:c="9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6 <text:s/></text:p>
          </table:table-cell>
          <table:table-cell office:value-type="string" calcext:value-type="string">
            <text:p><text:s/>DNX #2 KAARE ANDREWS VIRGIN VARIANT INCV 1:100 <text:s text:c="8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8 <text:s/></text:p>
          </table:table-cell>
          <table:table-cell office:value-type="string" calcext:value-type="string">
            <text:p><text:s/>DNX #2 SKOTTIE YOUNG DNX COLLECTION VARIANT F <text:s text:c="8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39 <text:s/></text:p>
          </table:table-cell>
          <table:table-cell office:value-type="string" calcext:value-type="string">
            <text:p><text:s/>DNX #2 TBD ARTIST VARIANT INCV 1:25 <text:s text:c="9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540 <text:s/></text:p>
          </table:table-cell>
          <table:table-cell office:value-type="string" calcext:value-type="string">
            <text:p><text:s/>DNX #2 TONY DANIEL VARIANT <text:s text:c="10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00 <text:s/></text:p>
          </table:table-cell>
          <table:table-cell office:value-type="string" calcext:value-type="string">
            <text:p><text:s/>Iron Man Vol. 1: A New Nightmare <text:s text:c="10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P601 <text:s/></text:p>
          </table:table-cell>
          <table:table-cell office:value-type="string" calcext:value-type="string">
            <text:p><text:s/>JEFF THE LAND SHARK: SUPERSTAR #3 <text:s text:c="9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02 <text:s/></text:p>
          </table:table-cell>
          <table:table-cell office:value-type="string" calcext:value-type="string">
            <text:p><text:s/>JEFF THE LAND SHARK: SUPERSTAR #3 ALEX ROSS TIMELESS VIRGIN SKETCH VARIANT INCV 1:50 <text:s text:c="4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03 <text:s/></text:p>
          </table:table-cell>
          <table:table-cell office:value-type="string" calcext:value-type="string">
            <text:p><text:s/>JEFF THE LAND SHARK: SUPERSTAR #3 ALEX ROSS TIMELESS VIRGIN VARIANT <text:s text:c="6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04 <text:s/></text:p>
          </table:table-cell>
          <table:table-cell office:value-type="string" calcext:value-type="string">
            <text:p><text:s/>JEFF THE LAND SHARK: SUPERSTAR #3 MATTEO LOLLI MUPPETS VARIANT <text:s text:c="7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05 <text:s/></text:p>
          </table:table-cell>
          <table:table-cell office:value-type="string" calcext:value-type="string">
            <text:p><text:s/>JEFF THE LAND SHARK: SUPERSTAR #3 TBD ARTIST VARIANT INCV 1:25 <text:s text:c="7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06 <text:s/></text:p>
          </table:table-cell>
          <table:table-cell office:value-type="string" calcext:value-type="string">
            <text:p><text:s/>Knull: Coming to the Light <text:s text:c="10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608 <text:s/></text:p>
          </table:table-cell>
          <table:table-cell office:value-type="string" calcext:value-type="string">
            <text:p><text:s/>MARC SPECTOR: MOON KNIGHT #8 <text:s text:c="10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09 <text:s/></text:p>
          </table:table-cell>
          <table:table-cell office:value-type="string" calcext:value-type="string">
            <text:p><text:s/>MARC SPECTOR: MOON KNIGHT #8 ADAM GORHAM VARIANT <text:s text:c="8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10 <text:s/></text:p>
          </table:table-cell>
          <table:table-cell office:value-type="string" calcext:value-type="string">
            <text:p><text:s/>MARC SPECTOR: MOON KNIGHT #8 ALEX ROSS TIMELESS VIRGIN SKETCH VARIANT INCV 1:50 <text:s text:c="5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11 <text:s/></text:p>
          </table:table-cell>
          <table:table-cell office:value-type="string" calcext:value-type="string">
            <text:p><text:s/>MARC SPECTOR: MOON KNIGHT #8 ALEX ROSS TIMELESS VIRGIN VARIANT <text:s text:c="7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12 <text:s/></text:p>
          </table:table-cell>
          <table:table-cell office:value-type="string" calcext:value-type="string">
            <text:p><text:s/>MARC SPECTOR: MOON KNIGHT #8 MARVEL TOKON: FIGHTING SOULS VARIANT <text:s text:c="6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13 <text:s/></text:p>
          </table:table-cell>
          <table:table-cell office:value-type="string" calcext:value-type="string">
            <text:p><text:s/>MARC SPECTOR: MOON KNIGHT #8 ROD REIS VARIANT INCV 1:25 <text:s text:c="77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23 <text:s/></text:p>
          </table:table-cell>
          <table:table-cell office:value-type="string" calcext:value-type="string">
            <text:p><text:s/>MARVEL MANGAVERSE: ARCANE AVENGERS #1 <text:s text:c="9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24 <text:s/></text:p>
          </table:table-cell>
          <table:table-cell office:value-type="string" calcext:value-type="string">
            <text:p><text:s/>MARVEL MANGAVERSE: ARCANE AVENGERS #1 TBD ARTIST VARIANT <text:s text:c="7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81 <text:s/></text:p>
          </table:table-cell>
          <table:table-cell office:value-type="string" calcext:value-type="string">
            <text:p><text:s/>Predator Kills The Marvel Universe Omnibus Gabriele Dell'Otto Cover [Dm Only] <text:s text:c="5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JUL26P682 <text:s/></text:p>
          </table:table-cell>
          <table:table-cell office:value-type="string" calcext:value-type="string">
            <text:p><text:s/>Predator Kills The Marvel Universe Omnibus Leinil Yu Cover <text:s text:c="7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95" calcext:value-type="float">
            <text:p>95</text:p>
          </table:table-cell>
        </table:table-row>
        <table:table-row table:style-name="ro1">
          <table:table-cell office:value-type="string" calcext:value-type="string">
            <text:p><text:s/>JUL26P703 <text:s/></text:p>
          </table:table-cell>
          <table:table-cell office:value-type="string" calcext:value-type="string">
            <text:p><text:s/>QUEEN IN BLACK #4 [QIB] <text:s text:c="10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98 <text:s/></text:p>
          </table:table-cell>
          <table:table-cell office:value-type="string" calcext:value-type="string">
            <text:p><text:s/>QUEEN IN BLACK #4 MATEUS MANHANINI VARIANT [QIB] INCV 1:25 <text:s text:c="7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699 <text:s/></text:p>
          </table:table-cell>
          <table:table-cell office:value-type="string" calcext:value-type="string">
            <text:p><text:s/>QUEEN IN BLACK #4 RYAN STEGMAN DESIGN VARIANT [QIB] INCV 1:10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0 <text:s/></text:p>
          </table:table-cell>
          <table:table-cell office:value-type="string" calcext:value-type="string">
            <text:p><text:s/>QUEEN IN BLACK #4 RYAN STEGMAN HOMAGE VARIANT [QIB] INCV 1:50 <text:s text:c="7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1 <text:s/></text:p>
          </table:table-cell>
          <table:table-cell office:value-type="string" calcext:value-type="string">
            <text:p><text:s/>QUEEN IN BLACK #4 TBD ARTIST VARIANT [QIB] <text:s text:c="9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2 <text:s/></text:p>
          </table:table-cell>
          <table:table-cell office:value-type="string" calcext:value-type="string">
            <text:p><text:s/>QUEEN IN BLACK #4 TBD ARTIST VARIANT [QIB] <text:s text:c="9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10 <text:s/></text:p>
          </table:table-cell>
          <table:table-cell office:value-type="string" calcext:value-type="string">
            <text:p><text:s/>QUEEN IN BLACK: DEFENDERS OF LIGHT AND DARK #3 [QIB] <text:s text:c="80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09 <text:s/></text:p>
          </table:table-cell>
          <table:table-cell office:value-type="string" calcext:value-type="string">
            <text:p><text:s/>QUEEN IN BLACK: DEFENDERS OF LIGHT AND DARK #3 TBD ARTIST VARIANT [QIB] <text:s text:c="6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13 <text:s/></text:p>
          </table:table-cell>
          <table:table-cell office:value-type="string" calcext:value-type="string">
            <text:p><text:s/>Rogue: Shadows of the Past <text:s text:c="10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753 <text:s/></text:p>
          </table:table-cell>
          <table:table-cell office:value-type="string" calcext:value-type="string">
            <text:p><text:s/>STAR WARS: THE FALL OF KYLO REN #2 <text:s text:c="9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54 <text:s/></text:p>
          </table:table-cell>
          <table:table-cell office:value-type="string" calcext:value-type="string">
            <text:p><text:s/>STAR WARS: THE FALL OF KYLO REN #2 CHRIS SPROUSE ROGUE ONE 10TH ANNIVERSARY VARIANT <text:s text:c="4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55 <text:s/></text:p>
          </table:table-cell>
          <table:table-cell office:value-type="string" calcext:value-type="string">
            <text:p><text:s/>STAR WARS: THE FALL OF KYLO REN #2 DAVE DORMAN VARIANT INCV 1:25 <text:s text:c="6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56 <text:s/></text:p>
          </table:table-cell>
          <table:table-cell office:value-type="string" calcext:value-type="string">
            <text:p><text:s/>STAR WARS: THE FALL OF KYLO REN #2 NOGI SAN VARIANT <text:s text:c="81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58 <text:s/></text:p>
          </table:table-cell>
          <table:table-cell office:value-type="string" calcext:value-type="string">
            <text:p><text:s/>THE AMAZING VENOM #1 <text:s text:c="11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59 <text:s/></text:p>
          </table:table-cell>
          <table:table-cell office:value-type="string" calcext:value-type="string">
            <text:p><text:s/>THE AMAZING VENOM #1 LUKE ROSS VARIANT <text:s text:c="9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60 <text:s/></text:p>
          </table:table-cell>
          <table:table-cell office:value-type="string" calcext:value-type="string">
            <text:p><text:s/>THE AMAZING VENOM #1 STEPHEN SEGOVIA VARIANT INCV 1:25 <text:s text:c="7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61 <text:s/></text:p>
          </table:table-cell>
          <table:table-cell office:value-type="string" calcext:value-type="string">
            <text:p><text:s/>THE AMAZING VENOM #1 TBD ARTIST FOIL VARIANT <text:s text:c="88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7.99" calcext:value-type="float">
            <text:p>7,99</text:p>
          </table:table-cell>
        </table:table-row>
        <table:table-row table:style-name="ro1">
          <table:table-cell office:value-type="string" calcext:value-type="string">
            <text:p><text:s/>JUL26P762 <text:s/></text:p>
          </table:table-cell>
          <table:table-cell office:value-type="string" calcext:value-type="string">
            <text:p><text:s/>THE AMAZING VENOM #1 TBD ARTIST HOMAGE VARIANT <text:s text:c="8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63 <text:s/></text:p>
          </table:table-cell>
          <table:table-cell office:value-type="string" calcext:value-type="string">
            <text:p><text:s/>THE AMAZING VENOM #1 TBD ARTIST VARIANT <text:s text:c="9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64 <text:s/></text:p>
          </table:table-cell>
          <table:table-cell office:value-type="string" calcext:value-type="string">
            <text:p><text:s/>THE AMAZING VENOM #1 TBD ARTIST VARIANT <text:s text:c="93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65 <text:s/></text:p>
          </table:table-cell>
          <table:table-cell office:value-type="string" calcext:value-type="string">
            <text:p><text:s/>THE AMAZING VENOM #1 TBD ARTIST VIRGIN VARIANT INCV 1:100 <text:s text:c="7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84 <text:s/></text:p>
          </table:table-cell>
          <table:table-cell office:value-type="string" calcext:value-type="string">
            <text:p><text:s/>UNCANNY X-MEN #36 <text:s text:c="11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85 <text:s/></text:p>
          </table:table-cell>
          <table:table-cell office:value-type="string" calcext:value-type="string">
            <text:p><text:s/>UNCANNY X-MEN #36 BEN SU MUPPETS VARIANT <text:s text:c="92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86 <text:s/></text:p>
          </table:table-cell>
          <table:table-cell office:value-type="string" calcext:value-type="string">
            <text:p><text:s/>UNCANNY X-MEN #36 DAVID LOPEZ VARIANT <text:s text:c="9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87 <text:s/></text:p>
          </table:table-cell>
          <table:table-cell office:value-type="string" calcext:value-type="string">
            <text:p><text:s/>UNCANNY X-MEN #36 JUAN FRIGERI FALL FANTASIES VARIANT <text:s text:c="79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788 <text:s/></text:p>
          </table:table-cell>
          <table:table-cell office:value-type="string" calcext:value-type="string">
            <text:p><text:s/>UNCANNY X-MEN #36 TBD ARTIST VARIANT INCV 1:25 <text:s text:c="8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38 <text:s/></text:p>
          </table:table-cell>
          <table:table-cell office:value-type="string" calcext:value-type="string">
            <text:p><text:s/>X-MEN: OUTBACK #4 <text:s text:c="115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39 <text:s/></text:p>
          </table:table-cell>
          <table:table-cell office:value-type="string" calcext:value-type="string">
            <text:p><text:s/>X-MEN: OUTBACK #4 C.F. VILLA VARIANT <text:s text:c="96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40 <text:s/></text:p>
          </table:table-cell>
          <table:table-cell office:value-type="string" calcext:value-type="string">
            <text:p><text:s/>X-MEN: OUTBACK #4 KENDRICK LIM VARIANT INCV 1:25 <text:s text:c="84"/></text:p>
          </table:table-cell>
          <table:table-cell office:value-type="string" calcext:value-type="string">
            <text:p><text:s/>Marvel <text:s text:c="23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54 </text:p>
          </table:table-cell>
          <table:table-cell office:value-type="string" calcext:value-type="string">
            <text:p><text:s/>DRUMSTICKS OF DOOM BAND ON THE SILVER MOUNTAIN #1 (OF 3) CVR A DAN DOUGHERTY  <text:s text:c="55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55 </text:p>
          </table:table-cell>
          <table:table-cell office:value-type="string" calcext:value-type="string">
            <text:p><text:s/>DRUMSTICKS OF DOOM BAND ON THE SILVER MOUNTAIN #1 (OF 3) CVR B 5 COPY DAVE CHISHOLM UNLOCK VAR <text:s text:c="38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1057 </text:p>
          </table:table-cell>
          <table:table-cell office:value-type="string" calcext:value-type="string">
            <text:p><text:s/>GREATEST AMERICAN HERO #3 (OF 5) CVR A ERWIN J ARROZA <text:s text:c="79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58 </text:p>
          </table:table-cell>
          <table:table-cell office:value-type="string" calcext:value-type="string">
            <text:p><text:s/>GREATEST AMERICAN HERO #3 (OF 5) CVR B MARIIA MENSHIKOVA VAR <text:s text:c="72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59 </text:p>
          </table:table-cell>
          <table:table-cell office:value-type="string" calcext:value-type="string">
            <text:p><text:s/>GREATEST AMERICAN HERO #3 (OF 5) CVR C RAFAEL LOUREIRO DK RETURNS HOMAGE VAR <text:s text:c="56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075 </text:p>
          </table:table-cell>
          <table:table-cell office:value-type="string" calcext:value-type="string">
            <text:p><text:s/>KILLING MACHINE TP VOL 01 <text:s text:c="107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71101 </text:p>
          </table:table-cell>
          <table:table-cell office:value-type="string" calcext:value-type="string">
            <text:p><text:s/>SIGHT #2 (OF 5) <text:s text:c="117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1103 </text:p>
          </table:table-cell>
          <table:table-cell office:value-type="string" calcext:value-type="string">
            <text:p><text:s/>SUMMONER WARS #1 (OF 4) CVR A MARTIN ABLE <text:s text:c="91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104 </text:p>
          </table:table-cell>
          <table:table-cell office:value-type="string" calcext:value-type="string">
            <text:p><text:s/>SUMMONER WARS #1 (OF 4) CVR B PATRICK MACCHI POLYBAGGED WITH PLAYER CARD VAR <text:s text:c="56"/></text:p>
          </table:table-cell>
          <table:table-cell office:value-type="string" calcext:value-type="string">
            <text:p><text:s/>Massive Publishing <text:s text:c="11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P868 <text:s/></text:p>
          </table:table-cell>
          <table:table-cell office:value-type="string" calcext:value-type="string">
            <text:p><text:s/>BIKER MICE FROM MARS SCORCH #2 CVR A TANGO <text:s text:c="90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69 <text:s/></text:p>
          </table:table-cell>
          <table:table-cell office:value-type="string" calcext:value-type="string">
            <text:p><text:s/>BIKER MICE FROM MARS SCORCH #2 CVR B VICTOR ALPI VAR <text:s text:c="80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70 <text:s/></text:p>
          </table:table-cell>
          <table:table-cell office:value-type="string" calcext:value-type="string">
            <text:p><text:s/>BIKER MICE FROM MARS SCORCH #2 CVR C INC 1:10 TANGO VAR INCV 1:10 <text:s text:c="67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82 <text:s/></text:p>
          </table:table-cell>
          <table:table-cell office:value-type="string" calcext:value-type="string">
            <text:p><text:s/>FACELESS AND THE FAMILY MAZE OF THE MECHANICAL ALIENS #3 CVR A MATT LESNIEWSKI <text:s text:c="54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83 <text:s/></text:p>
          </table:table-cell>
          <table:table-cell office:value-type="string" calcext:value-type="string">
            <text:p><text:s/>FACELESS AND THE FAMILY MAZE OF THE MECHANICAL ALIENS #3 CVR B EMIL ERNST VAR <text:s text:c="55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84 <text:s/></text:p>
          </table:table-cell>
          <table:table-cell office:value-type="string" calcext:value-type="string">
            <text:p><text:s/>FACELESS AND THE FAMILY MAZE OF THE MECHANICAL ALIENS #3 CVR C INC 1:10 MATT LESNIEWSKI VAR INCV 1:10 <text:s text:c="31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P893 <text:s/></text:p>
          </table:table-cell>
          <table:table-cell office:value-type="string" calcext:value-type="string">
            <text:p><text:s/>FORT PSYCHO #2 CVR A BRIAN HURTT <text:s text:c="100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894 <text:s/></text:p>
          </table:table-cell>
          <table:table-cell office:value-type="string" calcext:value-type="string">
            <text:p><text:s/>FORT PSYCHO #2 CVR B LEWIS LAROSA VAR <text:s text:c="95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895 <text:s/></text:p>
          </table:table-cell>
          <table:table-cell office:value-type="string" calcext:value-type="string">
            <text:p><text:s/>FORT PSYCHO #2 CVR C MIKE DEL MUNDO VAR <text:s text:c="93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896 <text:s/></text:p>
          </table:table-cell>
          <table:table-cell office:value-type="string" calcext:value-type="string">
            <text:p><text:s/>FORT PSYCHO #2 CVR D INC 1:10 JOE PALMER VAR INCV 1:10 <text:s text:c="78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897 <text:s/></text:p>
          </table:table-cell>
          <table:table-cell office:value-type="string" calcext:value-type="string">
            <text:p><text:s/>FORT PSYCHO #2 CVR E INC 1:20 LEWIS LAROSA B&amp;W VAR INCV 1:20 <text:s text:c="72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898 <text:s/></text:p>
          </table:table-cell>
          <table:table-cell office:value-type="string" calcext:value-type="string">
            <text:p><text:s/>FORT PSYCHO #2 CVR F INC 1:50 MIKE DEL MUNDO FULL ART VAR INCV 1:50 <text:s text:c="65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P899 <text:s/></text:p>
          </table:table-cell>
          <table:table-cell office:value-type="string" calcext:value-type="string">
            <text:p><text:s/>Freaks' Squeele Vol. 4 <text:s text:c="110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P914 <text:s/></text:p>
          </table:table-cell>
          <table:table-cell office:value-type="string" calcext:value-type="string">
            <text:p><text:s/>The EC Comics Treasury of Terror Vol. 1 <text:s text:c="93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P915 <text:s/></text:p>
          </table:table-cell>
          <table:table-cell office:value-type="string" calcext:value-type="string">
            <text:p><text:s/>The Lost Sunday <text:s text:c="117"/></text:p>
          </table:table-cell>
          <table:table-cell office:value-type="string" calcext:value-type="string">
            <text:p><text:s/>Oni Press <text:s text:c="20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JUL26P918 <text:s/></text:p>
          </table:table-cell>
          <table:table-cell office:value-type="string" calcext:value-type="string">
            <text:p><text:s/>Obey: George Orwell's 1984 Tote Bag <text:s text:c="97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38.99" calcext:value-type="float">
            <text:p>38,99</text:p>
          </table:table-cell>
        </table:table-row>
        <table:table-row table:style-name="ro1">
          <table:table-cell office:value-type="string" calcext:value-type="string">
            <text:p><text:s/>JUL26P919 <text:s/></text:p>
          </table:table-cell>
          <table:table-cell office:value-type="string" calcext:value-type="string">
            <text:p><text:s/>Obey: George Orwell's 1984 Unisex T-Shirt Large <text:s text:c="85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0 <text:s/></text:p>
          </table:table-cell>
          <table:table-cell office:value-type="string" calcext:value-type="string">
            <text:p><text:s/>Obey: George Orwell's 1984 Unisex T-Shirt Medium <text:s text:c="84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1 <text:s/></text:p>
          </table:table-cell>
          <table:table-cell office:value-type="string" calcext:value-type="string">
            <text:p><text:s/>Obey: George Orwell's 1984 Unisex T-Shirt Small <text:s text:c="85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2 <text:s/></text:p>
          </table:table-cell>
          <table:table-cell office:value-type="string" calcext:value-type="string">
            <text:p><text:s/>Obey: George Orwell's 1984 Unisex T-Shirt X-Large <text:s text:c="8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3 <text:s/></text:p>
          </table:table-cell>
          <table:table-cell office:value-type="string" calcext:value-type="string">
            <text:p><text:s/>Obey: George Orwell's 1984 Unisex T-Shirt XX-Large <text:s text:c="82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4 <text:s/></text:p>
          </table:table-cell>
          <table:table-cell office:value-type="string" calcext:value-type="string">
            <text:p><text:s/>Obey: George Orwell's 1984 Unisex T-Shirt XXX-Large <text:s text:c="81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5 <text:s/></text:p>
          </table:table-cell>
          <table:table-cell office:value-type="string" calcext:value-type="string">
            <text:p><text:s/>Obey: George Orwell's Animal Farm Unisex T-Shirt Large <text:s text:c="78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6 <text:s/></text:p>
          </table:table-cell>
          <table:table-cell office:value-type="string" calcext:value-type="string">
            <text:p><text:s/>Obey: George Orwell's Animal Farm Unisex T-Shirt Medium <text:s text:c="77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7 <text:s/></text:p>
          </table:table-cell>
          <table:table-cell office:value-type="string" calcext:value-type="string">
            <text:p><text:s/>Obey: George Orwell's Animal Farm Unisex T-Shirt Small <text:s text:c="78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8 <text:s/></text:p>
          </table:table-cell>
          <table:table-cell office:value-type="string" calcext:value-type="string">
            <text:p><text:s/>Obey: George Orwell's Animal Farm Unisex T-Shirt X-Large <text:s text:c="76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29 <text:s/></text:p>
          </table:table-cell>
          <table:table-cell office:value-type="string" calcext:value-type="string">
            <text:p><text:s/>Obey: George Orwell's Animal Farm Unisex T-Shirt XX-Large <text:s text:c="75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30 <text:s/></text:p>
          </table:table-cell>
          <table:table-cell office:value-type="string" calcext:value-type="string">
            <text:p><text:s/>Obey: George Orwell's Animal Farm Unisex T-Shirt XXX-Large <text:s text:c="74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58 <text:s/></text:p>
          </table:table-cell>
          <table:table-cell office:value-type="string" calcext:value-type="string">
            <text:p><text:s/>Suzy Ultman: I Heart Pickles Baby Bodysuit - 12 Mo <text:s text:c="82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32.6" calcext:value-type="float">
            <text:p>32,6</text:p>
          </table:table-cell>
        </table:table-row>
        <table:table-row table:style-name="ro1">
          <table:table-cell office:value-type="string" calcext:value-type="string">
            <text:p><text:s/>JUL26P959 <text:s/></text:p>
          </table:table-cell>
          <table:table-cell office:value-type="string" calcext:value-type="string">
            <text:p><text:s/>Suzy Ultman: I Heart Pickles Baby Bodysuit - 6 Mo <text:s text:c="8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32.6" calcext:value-type="float">
            <text:p>32,6</text:p>
          </table:table-cell>
        </table:table-row>
        <table:table-row table:style-name="ro1">
          <table:table-cell office:value-type="string" calcext:value-type="string">
            <text:p><text:s/>JUL26P960 <text:s/></text:p>
          </table:table-cell>
          <table:table-cell office:value-type="string" calcext:value-type="string">
            <text:p><text:s/>Suzy Ultman: I Heart Pickles Enamel Pin <text:s text:c="9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14.89" calcext:value-type="float">
            <text:p>14,89</text:p>
          </table:table-cell>
        </table:table-row>
        <table:table-row table:style-name="ro1">
          <table:table-cell office:value-type="string" calcext:value-type="string">
            <text:p><text:s/>JUL26P961 <text:s/></text:p>
          </table:table-cell>
          <table:table-cell office:value-type="string" calcext:value-type="string">
            <text:p><text:s/>Suzy Ultman: I Heart Pickles Kids' T-Shirt - 2 Yr <text:s text:c="8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32.6" calcext:value-type="float">
            <text:p>32,6</text:p>
          </table:table-cell>
        </table:table-row>
        <table:table-row table:style-name="ro1">
          <table:table-cell office:value-type="string" calcext:value-type="string">
            <text:p><text:s/>JUL26P962 <text:s/></text:p>
          </table:table-cell>
          <table:table-cell office:value-type="string" calcext:value-type="string">
            <text:p><text:s/>Suzy Ultman: I Heart Pickles Kids' T-Shirt - 4 Yr <text:s text:c="8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32.6" calcext:value-type="float">
            <text:p>32,6</text:p>
          </table:table-cell>
        </table:table-row>
        <table:table-row table:style-name="ro1">
          <table:table-cell office:value-type="string" calcext:value-type="string">
            <text:p><text:s/>JUL26P963 <text:s/></text:p>
          </table:table-cell>
          <table:table-cell office:value-type="string" calcext:value-type="string">
            <text:p><text:s/>Suzy Ultman: I Heart Pickles Kids' T-Shirt - 6 Yr <text:s text:c="8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32.6" calcext:value-type="float">
            <text:p>32,6</text:p>
          </table:table-cell>
        </table:table-row>
        <table:table-row table:style-name="ro1">
          <table:table-cell office:value-type="string" calcext:value-type="string">
            <text:p><text:s/>JUL26P964 <text:s/></text:p>
          </table:table-cell>
          <table:table-cell office:value-type="string" calcext:value-type="string">
            <text:p><text:s/>Suzy Ultman: I Heart Pickles Mini Tote <text:s text:c="94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24.1" calcext:value-type="float">
            <text:p>24,1</text:p>
          </table:table-cell>
        </table:table-row>
        <table:table-row table:style-name="ro1">
          <table:table-cell office:value-type="string" calcext:value-type="string">
            <text:p><text:s/>JUL26P965 <text:s/></text:p>
          </table:table-cell>
          <table:table-cell office:value-type="string" calcext:value-type="string">
            <text:p><text:s/>Suzy Ultman: I Heart Pickles Pouch <text:s text:c="98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22.68" calcext:value-type="float">
            <text:p>22,68</text:p>
          </table:table-cell>
        </table:table-row>
        <table:table-row table:style-name="ro1">
          <table:table-cell office:value-type="string" calcext:value-type="string">
            <text:p><text:s/>JUL26P966 <text:s/></text:p>
          </table:table-cell>
          <table:table-cell office:value-type="string" calcext:value-type="string">
            <text:p><text:s/>Suzy Ultman: I Heart Pickles Unisex Ringer T-Shirt Large <text:s text:c="76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67 <text:s/></text:p>
          </table:table-cell>
          <table:table-cell office:value-type="string" calcext:value-type="string">
            <text:p><text:s/>Suzy Ultman: I Heart Pickles Unisex Ringer T-Shirt Medium <text:s text:c="75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68 <text:s/></text:p>
          </table:table-cell>
          <table:table-cell office:value-type="string" calcext:value-type="string">
            <text:p><text:s/>Suzy Ultman: I Heart Pickles Unisex Ringer T-Shirt Small <text:s text:c="76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69 <text:s/></text:p>
          </table:table-cell>
          <table:table-cell office:value-type="string" calcext:value-type="string">
            <text:p><text:s/>Suzy Ultman: I Heart Pickles Unisex Ringer T-Shirt X-Large <text:s text:c="74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70 <text:s/></text:p>
          </table:table-cell>
          <table:table-cell office:value-type="string" calcext:value-type="string">
            <text:p><text:s/>Suzy Ultman: I Heart Pickles Unisex Ringer T-Shirt XX-Large <text:s text:c="73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P971 <text:s/></text:p>
          </table:table-cell>
          <table:table-cell office:value-type="string" calcext:value-type="string">
            <text:p><text:s/>Suzy Ultman: I Heart Pickles Unisex Ringer T-Shirt XXX-Large <text:s text:c="72"/></text:p>
          </table:table-cell>
          <table:table-cell office:value-type="string" calcext:value-type="string">
            <text:p><text:s/>Out of Print <text:s text:c="17"/></text:p>
          </table:table-cell>
          <table:table-cell office:value-type="float" office:value="41.11" calcext:value-type="float">
            <text:p>41,11</text:p>
          </table:table-cell>
        </table:table-row>
        <table:table-row table:style-name="ro1">
          <table:table-cell office:value-type="string" calcext:value-type="string">
            <text:p><text:s/>JUL2671131 </text:p>
          </table:table-cell>
          <table:table-cell office:value-type="string" calcext:value-type="string">
            <text:p><text:s/>SWORD IN STONE HC VOL 02 MERLINS TALE <text:s text:c="95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132 </text:p>
          </table:table-cell>
          <table:table-cell office:value-type="string" calcext:value-type="string">
            <text:p><text:s/>SWORD IN STONE TP VOL 02 MERLINS TALE <text:s text:c="95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JUL2671133 </text:p>
          </table:table-cell>
          <table:table-cell office:value-type="string" calcext:value-type="string">
            <text:p><text:s/>THREE THIEVES HC VOL 06 THE DARK ISLAND <text:s text:c="93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134 </text:p>
          </table:table-cell>
          <table:table-cell office:value-type="string" calcext:value-type="string">
            <text:p><text:s/>THREE THIEVES TP VOL 06 THE DARK ISLAND <text:s text:c="93"/></text:p>
          </table:table-cell>
          <table:table-cell office:value-type="string" calcext:value-type="string">
            <text:p><text:s/>Papercutz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P992 <text:s/></text:p>
          </table:table-cell>
          <table:table-cell office:value-type="string" calcext:value-type="string">
            <text:p><text:s/>The Mighty Thor <text:s text:c="117"/></text:p>
          </table:table-cell>
          <table:table-cell office:value-type="string" calcext:value-type="string">
            <text:p><text:s/>Penguin Publishing Group <text:s text:c="5"/></text:p>
          </table:table-cell>
          <table:table-cell office:value-type="float" office:value="28.5" calcext:value-type="float">
            <text:p>28,5</text:p>
          </table:table-cell>
        </table:table-row>
        <table:table-row table:style-name="ro1">
          <table:table-cell office:value-type="string" calcext:value-type="string">
            <text:p><text:s/>JUL26P999 <text:s/></text:p>
          </table:table-cell>
          <table:table-cell office:value-type="string" calcext:value-type="string">
            <text:p><text:s/>Feeling Like an ADHD Alien: A Graphic Novel <text:s text:c="89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24.69" calcext:value-type="float">
            <text:p>24,69</text:p>
          </table:table-cell>
        </table:table-row>
        <table:table-row table:style-name="ro1">
          <table:table-cell office:value-type="string" calcext:value-type="string">
            <text:p><text:s/>JUL26Q001 <text:s/></text:p>
          </table:table-cell>
          <table:table-cell office:value-type="string" calcext:value-type="string">
            <text:p><text:s/>Feeling Like an ADHD Alien: A Graphic Novel <text:s text:c="89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17.09" calcext:value-type="float">
            <text:p>17,09</text:p>
          </table:table-cell>
        </table:table-row>
        <table:table-row table:style-name="ro1">
          <table:table-cell office:value-type="string" calcext:value-type="string">
            <text:p><text:s/>JUL26Q011 <text:s/></text:p>
          </table:table-cell>
          <table:table-cell office:value-type="string" calcext:value-type="string">
            <text:p><text:s/>The Last Kids on Earth and the Nightmare King <text:s text:c="87"/></text:p>
          </table:table-cell>
          <table:table-cell office:value-type="string" calcext:value-type="string">
            <text:p><text:s/>Penguin Young Readers Group <text:s text:c="2"/></text:p>
          </table:table-cell>
          <table:table-cell office:value-type="float" office:value="10.44" calcext:value-type="float">
            <text:p>10,44</text:p>
          </table:table-cell>
        </table:table-row>
        <table:table-row table:style-name="ro1">
          <table:table-cell office:value-type="string" calcext:value-type="string">
            <text:p><text:s/>JUL2671161 </text:p>
          </table:table-cell>
          <table:table-cell office:value-type="string" calcext:value-type="string">
            <text:p><text:s/>SCOUNDREL (ONE SHOT) <text:s text:c="112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5" calcext:value-type="float">
            <text:p>5</text:p>
          </table:table-cell>
        </table:table-row>
        <table:table-row table:style-name="ro1">
          <table:table-cell office:value-type="string" calcext:value-type="string">
            <text:p><text:s/>JUL2671162 </text:p>
          </table:table-cell>
          <table:table-cell office:value-type="string" calcext:value-type="string">
            <text:p><text:s/>SEASONS TP VOL 01 SPRING <text:s text:c="108"/></text:p>
          </table:table-cell>
          <table:table-cell office:value-type="string" calcext:value-type="string">
            <text:p><text:s/>Prana Publishers <text:s text:c="13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Q019 <text:s/></text:p>
          </table:table-cell>
          <table:table-cell office:value-type="string" calcext:value-type="string">
            <text:p><text:s/>Junie B. Jones and Some Sneaky Peeky Spying: The Graphic Novel <text:s text:c="70"/></text:p>
          </table:table-cell>
          <table:table-cell office:value-type="string" calcext:value-type="string">
            <text:p><text:s/>Random House Children's Books 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Q020 <text:s/></text:p>
          </table:table-cell>
          <table:table-cell office:value-type="string" calcext:value-type="string">
            <text:p><text:s/>Junie B. Jones and Some Sneaky Peeky Spying: The Graphic Novel <text:s text:c="70"/></text:p>
          </table:table-cell>
          <table:table-cell office:value-type="string" calcext:value-type="string">
            <text:p><text:s/>Random House Children's Books </text:p>
          </table:table-cell>
          <table:table-cell office:value-type="float" office:value="20.89" calcext:value-type="float">
            <text:p>20,89</text:p>
          </table:table-cell>
        </table:table-row>
        <table:table-row table:style-name="ro1">
          <table:table-cell office:value-type="string" calcext:value-type="string">
            <text:p><text:s/>JUL26Q036 <text:s/></text:p>
          </table:table-cell>
          <table:table-cell office:value-type="string" calcext:value-type="string">
            <text:p><text:s/>King's Maker, Volume 3 <text:s text:c="110"/></text:p>
          </table:table-cell>
          <table:table-cell office:value-type="string" calcext:value-type="string">
            <text:p><text:s/>Random House Worlds <text:s text:c="10"/></text:p>
          </table:table-cell>
          <table:table-cell office:value-type="float" office:value="21.85" calcext:value-type="float">
            <text:p>21,85</text:p>
          </table:table-cell>
        </table:table-row>
        <table:table-row table:style-name="ro1">
          <table:table-cell office:value-type="string" calcext:value-type="string">
            <text:p><text:s/>JUL26Q038 <text:s/></text:p>
          </table:table-cell>
          <table:table-cell office:value-type="string" calcext:value-type="string">
            <text:p><text:s/>Star Wars: Edge of the Abyss (Reign of the Empire) <text:s text:c="82"/></text:p>
          </table:table-cell>
          <table:table-cell office:value-type="string" calcext:value-type="string">
            <text:p><text:s/>Random House Worlds <text:s text:c="10"/></text:p>
          </table:table-cell>
          <table:table-cell office:value-type="float" office:value="28.5" calcext:value-type="float">
            <text:p>28,5</text:p>
          </table:table-cell>
        </table:table-row>
        <table:table-row table:style-name="ro1">
          <table:table-cell office:value-type="string" calcext:value-type="string">
            <text:p><text:s/>JUL2671211 </text:p>
          </table:table-cell>
          <table:table-cell office:value-type="string" calcext:value-type="string">
            <text:p><text:s/>FUTURE IS ****** #17 CVR A CHRIS ANDERSON (MR) <text:s text:c="86"/></text:p>
          </table:table-cell>
          <table:table-cell office:value-type="string" calcext:value-type="string">
            <text:p><text:s/>REKCAH Comics <text:s text:c="16"/></text:p>
          </table:table-cell>
          <table:table-cell office:value-type="float" office:value="4.04" calcext:value-type="float">
            <text:p>4,04</text:p>
          </table:table-cell>
        </table:table-row>
        <table:table-row table:style-name="ro1">
          <table:table-cell office:value-type="string" calcext:value-type="string">
            <text:p><text:s/>JUL2671212 </text:p>
          </table:table-cell>
          <table:table-cell office:value-type="string" calcext:value-type="string">
            <text:p><text:s/>FUTURE IS ****** #17 CVR B ENNIO BUFI VAR (MR) <text:s text:c="86"/></text:p>
          </table:table-cell>
          <table:table-cell office:value-type="string" calcext:value-type="string">
            <text:p><text:s/>REKCAH Comics <text:s text:c="16"/></text:p>
          </table:table-cell>
          <table:table-cell office:value-type="float" office:value="4.04" calcext:value-type="float">
            <text:p>4,04</text:p>
          </table:table-cell>
        </table:table-row>
        <table:table-row table:style-name="ro1">
          <table:table-cell office:value-type="string" calcext:value-type="string">
            <text:p><text:s/>JUL26Q045 <text:s/></text:p>
          </table:table-cell>
          <table:table-cell office:value-type="string" calcext:value-type="string">
            <text:p><text:s/>Kitchen Kawaii Coloring Postcard Book <text:s text:c="95"/></text:p>
          </table:table-cell>
          <table:table-cell office:value-type="string" calcext:value-type="string">
            <text:p><text:s/>Rizzoli <text:s text:c="22"/></text:p>
          </table:table-cell>
          <table:table-cell office:value-type="float" office:value="20.18" calcext:value-type="float">
            <text:p>20,18</text:p>
          </table:table-cell>
        </table:table-row>
        <table:table-row table:style-name="ro1">
          <table:table-cell office:value-type="string" calcext:value-type="string">
            <text:p><text:s/>JUL2671218 </text:p>
          </table:table-cell>
          <table:table-cell office:value-type="string" calcext:value-type="string">
            <text:p><text:s/>RAZOR GRAY #1 (OF 4) CVR A NIR LEVIE (MR) <text:s text:c="91"/></text:p>
          </table:table-cell>
          <table:table-cell office:value-type="string" calcext:value-type="string">
            <text:p><text:s/>Rocketship Entertainment <text:s text:c="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1219 </text:p>
          </table:table-cell>
          <table:table-cell office:value-type="string" calcext:value-type="string">
            <text:p><text:s/>RAZOR GRAY #1 (OF 4) CVR B MATTHEW WARLICK VAR (MR) <text:s text:c="81"/></text:p>
          </table:table-cell>
          <table:table-cell office:value-type="string" calcext:value-type="string">
            <text:p><text:s/>Rocketship Entertainment <text:s text:c="5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L2671224 </text:p>
          </table:table-cell>
          <table:table-cell office:value-type="string" calcext:value-type="string">
            <text:p><text:s/>NEW GIRL TP VOL 01 <text:s text:c="114"/></text:p>
          </table:table-cell>
          <table:table-cell office:value-type="string" calcext:value-type="string">
            <text:p><text:s/>Scholastic <text:s text:c="19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1225 </text:p>
          </table:table-cell>
          <table:table-cell office:value-type="string" calcext:value-type="string">
            <text:p><text:s/>NEW GIRL TP VOL 02 FIRST CRUSH <text:s text:c="102"/></text:p>
          </table:table-cell>
          <table:table-cell office:value-type="string" calcext:value-type="string">
            <text:p><text:s/>Scholastic <text:s text:c="19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049 <text:s/></text:p>
          </table:table-cell>
          <table:table-cell office:value-type="string" calcext:value-type="string">
            <text:p><text:s/>So Kawaii! <text:s text:c="122"/></text:p>
          </table:table-cell>
          <table:table-cell office:value-type="string" calcext:value-type="string">
            <text:p><text:s/>Search Press <text:s text:c="17"/></text:p>
          </table:table-cell>
          <table:table-cell office:value-type="float" office:value="16.1" calcext:value-type="float">
            <text:p>16,1</text:p>
          </table:table-cell>
        </table:table-row>
        <table:table-row table:style-name="ro1">
          <table:table-cell office:value-type="string" calcext:value-type="string">
            <text:p><text:s/>JUL26Q050 <text:s/></text:p>
          </table:table-cell>
          <table:table-cell office:value-type="string" calcext:value-type="string">
            <text:p><text:s/>The Beginnerâ€™s Guide to Amigurumi <text:s text:c="97"/></text:p>
          </table:table-cell>
          <table:table-cell office:value-type="string" calcext:value-type="string">
            <text:p><text:s/>Search Press <text:s text:c="17"/></text:p>
          </table:table-cell>
          <table:table-cell office:value-type="float" office:value="18.95" calcext:value-type="float">
            <text:p>18,95</text:p>
          </table:table-cell>
        </table:table-row>
        <table:table-row table:style-name="ro1">
          <table:table-cell office:value-type="string" calcext:value-type="string">
            <text:p><text:s/>JUL26Q051 <text:s/></text:p>
          </table:table-cell>
          <table:table-cell office:value-type="string" calcext:value-type="string">
            <text:p><text:s/>100 Ghost Stories That Will Lead to My Own Death Vol. 6 <text:s text:c="77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053 <text:s/></text:p>
          </table:table-cell>
          <table:table-cell office:value-type="string" calcext:value-type="string">
            <text:p><text:s/>A Prince of a Friend Vol. 3 <text:s text:c="10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093 <text:s/></text:p>
          </table:table-cell>
          <table:table-cell office:value-type="string" calcext:value-type="string">
            <text:p><text:s/>Let's Run an Inn on Dungeon Island! (In a World Ruled by Women) (Omnibus) Vol. 3-4 <text:s text:c="50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Q094 <text:s/></text:p>
          </table:table-cell>
          <table:table-cell office:value-type="string" calcext:value-type="string">
            <text:p><text:s/>Lilia's Pregnancy Spells the World's End Vol. 3 <text:s text:c="8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095 <text:s/></text:p>
          </table:table-cell>
          <table:table-cell office:value-type="string" calcext:value-type="string">
            <text:p><text:s/>Living with My Old Cat Vol. 1 <text:s text:c="103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098 <text:s/></text:p>
          </table:table-cell>
          <table:table-cell office:value-type="string" calcext:value-type="string">
            <text:p><text:s/>Magic Repo Man: Dumped by My Party, I'll Cash In With a Cute Support Fairy to Become the Strongest! Vol. 2 <text:s text:c="2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00 <text:s/></text:p>
          </table:table-cell>
          <table:table-cell office:value-type="string" calcext:value-type="string">
            <text:p><text:s/>Malevolent Spirits: Mononogatari Vol. 16 <text:s text:c="92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07 <text:s/></text:p>
          </table:table-cell>
          <table:table-cell office:value-type="string" calcext:value-type="string">
            <text:p><text:s/>Nagahama to Be, or Not to Be: The Second Voyage <text:s text:c="8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08 <text:s/></text:p>
          </table:table-cell>
          <table:table-cell office:value-type="string" calcext:value-type="string">
            <text:p><text:s/>No Longer Allowed In Another World Vol. 12 <text:s text:c="90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10 <text:s/></text:p>
          </table:table-cell>
          <table:table-cell office:value-type="string" calcext:value-type="string">
            <text:p><text:s/>Please Go Home, Miss Akutsu! Vol. 11 <text:s text:c="9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18 <text:s/></text:p>
          </table:table-cell>
          <table:table-cell office:value-type="string" calcext:value-type="string">
            <text:p><text:s/>Someone's Girlfriend Vol. 7 <text:s text:c="10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21 <text:s/></text:p>
          </table:table-cell>
          <table:table-cell office:value-type="string" calcext:value-type="string">
            <text:p><text:s/>The Apology of Noumi-Senpai Vol. 1 <text:s text:c="98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Q122 <text:s/></text:p>
          </table:table-cell>
          <table:table-cell office:value-type="string" calcext:value-type="string">
            <text:p><text:s/>The Babe at My Back Has Her Eye on Me. I'm Done For. (Manga) Vol. 2 <text:s text:c="65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26 <text:s/></text:p>
          </table:table-cell>
          <table:table-cell office:value-type="string" calcext:value-type="string">
            <text:p><text:s/>The Dungeon of Black Company Vol. 14 <text:s text:c="9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28 <text:s/></text:p>
          </table:table-cell>
          <table:table-cell office:value-type="string" calcext:value-type="string">
            <text:p><text:s/>The Feisty Omega and His Twin Mates Vol. 5 <text:s text:c="90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30 <text:s/></text:p>
          </table:table-cell>
          <table:table-cell office:value-type="string" calcext:value-type="string">
            <text:p><text:s/>The Kingdoms of Ruin Vol. 13 <text:s text:c="104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36 <text:s/></text:p>
          </table:table-cell>
          <table:table-cell office:value-type="string" calcext:value-type="string">
            <text:p><text:s/>This Is Screwed Up, but I Was Reincarnated as a GIRL in Another World! (Manga) Vol. 20 <text:s text:c="4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38 <text:s/></text:p>
          </table:table-cell>
          <table:table-cell office:value-type="string" calcext:value-type="string">
            <text:p><text:s/>Thrice Married to a Salted Fish (Novel) Vol. 4 <text:s text:c="86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Q141 <text:s/></text:p>
          </table:table-cell>
          <table:table-cell office:value-type="string" calcext:value-type="string">
            <text:p><text:s/>Wakaba Won't Give Up! Vol. 2 <text:s text:c="104"/></text:p>
          </table:table-cell>
          <table:table-cell office:value-type="string" calcext:value-type="string">
            <text:p><text:s/>Seven Seas Entertainment <text:s text:c="5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48 <text:s/></text:p>
          </table:table-cell>
          <table:table-cell office:value-type="string" calcext:value-type="string">
            <text:p><text:s/>A Starlit Darkness 02 <text:s text:c="111"/></text:p>
          </table:table-cell>
          <table:table-cell office:value-type="string" calcext:value-type="string">
            <text:p><text:s/>Square Enix <text:s text:c="18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52 <text:s/></text:p>
          </table:table-cell>
          <table:table-cell office:value-type="string" calcext:value-type="string">
            <text:p><text:s/>Otaku x Gal 03 <text:s text:c="118"/></text:p>
          </table:table-cell>
          <table:table-cell office:value-type="string" calcext:value-type="string">
            <text:p><text:s/>Square Enix <text:s text:c="18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Q154 <text:s/></text:p>
          </table:table-cell>
          <table:table-cell office:value-type="string" calcext:value-type="string">
            <text:p><text:s/>The Strongest Sage with the Weakest Crest 32 <text:s text:c="88"/></text:p>
          </table:table-cell>
          <table:table-cell office:value-type="string" calcext:value-type="string">
            <text:p><text:s/>Square Enix <text:s text:c="18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Q155 <text:s/></text:p>
          </table:table-cell>
          <table:table-cell office:value-type="string" calcext:value-type="string">
            <text:p><text:s/>Yang Can't Live Alone 01 <text:s text:c="108"/></text:p>
          </table:table-cell>
          <table:table-cell office:value-type="string" calcext:value-type="string">
            <text:p><text:s/>Square Enix <text:s text:c="18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Q158 <text:s/></text:p>
          </table:table-cell>
          <table:table-cell office:value-type="string" calcext:value-type="string">
            <text:p><text:s/>Conan: Songs of the Slain <text:s text:c="107"/></text:p>
          </table:table-cell>
          <table:table-cell office:value-type="string" calcext:value-type="string">
            <text:p><text:s/>Titan <text:s text:c="24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Q159 <text:s/></text:p>
          </table:table-cell>
          <table:table-cell office:value-type="string" calcext:value-type="string">
            <text:p><text:s/>Death Stranding 2: On the Beach - The Official Novelization <text:s text:c="73"/></text:p>
          </table:table-cell>
          <table:table-cell office:value-type="string" calcext:value-type="string">
            <text:p><text:s/>Titan <text:s text:c="24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Q163 <text:s/></text:p>
          </table:table-cell>
          <table:table-cell office:value-type="string" calcext:value-type="string">
            <text:p><text:s/>Monstera <text:s text:c="124"/></text:p>
          </table:table-cell>
          <table:table-cell office:value-type="string" calcext:value-type="string">
            <text:p><text:s/>Titan <text:s text:c="24"/></text:p>
          </table:table-cell>
          <table:table-cell office:value-type="float" office:value="24.69" calcext:value-type="float">
            <text:p>24,69</text:p>
          </table:table-cell>
        </table:table-row>
        <table:table-row table:style-name="ro1">
          <table:table-cell office:value-type="string" calcext:value-type="string">
            <text:p><text:s/>JUL2671244 </text:p>
          </table:table-cell>
          <table:table-cell office:value-type="string" calcext:value-type="string">
            <text:p><text:s/>CONAN THE BARBARIAN TIDES OF THE TYRANT KING #1 (OF 4) CVR G ROBERTO DE LA TORRE GLOW IN THE DARK VAR (MR) <text:s text:c="2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4.99" calcext:value-type="float">
            <text:p>14,99</text:p>
          </table:table-cell>
        </table:table-row>
        <table:table-row table:style-name="ro1">
          <table:table-cell office:value-type="string" calcext:value-type="string">
            <text:p><text:s/>JUL2671307 </text:p>
          </table:table-cell>
          <table:table-cell office:value-type="string" calcext:value-type="string">
            <text:p><text:s/>FIVE STAR STORIES TP VOL 01 <text:s text:c="105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304 </text:p>
          </table:table-cell>
          <table:table-cell office:value-type="string" calcext:value-type="string">
            <text:p><text:s/>LENORE HODGE PODGE HC DIRECT MARKET EDITION ROMAN DIRGE <text:s text:c="7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1303 </text:p>
          </table:table-cell>
          <table:table-cell office:value-type="string" calcext:value-type="string">
            <text:p><text:s/>LENORE HODGE PODGE HC REGULAR EDITION ROMAN DIRGE <text:s text:c="8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71302 </text:p>
          </table:table-cell>
          <table:table-cell office:value-type="string" calcext:value-type="string">
            <text:p><text:s/>MINKY WOODCOCK HC SLIPCASE SET (MR) <text:s text:c="9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6.49" calcext:value-type="float">
            <text:p>66,49</text:p>
          </table:table-cell>
        </table:table-row>
        <table:table-row table:style-name="ro1">
          <table:table-cell office:value-type="string" calcext:value-type="string">
            <text:p><text:s/>JUL2671332 </text:p>
          </table:table-cell>
          <table:table-cell office:value-type="string" calcext:value-type="string">
            <text:p><text:s/>PHOO ACTION HC <text:s text:c="118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7.49" calcext:value-type="float">
            <text:p>47,49</text:p>
          </table:table-cell>
        </table:table-row>
        <table:table-row table:style-name="ro1">
          <table:table-cell office:value-type="string" calcext:value-type="string">
            <text:p><text:s/>JUL2671308 </text:p>
          </table:table-cell>
          <table:table-cell office:value-type="string" calcext:value-type="string">
            <text:p><text:s/>SCHOOL FOR WIZARDS OLD ENOUGH TO LEARN MAGIC TP VOL 01 <text:s text:c="78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1312 </text:p>
          </table:table-cell>
          <table:table-cell office:value-type="string" calcext:value-type="string">
            <text:p><text:s/>STRANGE PICTURES TP VOL 02 <text:s text:c="10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2.34" calcext:value-type="float">
            <text:p>12,34</text:p>
          </table:table-cell>
        </table:table-row>
        <table:table-row table:style-name="ro1">
          <table:table-cell office:value-type="string" calcext:value-type="string">
            <text:p><text:s/>JUL2671235 </text:p>
          </table:table-cell>
          <table:table-cell office:value-type="string" calcext:value-type="string">
            <text:p><text:s/>TANK GIRL BLUE HELMET SUMMER SPECIAL #1 (ONE SHOT) CVR A JAMIE HEWLETT (MR) <text:s text:c="5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36 </text:p>
          </table:table-cell>
          <table:table-cell office:value-type="string" calcext:value-type="string">
            <text:p><text:s/>TANK GIRL BLUE HELMET SUMMER SPECIAL #1 (ONE SHOT) CVR B JAMIE HEWLETT CARDSTOCK VAR (MR) <text:s text:c="43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37 </text:p>
          </table:table-cell>
          <table:table-cell office:value-type="string" calcext:value-type="string">
            <text:p><text:s/>TANK GIRL BLUE HELMET SUMMER SPECIAL #1 (ONE SHOT) CVR C JAMIE HEWLETT VIRGIN CARDSTOCK VAR (MR) <text:s text:c="3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230 </text:p>
          </table:table-cell>
          <table:table-cell office:value-type="string" calcext:value-type="string">
            <text:p><text:s/>VAMPIRE SURVIVORS #1 (OF 4) CVR A JIMMY KUCAJ <text:s text:c="87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31 </text:p>
          </table:table-cell>
          <table:table-cell office:value-type="string" calcext:value-type="string">
            <text:p><text:s/>VAMPIRE SURVIVORS #1 (OF 4) CVR B DAVID HARTMAN VAR <text:s text:c="81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32 </text:p>
          </table:table-cell>
          <table:table-cell office:value-type="string" calcext:value-type="string">
            <text:p><text:s/>VAMPIRE SURVIVORS #1 (OF 4) CVR C FEDERICO SABBATINI VAR <text:s text:c="7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L2671233 </text:p>
          </table:table-cell>
          <table:table-cell office:value-type="string" calcext:value-type="string">
            <text:p><text:s/>VAMPIRE SURVIVORS #1 (OF 4) CVR D JIMMY KUCAJ VIRGIN CARDSTOCK VAR <text:s text:c="66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L2671316 </text:p>
          </table:table-cell>
          <table:table-cell office:value-type="string" calcext:value-type="string">
            <text:p><text:s/>WORKING FOR GOD IN A GODLESS WORLD TP VOL 06 <text:s text:c="88"/></text:p>
          </table:table-cell>
          <table:table-cell office:value-type="string" calcext:value-type="string">
            <text:p><text:s/>Titan Comics <text:s text:c="17"/></text:p>
          </table:table-cell>
          <table:table-cell office:value-type="float" office:value="13.29" calcext:value-type="float">
            <text:p>13,29</text:p>
          </table:table-cell>
        </table:table-row>
        <table:table-row table:style-name="ro1">
          <table:table-cell office:value-type="string" calcext:value-type="string">
            <text:p><text:s/>JUL26Q175 <text:s/></text:p>
          </table:table-cell>
          <table:table-cell office:value-type="string" calcext:value-type="string">
            <text:p><text:s/>Bloody Mary, Bloody Mary <text:s text:c="108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Q182 <text:s/></text:p>
          </table:table-cell>
          <table:table-cell office:value-type="string" calcext:value-type="string">
            <text:p><text:s/>Ghoul Work, Kurose, Volume 1 <text:s text:c="104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Q195 <text:s/></text:p>
          </table:table-cell>
          <table:table-cell office:value-type="string" calcext:value-type="string">
            <text:p><text:s/>She Is Still Cute Today, Volume 1 <text:s text:c="99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Q198 <text:s/></text:p>
          </table:table-cell>
          <table:table-cell office:value-type="string" calcext:value-type="string">
            <text:p><text:s/>Touch Within the Abyss Deluxe Edition <text:s text:c="95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23.74" calcext:value-type="float">
            <text:p>23,74</text:p>
          </table:table-cell>
        </table:table-row>
        <table:table-row table:style-name="ro1">
          <table:table-cell office:value-type="string" calcext:value-type="string">
            <text:p><text:s/>JUL26Q202 <text:s/></text:p>
          </table:table-cell>
          <table:table-cell office:value-type="string" calcext:value-type="string">
            <text:p><text:s/>Vassalord Deluxe Edition, Volume 1 (Hardcover) <text:s text:c="86"/></text:p>
          </table:table-cell>
          <table:table-cell office:value-type="string" calcext:value-type="string">
            <text:p><text:s/>Tokyopop <text:s text:c="21"/></text:p>
          </table:table-cell>
          <table:table-cell office:value-type="float" office:value="28.49" calcext:value-type="float">
            <text:p>28,49</text:p>
          </table:table-cell>
        </table:table-row>
        <table:table-row table:style-name="ro1">
          <table:table-cell office:value-type="string" calcext:value-type="string">
            <text:p><text:s/>JUL2671358 </text:p>
          </table:table-cell>
          <table:table-cell office:value-type="string" calcext:value-type="string">
            <text:p><text:s/>MONEY SHOT THE F* OFFS #2 (OF 5) CVR A GARTH GRAHAM (MR) <text:s text:c="76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59 </text:p>
          </table:table-cell>
          <table:table-cell office:value-type="string" calcext:value-type="string">
            <text:p><text:s/>MONEY SHOT THE F* OFFS #2 (OF 5) CVR B INC 1:10 FLAVIANO ARMENTARO VAR (MR) <text:s text:c="57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60 </text:p>
          </table:table-cell>
          <table:table-cell office:value-type="string" calcext:value-type="string">
            <text:p><text:s/>MONEY SHOT THE F* OFFS #2 (OF 5) CVR C INC 1:20 ZULEMA SCOTTO FULL ART VAR (MR) <text:s text:c="53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61 </text:p>
          </table:table-cell>
          <table:table-cell office:value-type="string" calcext:value-type="string">
            <text:p><text:s/>MONEY SHOT THE F* OFFS #2 (OF 5) CVR D INC 1:30 SUSPIRIA FULL ART VAR (MR) <text:s text:c="58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3.99" calcext:value-type="float">
            <text:p>3,99</text:p>
          </table:table-cell>
        </table:table-row>
        <table:table-row table:style-name="ro1">
          <table:table-cell office:value-type="string" calcext:value-type="string">
            <text:p><text:s/>JUL2671362 </text:p>
          </table:table-cell>
          <table:table-cell office:value-type="string" calcext:value-type="string">
            <text:p><text:s/>MONEY SHOT THE F* OFFS #2 (OF 5) CVR E GARTH GRAHAM NSFW BLACK BAG FULL ART VAR (MR) <text:s text:c="48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363 </text:p>
          </table:table-cell>
          <table:table-cell office:value-type="string" calcext:value-type="string">
            <text:p><text:s/>MONEY SHOT THE F* OFFS #2 (OF 5) CVR F FLAVIANO AREMENTARO NSFW BLACK BAG FULL ART VAR (MR) <text:s text:c="41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364 </text:p>
          </table:table-cell>
          <table:table-cell office:value-type="string" calcext:value-type="string">
            <text:p><text:s/>MONEY SHOT THE F* OFFS #2 (OF 5) CVR G SUSPIRIA NSFW BLACK BAG FULL ART VAR (MR) <text:s text:c="52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L2671365 </text:p>
          </table:table-cell>
          <table:table-cell office:value-type="string" calcext:value-type="string">
            <text:p><text:s/>MONEY SHOT THE F* OFFS #2 (OF 5) CVR H LUANA VECCHIO NSFW BLACK BAG FULL ART VAR (MR) <text:s text:c="47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N2671235 </text:p>
          </table:table-cell>
          <table:table-cell office:value-type="string" calcext:value-type="string">
            <text:p><text:s/>PLOT COMPLETE TP <text:s text:c="116"/></text:p>
          </table:table-cell>
          <table:table-cell office:value-type="string" calcext:value-type="string">
            <text:p><text:s/>Vault Comics <text:s text:c="17"/></text:p>
          </table:table-cell>
          <table:table-cell office:value-type="float" office:value="18.99" calcext:value-type="float">
            <text:p>18,99</text:p>
          </table:table-cell>
        </table:table-row>
        <table:table-row table:style-name="ro1">
          <table:table-cell office:value-type="string" calcext:value-type="string">
            <text:p><text:s/>JUL2671378 </text:p>
          </table:table-cell>
          <table:table-cell office:value-type="string" calcext:value-type="string">
            <text:p><text:s/>AND THEN THERE WERE NONE TP VOL 01 <text:s text:c="98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382 </text:p>
          </table:table-cell>
          <table:table-cell office:value-type="string" calcext:value-type="string">
            <text:p><text:s/>BLACK TORCH TP COMPLETE BOX SET <text:s text:c="101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56.95" calcext:value-type="float">
            <text:p>56,95</text:p>
          </table:table-cell>
        </table:table-row>
        <table:table-row table:style-name="ro1">
          <table:table-cell office:value-type="string" calcext:value-type="string">
            <text:p><text:s/>JUL2671385 </text:p>
          </table:table-cell>
          <table:table-cell office:value-type="string" calcext:value-type="string">
            <text:p><text:s/>CHOUJIN X TP VOL 13 <text:s text:c="113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1388 </text:p>
          </table:table-cell>
          <table:table-cell office:value-type="string" calcext:value-type="string">
            <text:p><text:s/>DOROHEDORO ILLUSTRATIONS MUD AND SLUDGE HC (MR) <text:s text:c="85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61.75" calcext:value-type="float">
            <text:p>61,75</text:p>
          </table:table-cell>
        </table:table-row>
        <table:table-row table:style-name="ro1">
          <table:table-cell office:value-type="string" calcext:value-type="string">
            <text:p><text:s/>JUL2671392 </text:p>
          </table:table-cell>
          <table:table-cell office:value-type="string" calcext:value-type="string">
            <text:p><text:s/>FOOL NIGHT TP VOL 10 <text:s text:c="112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393 </text:p>
          </table:table-cell>
          <table:table-cell office:value-type="string" calcext:value-type="string">
            <text:p><text:s/>HAIKYU 3 IN1 TP VOL 10 <text:s text:c="110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1397 </text:p>
          </table:table-cell>
          <table:table-cell office:value-type="string" calcext:value-type="string">
            <text:p><text:s/>JOJOS BIZARRE ADVENTURE PART 7 STEEL BALL RUN HC VOL 09 <text:s text:c="77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23.75" calcext:value-type="float">
            <text:p>23,75</text:p>
          </table:table-cell>
        </table:table-row>
        <table:table-row table:style-name="ro1">
          <table:table-cell office:value-type="string" calcext:value-type="string">
            <text:p><text:s/>JUL2671399 </text:p>
          </table:table-cell>
          <table:table-cell office:value-type="string" calcext:value-type="string">
            <text:p><text:s/>KINGDOM TP VOL 11 <text:s text:c="115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402 </text:p>
          </table:table-cell>
          <table:table-cell office:value-type="string" calcext:value-type="string">
            <text:p><text:s/>MOBILE SUIT GUNDAM THUNDERBOLT TP VOL 26 <text:s text:c="92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1406 </text:p>
          </table:table-cell>
          <table:table-cell office:value-type="string" calcext:value-type="string">
            <text:p><text:s/>NOBUO UEMATSU ON THE RECORD PROSE HC <text:s text:c="96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26.6" calcext:value-type="float">
            <text:p>26,6</text:p>
          </table:table-cell>
        </table:table-row>
        <table:table-row table:style-name="ro1">
          <table:table-cell office:value-type="string" calcext:value-type="string">
            <text:p><text:s/>JUL2671407 </text:p>
          </table:table-cell>
          <table:table-cell office:value-type="string" calcext:value-type="string">
            <text:p><text:s/>NOT SO SHOUJO LOVE STORY TP VOL 04 <text:s text:c="98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8.04" calcext:value-type="float">
            <text:p>18,04</text:p>
          </table:table-cell>
        </table:table-row>
        <table:table-row table:style-name="ro1">
          <table:table-cell office:value-type="string" calcext:value-type="string">
            <text:p><text:s/>JUL2671409 </text:p>
          </table:table-cell>
          <table:table-cell office:value-type="string" calcext:value-type="string">
            <text:p><text:s/>ONE-PUNCH MAN TP VOL 34 <text:s text:c="109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JUL2671410 </text:p>
          </table:table-cell>
          <table:table-cell office:value-type="string" calcext:value-type="string">
            <text:p><text:s/>POKEMON SUN &amp; MOON COMPLETE BOX SET <text:s text:c="97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70" calcext:value-type="float">
            <text:p>70</text:p>
          </table:table-cell>
        </table:table-row>
        <table:table-row table:style-name="ro1">
          <table:table-cell office:value-type="string" calcext:value-type="string">
            <text:p><text:s/>JUL2671412 </text:p>
          </table:table-cell>
          <table:table-cell office:value-type="string" calcext:value-type="string">
            <text:p><text:s/>SAKAMOTO DAYS TP VOL 23 <text:s text:c="109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1.39" calcext:value-type="float">
            <text:p>11,39</text:p>
          </table:table-cell>
        </table:table-row>
        <table:table-row table:style-name="ro1">
          <table:table-cell office:value-type="string" calcext:value-type="string">
            <text:p><text:s/>JUL2671414 </text:p>
          </table:table-cell>
          <table:table-cell office:value-type="string" calcext:value-type="string">
            <text:p><text:s/>SOUND OF A BLINK TP VOL 01 (MR) <text:s text:c="101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6.14" calcext:value-type="float">
            <text:p>16,14</text:p>
          </table:table-cell>
        </table:table-row>
        <table:table-row table:style-name="ro1">
          <table:table-cell office:value-type="string" calcext:value-type="string">
            <text:p><text:s/>JUL2671419 </text:p>
          </table:table-cell>
          <table:table-cell office:value-type="string" calcext:value-type="string">
            <text:p><text:s/>STUDIO GHIBLI CHRONICLES HC <text:s text:c="105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30" calcext:value-type="float">
            <text:p>30</text:p>
          </table:table-cell>
        </table:table-row>
        <table:table-row table:style-name="ro1">
          <table:table-cell office:value-type="string" calcext:value-type="string">
            <text:p><text:s/>JUL2671422 </text:p>
          </table:table-cell>
          <table:table-cell office:value-type="string" calcext:value-type="string">
            <text:p><text:s/>TAIKAS REASON TP VOL 02 <text:s text:c="109"/></text:p>
          </table:table-cell>
          <table:table-cell office:value-type="string" calcext:value-type="string">
            <text:p><text:s/>Viz Media <text:s text:c="20"/></text:p>
          </table:table-cell>
          <table:table-cell office:value-type="float" office:value="14.24" calcext:value-type="float">
            <text:p>14,24</text:p>
          </table:table-cell>
        </table:table-row>
        <table:table-row table:style-name="ro1">
          <table:table-cell office:value-type="string" calcext:value-type="string">
            <text:p><text:s/>JUL2671431 </text:p>
          </table:table-cell>
          <table:table-cell office:value-type="string" calcext:value-type="string">
            <text:p><text:s/>ADVENTURE OF BLACK CAT NYANGO TP VOL 02 <text:s text:c="9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32 </text:p>
          </table:table-cell>
          <table:table-cell office:value-type="string" calcext:value-type="string">
            <text:p><text:s/>AGENTS OF THE FOUR SEASONS DANCE OF SPRING TP VOL 05 <text:s text:c="80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33 </text:p>
          </table:table-cell>
          <table:table-cell office:value-type="string" calcext:value-type="string">
            <text:p><text:s/>ASSORTED ENTANGLEMENTS TP VOL 10 (MR) <text:s text:c="95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35 </text:p>
          </table:table-cell>
          <table:table-cell office:value-type="string" calcext:value-type="string">
            <text:p><text:s/>BLADE &amp; BASTARD TP VOL 05 <text:s text:c="107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38 </text:p>
          </table:table-cell>
          <table:table-cell office:value-type="string" calcext:value-type="string">
            <text:p><text:s/>DAUGHTER OF THE EMPEROR TP VOL 14 <text:s text:c="99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9" calcext:value-type="float">
            <text:p>19</text:p>
          </table:table-cell>
        </table:table-row>
        <table:table-row table:style-name="ro1">
          <table:table-cell office:value-type="string" calcext:value-type="string">
            <text:p><text:s/>JUL2671439 </text:p>
          </table:table-cell>
          <table:table-cell office:value-type="string" calcext:value-type="string">
            <text:p><text:s/>DEAD MOUNT DEATH PLAY SIDE STORY PHANTOM SOLITAIRES ART OF DISGUISING ONESELF AS A SUPERNATURAL BEING TP VOL 03 (MR) <text:s text:c="16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41 </text:p>
          </table:table-cell>
          <table:table-cell office:value-type="string" calcext:value-type="string">
            <text:p><text:s/>EMINENCE IN SHADOW TP VOL 15 <text:s text:c="104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42 </text:p>
          </table:table-cell>
          <table:table-cell office:value-type="string" calcext:value-type="string">
            <text:p><text:s/>FAILURE AT GOD SCHOOL TP VOL 04 <text:s text:c="101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44 </text:p>
          </table:table-cell>
          <table:table-cell office:value-type="string" calcext:value-type="string">
            <text:p><text:s/>FROM OLD COUNTRY BUMPKIN TO MASTER SWORDSMAN TP VOL 06 <text:s text:c="78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46 </text:p>
          </table:table-cell>
          <table:table-cell office:value-type="string" calcext:value-type="string">
            <text:p><text:s/>HOLY GRAIL OF ERIS TP VOL 12 <text:s text:c="104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47 </text:p>
          </table:table-cell>
          <table:table-cell office:value-type="string" calcext:value-type="string">
            <text:p><text:s/>HOW TO HANDLE MY SASSY BIG SIS TP VOL 01 (MR) <text:s text:c="87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48 </text:p>
          </table:table-cell>
          <table:table-cell office:value-type="string" calcext:value-type="string">
            <text:p><text:s/>HOW TO LOVE A LOSER TP VOL 02 <text:s text:c="10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52 </text:p>
          </table:table-cell>
          <table:table-cell office:value-type="string" calcext:value-type="string">
            <text:p><text:s/>ISSHIKI-SAN WANTS TO KNOW ABOUT LOVE TP VOL 01 <text:s text:c="86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53 </text:p>
          </table:table-cell>
          <table:table-cell office:value-type="string" calcext:value-type="string">
            <text:p><text:s/>ITS STRICTLY BUSINESS TP VOL 01 <text:s text:c="101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4.25" calcext:value-type="float">
            <text:p>14,25</text:p>
          </table:table-cell>
        </table:table-row>
        <table:table-row table:style-name="ro1">
          <table:table-cell office:value-type="string" calcext:value-type="string">
            <text:p><text:s/>JUL2671454 </text:p>
          </table:table-cell>
          <table:table-cell office:value-type="string" calcext:value-type="string">
            <text:p><text:s/>JUDGE ULTIMATE VERDICT EDITION TP VOL 01 <text:s text:c="92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28.5" calcext:value-type="float">
            <text:p>28,5</text:p>
          </table:table-cell>
        </table:table-row>
        <table:table-row table:style-name="ro1">
          <table:table-cell office:value-type="string" calcext:value-type="string">
            <text:p><text:s/>JUL2671456 </text:p>
          </table:table-cell>
          <table:table-cell office:value-type="string" calcext:value-type="string">
            <text:p><text:s/>LAND HC VOL 03 <text:s text:c="118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38" calcext:value-type="float">
            <text:p>38</text:p>
          </table:table-cell>
        </table:table-row>
        <table:table-row table:style-name="ro1">
          <table:table-cell office:value-type="string" calcext:value-type="string">
            <text:p><text:s/>JUL2671458 </text:p>
          </table:table-cell>
          <table:table-cell office:value-type="string" calcext:value-type="string">
            <text:p><text:s/>LETS GO NIRVANA TP VOL 01 <text:s text:c="107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60 </text:p>
          </table:table-cell>
          <table:table-cell office:value-type="string" calcext:value-type="string">
            <text:p><text:s/>MAGE OF LEDA TP VOL 01 <text:s text:c="110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61 </text:p>
          </table:table-cell>
          <table:table-cell office:value-type="string" calcext:value-type="string">
            <text:p><text:s/>MAGIA RECORD PUELLA MAGI MADOKA MAGICA SIDE STORY TP VOL 08 <text:s text:c="7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65 </text:p>
          </table:table-cell>
          <table:table-cell office:value-type="string" calcext:value-type="string">
            <text:p><text:s/>MERIT AND THE EGYPTIAN GOD TP VOL 02 <text:s text:c="96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67 </text:p>
          </table:table-cell>
          <table:table-cell office:value-type="string" calcext:value-type="string">
            <text:p><text:s/>MOBILE SUIT GUNDAM THE WITCH FROM MERCURY VANADIS HEART TP VOL 02 <text:s text:c="67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68 </text:p>
          </table:table-cell>
          <table:table-cell office:value-type="string" calcext:value-type="string">
            <text:p><text:s/>MURCIELAGO TP VOL 27 (MR) <text:s text:c="107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70 </text:p>
          </table:table-cell>
          <table:table-cell office:value-type="string" calcext:value-type="string">
            <text:p><text:s/>MY LOVER IS JUST TOO INNOCENT TO HANDLE TP VOL 02 <text:s text:c="8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72 </text:p>
          </table:table-cell>
          <table:table-cell office:value-type="string" calcext:value-type="string">
            <text:p><text:s/>MY SUPER-CUTE BLACK MAGE TP VOL 02 <text:s text:c="98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73 </text:p>
          </table:table-cell>
          <table:table-cell office:value-type="string" calcext:value-type="string">
            <text:p><text:s/>NOMI X SHIBA TP VOL 04 (MR) <text:s text:c="105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4.25" calcext:value-type="float">
            <text:p>14,25</text:p>
          </table:table-cell>
        </table:table-row>
        <table:table-row table:style-name="ro1">
          <table:table-cell office:value-type="string" calcext:value-type="string">
            <text:p><text:s/>JUL2671474 </text:p>
          </table:table-cell>
          <table:table-cell office:value-type="string" calcext:value-type="string">
            <text:p><text:s/>OVERLORD THE UNDEAD KING OH TP VOL 14 <text:s text:c="95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75 </text:p>
          </table:table-cell>
          <table:table-cell office:value-type="string" calcext:value-type="string">
            <text:p><text:s/>PARDON THE INTRUSION IM HOME TP VOL 01 <text:s text:c="94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9" calcext:value-type="float">
            <text:p>19</text:p>
          </table:table-cell>
        </table:table-row>
        <table:table-row table:style-name="ro1">
          <table:table-cell office:value-type="string" calcext:value-type="string">
            <text:p><text:s/>JUL2671476 </text:p>
          </table:table-cell>
          <table:table-cell office:value-type="string" calcext:value-type="string">
            <text:p><text:s/>PEN HANDCUFFS AND A COMMON-LAW MARRIAGE TP VOL 02 <text:s text:c="8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78 </text:p>
          </table:table-cell>
          <table:table-cell office:value-type="string" calcext:value-type="string">
            <text:p><text:s/>REZERO STARTING LIFE IN ANOTHER WORLD CHAPTER 5 THE CITY OF WATER AND THE ODE ON HEROES TP VOL 01 <text:s text:c="35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79 </text:p>
          </table:table-cell>
          <table:table-cell office:value-type="string" calcext:value-type="string">
            <text:p><text:s/>SAFE &amp; SOUND IN THE ARMS OF AN ELITE KNIGHT TP VOL 02 <text:s text:c="79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5.19" calcext:value-type="float">
            <text:p>15,19</text:p>
          </table:table-cell>
        </table:table-row>
        <table:table-row table:style-name="ro1">
          <table:table-cell office:value-type="string" calcext:value-type="string">
            <text:p><text:s/>JUL2671481 </text:p>
          </table:table-cell>
          <table:table-cell office:value-type="string" calcext:value-type="string">
            <text:p><text:s/>SCENES FROM AWAJIMA TP VOL 03 <text:s text:c="10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4.25" calcext:value-type="float">
            <text:p>14,25</text:p>
          </table:table-cell>
        </table:table-row>
        <table:table-row table:style-name="ro1">
          <table:table-cell office:value-type="string" calcext:value-type="string">
            <text:p><text:s/>JUL2671484 </text:p>
          </table:table-cell>
          <table:table-cell office:value-type="string" calcext:value-type="string">
            <text:p><text:s/>SENTENCED TO BE A HERO TP VOL 02 <text:s text:c="100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85 </text:p>
          </table:table-cell>
          <table:table-cell office:value-type="string" calcext:value-type="string">
            <text:p><text:s/>SERVANT BEASTS TP VOL 01 <text:s text:c="108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86 </text:p>
          </table:table-cell>
          <table:table-cell office:value-type="string" calcext:value-type="string">
            <text:p><text:s/>SHINO &amp; REN TP VOL 02 <text:s text:c="111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7.1" calcext:value-type="float">
            <text:p>17,1</text:p>
          </table:table-cell>
        </table:table-row>
        <table:table-row table:style-name="ro1">
          <table:table-cell office:value-type="string" calcext:value-type="string">
            <text:p><text:s/>JUL2671487 </text:p>
          </table:table-cell>
          <table:table-cell office:value-type="string" calcext:value-type="string">
            <text:p><text:s/>SPY CLASSROOM 4TH PERIOD BONFIRE TP VOL 01 <text:s text:c="90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89 </text:p>
          </table:table-cell>
          <table:table-cell office:value-type="string" calcext:value-type="string">
            <text:p><text:s/>SUCCUBUS MEETS HER MATCH TP VOL 01 (MR) <text:s text:c="9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3.3" calcext:value-type="float">
            <text:p>13,3</text:p>
          </table:table-cell>
        </table:table-row>
        <table:table-row table:style-name="ro1">
          <table:table-cell office:value-type="string" calcext:value-type="string">
            <text:p><text:s/>JUL2671490 </text:p>
          </table:table-cell>
          <table:table-cell office:value-type="string" calcext:value-type="string">
            <text:p><text:s/>TERRIFYING STUDENTS AT GHOUL SCHOOL TP VOL 02 <text:s text:c="87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91 </text:p>
          </table:table-cell>
          <table:table-cell office:value-type="string" calcext:value-type="string">
            <text:p><text:s/>THREE DAYS OF HAPPINESS THE COMPLETE OMNIBUS TP <text:s text:c="85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30.4" calcext:value-type="float">
            <text:p>30,4</text:p>
          </table:table-cell>
        </table:table-row>
        <table:table-row table:style-name="ro1">
          <table:table-cell office:value-type="string" calcext:value-type="string">
            <text:p><text:s/>JUL2671492 </text:p>
          </table:table-cell>
          <table:table-cell office:value-type="string" calcext:value-type="string">
            <text:p><text:s/>THUS SPOKE THE RABBIT TP VOL 01 <text:s text:c="101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94 </text:p>
          </table:table-cell>
          <table:table-cell office:value-type="string" calcext:value-type="string">
            <text:p><text:s/>UNNAMED MEMORY TP VOL 08 <text:s text:c="108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96 </text:p>
          </table:table-cell>
          <table:table-cell office:value-type="string" calcext:value-type="string">
            <text:p><text:s/>VICTORIA OF MANY FACES TP VOL 04 <text:s text:c="100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498 </text:p>
          </table:table-cell>
          <table:table-cell office:value-type="string" calcext:value-type="string">
            <text:p><text:s/>VOID NO NINE TP VOL 02 <text:s text:c="110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4.25" calcext:value-type="float">
            <text:p>14,25</text:p>
          </table:table-cell>
        </table:table-row>
        <table:table-row table:style-name="ro1">
          <table:table-cell office:value-type="string" calcext:value-type="string">
            <text:p><text:s/>JUL2671499 </text:p>
          </table:table-cell>
          <table:table-cell office:value-type="string" calcext:value-type="string">
            <text:p><text:s/>WATER MAGICIAN ARC 1 LIGHT NOVEL VOL 02 <text:s text:c="93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5.99" calcext:value-type="float">
            <text:p>15,99</text:p>
          </table:table-cell>
        </table:table-row>
        <table:table-row table:style-name="ro1">
          <table:table-cell office:value-type="string" calcext:value-type="string">
            <text:p><text:s/>JUL2671500 </text:p>
          </table:table-cell>
          <table:table-cell office:value-type="string" calcext:value-type="string">
            <text:p><text:s/>WHAT SIX SURVIVORS TOLD TP VOL 01 <text:s text:c="99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12.35" calcext:value-type="float">
            <text:p>12,35</text:p>
          </table:table-cell>
        </table:table-row>
        <table:table-row table:style-name="ro1">
          <table:table-cell office:value-type="string" calcext:value-type="string">
            <text:p><text:s/>JUL2671503 </text:p>
          </table:table-cell>
          <table:table-cell office:value-type="string" calcext:value-type="string">
            <text:p><text:s/>YOWAMUSHI PEDAL TP VOL 29 <text:s text:c="107"/></text:p>
          </table:table-cell>
          <table:table-cell office:value-type="string" calcext:value-type="string">
            <text:p><text:s/>Yen Press <text:s text:c="20"/></text:p>
          </table:table-cell>
          <table:table-cell office:value-type="float" office:value="26.6" calcext:value-type="float">
            <text:p>26,6</text:p>
          </table:table-cell>
        </table:table-row>
        <table:table-row table:style-name="ro1">
          <table:table-cell office:value-type="string" calcext:value-type="string">
            <text:p><text:s/>JUN2678017 </text:p>
          </table:table-cell>
          <table:table-cell office:value-type="string" calcext:value-type="string">
            <text:p><text:s/>HELLO IM JOHNNY CASH TP <text:s text:c="109"/></text:p>
          </table:table-cell>
          <table:table-cell office:value-type="string" calcext:value-type="string">
            <text:p><text:s/>Z2 <text:s text:c="27"/></text:p>
          </table:table-cell>
          <table:table-cell office:value-type="float" office:value="9.49" calcext:value-type="float">
            <text:p>9,49</text:p>
          </table:table-cell>
        </table:table-row>
        <table:table-row table:style-name="ro1">
          <table:table-cell office:value-type="string" calcext:value-type="string">
            <text:p><text:s/>JUN2678577 </text:p>
          </table:table-cell>
          <table:table-cell office:value-type="string" calcext:value-type="string">
            <text:p><text:s/>GRIMM FAIRY TALES 2026 DARK CIRCUS COSPLAY PINUP SPECIAL (ONE SHOT) CVR A IGOR VITORINO <text:s text:c="45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578 </text:p>
          </table:table-cell>
          <table:table-cell office:value-type="string" calcext:value-type="string">
            <text:p><text:s/>GRIMM FAIRY TALES 2026 DARK CIRCUS COSPLAY PINUP SPECIAL (ONE SHOT) CVR B JOSH BURNS VAR <text:s text:c="44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5.99" calcext:value-type="float">
            <text:p>5,99</text:p>
          </table:table-cell>
        </table:table-row>
        <table:table-row table:style-name="ro1">
          <table:table-cell office:value-type="string" calcext:value-type="string">
            <text:p><text:s/>JUN2678564 </text:p>
          </table:table-cell>
          <table:table-cell office:value-type="string" calcext:value-type="string">
            <text:p><text:s/>GRIMM FAIRY TALES VOL 3 #1 CVR A IGOR VITORINO <text:s text:c="86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65 </text:p>
          </table:table-cell>
          <table:table-cell office:value-type="string" calcext:value-type="string">
            <text:p><text:s/>GRIMM FAIRY TALES VOL 3 #1 CVR B GREG LAND VAR <text:s text:c="86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66 </text:p>
          </table:table-cell>
          <table:table-cell office:value-type="string" calcext:value-type="string">
            <text:p><text:s/>GRIMM FAIRY TALES VOL 3 #1 CVR C JORDI TARRAGONA VAR <text:s text:c="80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67 </text:p>
          </table:table-cell>
          <table:table-cell office:value-type="string" calcext:value-type="string">
            <text:p><text:s/>GRIMM FAIRY TALES VOL 3 #1 CVR D MONTE MOORE VAR <text:s text:c="84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68 </text:p>
          </table:table-cell>
          <table:table-cell office:value-type="string" calcext:value-type="string">
            <text:p><text:s/>GRIMM FAIRY TALES VOL 3 #1 CVR E JOHN ROYLE VAR <text:s text:c="85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69 </text:p>
          </table:table-cell>
          <table:table-cell office:value-type="string" calcext:value-type="string">
            <text:p><text:s/>GRIMM FAIRY TALES VOL 3 #1 CVR F IGOR VITORINO CONNECTING VAR <text:s text:c="71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70 </text:p>
          </table:table-cell>
          <table:table-cell office:value-type="string" calcext:value-type="string">
            <text:p><text:s/>GRIMM FAIRY TALES VOL 3 #1 CVR G IGOR VITORINO CONNECTING VAR <text:s text:c="71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71 </text:p>
          </table:table-cell>
          <table:table-cell office:value-type="string" calcext:value-type="string">
            <text:p><text:s/>GRIMM FAIRY TALES VOL 3 #1 CVR H IGOR VITORINO CONNECTING VAR <text:s text:c="71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72 </text:p>
          </table:table-cell>
          <table:table-cell office:value-type="string" calcext:value-type="string">
            <text:p><text:s/>GRIMM FAIRY TALES VOL 3 #1 CVR I IGOR VITORINO TRIFOLD VAR <text:s text:c="74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9.99" calcext:value-type="float">
            <text:p>9,99</text:p>
          </table:table-cell>
        </table:table-row>
        <table:table-row table:style-name="ro1">
          <table:table-cell office:value-type="string" calcext:value-type="string">
            <text:p><text:s/>JUN2678573 </text:p>
          </table:table-cell>
          <table:table-cell office:value-type="string" calcext:value-type="string">
            <text:p><text:s/>GRIMM FAIRY TALES VOL 3 #2 CVR A IGOR VITORINO <text:s text:c="86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74 </text:p>
          </table:table-cell>
          <table:table-cell office:value-type="string" calcext:value-type="string">
            <text:p><text:s/>GRIMM FAIRY TALES VOL 3 #2 CVR B MARCO SANTUCCI VAR <text:s text:c="81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75 </text:p>
          </table:table-cell>
          <table:table-cell office:value-type="string" calcext:value-type="string">
            <text:p><text:s/>GRIMM FAIRY TALES VOL 3 #2 CVR C GEEBO VIGONTE VAR <text:s text:c="82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76 </text:p>
          </table:table-cell>
          <table:table-cell office:value-type="string" calcext:value-type="string">
            <text:p><text:s/>GRIMM FAIRY TALES VOL 3 #2 CVR D IGOR VITORINO VAR <text:s text:c="82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4.99" calcext:value-type="float">
            <text:p>4,99</text:p>
          </table:table-cell>
        </table:table-row>
        <table:table-row table:style-name="ro1">
          <table:table-cell office:value-type="string" calcext:value-type="string">
            <text:p><text:s/>JUN2678579 </text:p>
          </table:table-cell>
          <table:table-cell office:value-type="string" calcext:value-type="string">
            <text:p><text:s/>KERES BLOOD AND SHADOW (ONE SHOT) CVR A JAY ANACLETO <text:s text:c="80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N2678580 </text:p>
          </table:table-cell>
          <table:table-cell office:value-type="string" calcext:value-type="string">
            <text:p><text:s/>KERES BLOOD AND SHADOW (ONE SHOT) CVR B JOSH BURNS VAR <text:s text:c="78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N2678581 </text:p>
          </table:table-cell>
          <table:table-cell office:value-type="string" calcext:value-type="string">
            <text:p><text:s/>VAN HELSING THRONE OF BLOOD (ONE SHOT) CVR A SEAN CHEN <text:s text:c="78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N2678582 </text:p>
          </table:table-cell>
          <table:table-cell office:value-type="string" calcext:value-type="string">
            <text:p><text:s/>VAN HELSING THRONE OF BLOOD (ONE SHOT) CVR B IGOR VITORINO VAR <text:s text:c="70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N2678583 </text:p>
          </table:table-cell>
          <table:table-cell office:value-type="string" calcext:value-type="string">
            <text:p><text:s/>VAN HELSING THRONE OF BLOOD (ONE SHOT) CVR C IGOR LOMOV VAR <text:s text:c="73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6.99" calcext:value-type="float">
            <text:p>6,99</text:p>
          </table:table-cell>
        </table:table-row>
        <table:table-row table:style-name="ro1">
          <table:table-cell office:value-type="string" calcext:value-type="string">
            <text:p><text:s/>JUN2678584 </text:p>
          </table:table-cell>
          <table:table-cell office:value-type="string" calcext:value-type="string">
            <text:p><text:s/>VAN HELSING THRONE OF BLOOD (ONE SHOT) CVR D DERLIS SANTACRUZ VAR <text:s text:c="67"/></text:p>
          </table:table-cell>
          <table:table-cell office:value-type="string" calcext:value-type="string">
            <text:p><text:s/>Zenescope Entertainment <text:s text:c="6"/></text:p>
          </table:table-cell>
          <table:table-cell office:value-type="float" office:value="6.99" calcext:value-type="float">
            <text:p>6,99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Mono CJK JP" svg:font-family="'Noto Sans Mono CJK JP'" style:font-family-generic="system" style:font-pitch="variable"/>
  </office:font-face-decls>
  <office:styles>
    <style:default-style style:family="table-cell">
      <style:paragraph-properties style:tab-stop-distance="0.4921in"/>
      <style:text-properties style:font-name="Liberation Sans" fo:font-size="10pt" fo:language="it" fo:country="IT" style:font-name-asian="Noto Sans Mono CJK JP" style:font-size-asian="10pt" style:language-asian="zxx" style:country-asian="none" style:font-name-complex="DejaVu Sans" style:font-size-complex="10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15T23:45:31.354343947</meta:creation-date>
    <dc:date>2026-08-15T23:46:00.797737651</dc:date>
    <meta:editing-duration>PT30S</meta:editing-duration>
    <meta:editing-cycles>1</meta:editing-cycles>
    <meta:document-statistic meta:table-count="1" meta:cell-count="2396" meta:object-count="0"/>
    <meta:generator>LibreOffice/7.3.7.2$Linux_X86_64 LibreOffice_project/30$Build-2</meta:generator>
  </office:meta>
</office:document-meta>
</file>