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Mono CJK JP" svg:font-family="'Noto Sans Mono CJK JP'" style:font-family-generic="system" style:font-pitch="variable"/>
  </office:font-face-decls>
  <office:automatic-styles>
    <style:style style:name="co1" style:family="table-column">
      <style:table-column-properties fo:break-before="auto" style:column-width="1.0244in"/>
    </style:style>
    <style:style style:name="co2" style:family="table-column">
      <style:table-column-properties fo:break-before="auto" style:column-width="9.3366in"/>
    </style:style>
    <style:style style:name="co3" style:family="table-column">
      <style:table-column-properties fo:break-before="auto" style:column-width="2.4752in"/>
    </style:style>
    <style:style style:name="co4" style:family="table-column">
      <style:table-column-properties fo:break-before="auto" style:column-width="0.5453in"/>
    </style:style>
    <style:style style:name="co5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<text:s/>AUG2670586 </text:p>
          </table:table-cell>
          <table:table-cell office:value-type="string" calcext:value-type="string">
            <text:p><text:s/>ABCS OF FANTASY HC <text:s text:c="93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23.75" calcext:value-type="float">
            <text:p>23,75</text:p>
          </table:table-cell>
        </table:table-row>
        <table:table-row table:style-name="ro1">
          <table:table-cell office:value-type="string" calcext:value-type="string">
            <text:p><text:s/>AUG2670587 </text:p>
          </table:table-cell>
          <table:table-cell office:value-type="string" calcext:value-type="string">
            <text:p><text:s/>AVATAR THE LAST AIRBENDER THE YANGCHEN NOVELS ULTIMATE COLLECTORS EDITION HC <text:s text:c="35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49.99" calcext:value-type="float">
            <text:p>49,99</text:p>
          </table:table-cell>
        </table:table-row>
        <table:table-row table:style-name="ro1">
          <table:table-cell office:value-type="string" calcext:value-type="string">
            <text:p><text:s/>AUG2670589 </text:p>
          </table:table-cell>
          <table:table-cell office:value-type="string" calcext:value-type="string">
            <text:p><text:s/>CITY HUNTER OMNIBUS TP VOL 04 (MR) <text:s text:c="77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70590 </text:p>
          </table:table-cell>
          <table:table-cell office:value-type="string" calcext:value-type="string">
            <text:p><text:s/>COME AGAIN TP <text:s text:c="98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0591 </text:p>
          </table:table-cell>
          <table:table-cell office:value-type="string" calcext:value-type="string">
            <text:p><text:s/>COZY THINGS TO DRAW TP <text:s text:c="89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70592 </text:p>
          </table:table-cell>
          <table:table-cell office:value-type="string" calcext:value-type="string">
            <text:p><text:s/>CUTE N COZY STICKER THERAPY TP COZY CHRISTMAS <text:s text:c="66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AUG2670593 </text:p>
          </table:table-cell>
          <table:table-cell office:value-type="string" calcext:value-type="string">
            <text:p><text:s/>DAREDEVIL MY MIGHTY MARVEL FIRST BOOK HC <text:s text:c="71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0.44" calcext:value-type="float">
            <text:p>10,44</text:p>
          </table:table-cell>
        </table:table-row>
        <table:table-row table:style-name="ro1">
          <table:table-cell office:value-type="string" calcext:value-type="string">
            <text:p><text:s/>AUG2670594 </text:p>
          </table:table-cell>
          <table:table-cell office:value-type="string" calcext:value-type="string">
            <text:p><text:s/>DIANA HC <text:s text:c="103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70596 </text:p>
          </table:table-cell>
          <table:table-cell office:value-type="string" calcext:value-type="string">
            <text:p><text:s/>DON QUIXOTE HC <text:s text:c="97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26.59" calcext:value-type="float">
            <text:p>26,59</text:p>
          </table:table-cell>
        </table:table-row>
        <table:table-row table:style-name="ro1">
          <table:table-cell office:value-type="string" calcext:value-type="string">
            <text:p><text:s/>AUG2670597 </text:p>
          </table:table-cell>
          <table:table-cell office:value-type="string" calcext:value-type="string">
            <text:p><text:s/>DRAWING THE VOTE HC <text:s text:c="92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70598 </text:p>
          </table:table-cell>
          <table:table-cell office:value-type="string" calcext:value-type="string">
            <text:p><text:s/>DRAWING THE VOTE TP <text:s text:c="92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AUG2670599 </text:p>
          </table:table-cell>
          <table:table-cell office:value-type="string" calcext:value-type="string">
            <text:p><text:s/>FALL THROUGH TP <text:s text:c="96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0600 </text:p>
          </table:table-cell>
          <table:table-cell office:value-type="string" calcext:value-type="string">
            <text:p><text:s/>FOX RIVER COMICS CAMP HC <text:s text:c="87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0601 </text:p>
          </table:table-cell>
          <table:table-cell office:value-type="string" calcext:value-type="string">
            <text:p><text:s/>GREAT MARC EVERS HC <text:s text:c="92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30.34" calcext:value-type="float">
            <text:p>30,34</text:p>
          </table:table-cell>
        </table:table-row>
        <table:table-row table:style-name="ro1">
          <table:table-cell office:value-type="string" calcext:value-type="string">
            <text:p><text:s/>AUG2670602 </text:p>
          </table:table-cell>
          <table:table-cell office:value-type="string" calcext:value-type="string">
            <text:p><text:s/>HIDEOUT TP <text:s text:c="101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AUG2670603 </text:p>
          </table:table-cell>
          <table:table-cell office:value-type="string" calcext:value-type="string">
            <text:p><text:s/>HORDE OF THE COUNTERWIND AN EPIC VOYAGE TO THE UPPER REACHES NOVEL HC (MR) <text:s text:c="37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32" calcext:value-type="float">
            <text:p>32</text:p>
          </table:table-cell>
        </table:table-row>
        <table:table-row table:style-name="ro1">
          <table:table-cell office:value-type="string" calcext:value-type="string">
            <text:p><text:s/>AUG2670604 </text:p>
          </table:table-cell>
          <table:table-cell office:value-type="string" calcext:value-type="string">
            <text:p><text:s/>MARVEL BIG BOOK OF FUN AND GAMES TP <text:s text:c="76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0605 </text:p>
          </table:table-cell>
          <table:table-cell office:value-type="string" calcext:value-type="string">
            <text:p><text:s/>MARVEL WHOSE SUPERPOWER IS THAT HC (AN ABRAMS ON THE JOB BOOK) <text:s text:c="49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70606 </text:p>
          </table:table-cell>
          <table:table-cell office:value-type="string" calcext:value-type="string">
            <text:p><text:s/>MUTTS SUNDAY FUNNIES HC BOX SET (VOLUMES 1 &amp; 2) <text:s text:c="64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38" calcext:value-type="float">
            <text:p>38</text:p>
          </table:table-cell>
        </table:table-row>
        <table:table-row table:style-name="ro1">
          <table:table-cell office:value-type="string" calcext:value-type="string">
            <text:p><text:s/>AUG2670607 </text:p>
          </table:table-cell>
          <table:table-cell office:value-type="string" calcext:value-type="string">
            <text:p><text:s/>MUTTS SUNDAY FUNNIES HC VOL 01 <text:s text:c="81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0608 </text:p>
          </table:table-cell>
          <table:table-cell office:value-type="string" calcext:value-type="string">
            <text:p><text:s/>MUTTS SUNDAY FUNNIES HC VOL 02 <text:s text:c="81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0609 </text:p>
          </table:table-cell>
          <table:table-cell office:value-type="string" calcext:value-type="string">
            <text:p><text:s/>OLIVERS GREAT BIG UNIVERSE NOVEL HC VOL 04 OCEANS ARE DEEP <text:s text:c="53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5.99" calcext:value-type="float">
            <text:p>15,99</text:p>
          </table:table-cell>
        </table:table-row>
        <table:table-row table:style-name="ro1">
          <table:table-cell office:value-type="string" calcext:value-type="string">
            <text:p><text:s/>AUG2670610 </text:p>
          </table:table-cell>
          <table:table-cell office:value-type="string" calcext:value-type="string">
            <text:p><text:s/>SIMPSONS COMIC STRIP CAVALCADE HC <text:s text:c="78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24.69" calcext:value-type="float">
            <text:p>24,69</text:p>
          </table:table-cell>
        </table:table-row>
        <table:table-row table:style-name="ro1">
          <table:table-cell office:value-type="string" calcext:value-type="string">
            <text:p><text:s/>AUG2670611 </text:p>
          </table:table-cell>
          <table:table-cell office:value-type="string" calcext:value-type="string">
            <text:p><text:s/>SIMPSONS TREEHOUSE OF HORROR OMINOUS OMNIBUS HC (3 VOLUME BOX SET) <text:s text:c="45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18.75" calcext:value-type="float">
            <text:p>118,75</text:p>
          </table:table-cell>
        </table:table-row>
        <table:table-row table:style-name="ro1">
          <table:table-cell office:value-type="string" calcext:value-type="string">
            <text:p><text:s/>AUG2670612 </text:p>
          </table:table-cell>
          <table:table-cell office:value-type="string" calcext:value-type="string">
            <text:p><text:s/>WE ARE NOT STRANGERS TP <text:s text:c="88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0623 </text:p>
          </table:table-cell>
          <table:table-cell office:value-type="string" calcext:value-type="string">
            <text:p><text:s/>BABS THE BLACK ROAD SOUTH #6 (OF 6) CVR A JACEN BURROWS <text:s text:c="56"/></text:p>
          </table:table-cell>
          <table:table-cell office:value-type="string" calcext:value-type="string">
            <text:p><text:s/>Ahoy <text:s text:c="2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624 </text:p>
          </table:table-cell>
          <table:table-cell office:value-type="string" calcext:value-type="string">
            <text:p><text:s/>BABS THE BLACK ROAD SOUTH #6 (OF 6) CVR B 3 COPY DECLAN SHALVEY UNLOCK VAR <text:s text:c="37"/></text:p>
          </table:table-cell>
          <table:table-cell office:value-type="string" calcext:value-type="string">
            <text:p><text:s/>Ahoy <text:s text:c="2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639 </text:p>
          </table:table-cell>
          <table:table-cell office:value-type="string" calcext:value-type="string">
            <text:p><text:s/>ATA-BOY DC 144 PIECE BUTTON ASST # 1 (NET) <text:s text:c="69"/></text:p>
          </table:table-cell>
          <table:table-cell office:value-type="string" calcext:value-type="string">
            <text:p><text:s/>ATABOY <text:s text:c="26"/></text:p>
          </table:table-cell>
          <table:table-cell office:value-type="float" office:value="233.28" calcext:value-type="float">
            <text:p>233,28</text:p>
          </table:table-cell>
        </table:table-row>
        <table:table-row table:style-name="ro1">
          <table:table-cell office:value-type="string" calcext:value-type="string">
            <text:p><text:s/>AUG2670638 </text:p>
          </table:table-cell>
          <table:table-cell office:value-type="string" calcext:value-type="string">
            <text:p><text:s/>ATA-BOY DC ABSOLUTE 14 MAGNET PACK (NET) <text:s text:c="71"/></text:p>
          </table:table-cell>
          <table:table-cell office:value-type="string" calcext:value-type="string">
            <text:p><text:s/>ATABOY <text:s text:c="26"/></text:p>
          </table:table-cell>
          <table:table-cell office:value-type="float" office:value="72.36" calcext:value-type="float">
            <text:p>72,36</text:p>
          </table:table-cell>
        </table:table-row>
        <table:table-row table:style-name="ro1">
          <table:table-cell office:value-type="string" calcext:value-type="string">
            <text:p><text:s/>AUG2670641 </text:p>
          </table:table-cell>
          <table:table-cell office:value-type="string" calcext:value-type="string">
            <text:p><text:s/>ATA-BOY DC ABSOLUTE 144 PIECE BUTTON ASST (NET) <text:s text:c="64"/></text:p>
          </table:table-cell>
          <table:table-cell office:value-type="string" calcext:value-type="string">
            <text:p><text:s/>ATABOY <text:s text:c="26"/></text:p>
          </table:table-cell>
          <table:table-cell office:value-type="float" office:value="233.28" calcext:value-type="float">
            <text:p>233,28</text:p>
          </table:table-cell>
        </table:table-row>
        <table:table-row table:style-name="ro1">
          <table:table-cell office:value-type="string" calcext:value-type="string">
            <text:p><text:s/>AUG2670637 </text:p>
          </table:table-cell>
          <table:table-cell office:value-type="string" calcext:value-type="string">
            <text:p><text:s/>ATA-BOY DC ABSOLUTE 8 BUTTON PACK (NET) <text:s text:c="72"/></text:p>
          </table:table-cell>
          <table:table-cell office:value-type="string" calcext:value-type="string">
            <text:p><text:s/>ATABOY <text:s text:c="26"/></text:p>
          </table:table-cell>
          <table:table-cell office:value-type="float" office:value="8.1" calcext:value-type="float">
            <text:p>8,1</text:p>
          </table:table-cell>
        </table:table-row>
        <table:table-row table:style-name="ro1">
          <table:table-cell office:value-type="string" calcext:value-type="string">
            <text:p><text:s/>AUG2670640 </text:p>
          </table:table-cell>
          <table:table-cell office:value-type="string" calcext:value-type="string">
            <text:p><text:s/>ATA-BOY DC BATMAN 144 PIECE BUTTON ASST (NET) <text:s text:c="66"/></text:p>
          </table:table-cell>
          <table:table-cell office:value-type="string" calcext:value-type="string">
            <text:p><text:s/>ATABOY <text:s text:c="26"/></text:p>
          </table:table-cell>
          <table:table-cell office:value-type="float" office:value="233.28" calcext:value-type="float">
            <text:p>233,28</text:p>
          </table:table-cell>
        </table:table-row>
        <table:table-row table:style-name="ro1">
          <table:table-cell office:value-type="string" calcext:value-type="string">
            <text:p><text:s/>AUG2670643 </text:p>
          </table:table-cell>
          <table:table-cell office:value-type="string" calcext:value-type="string">
            <text:p><text:s/>ATA-BOY DC FIGURE 9 STICKER PACK (NET) <text:s text:c="73"/></text:p>
          </table:table-cell>
          <table:table-cell office:value-type="string" calcext:value-type="string">
            <text:p><text:s/>ATABOY <text:s text:c="26"/></text:p>
          </table:table-cell>
          <table:table-cell office:value-type="float" office:value="34.56" calcext:value-type="float">
            <text:p>34,56</text:p>
          </table:table-cell>
        </table:table-row>
        <table:table-row table:style-name="ro1">
          <table:table-cell office:value-type="string" calcext:value-type="string">
            <text:p><text:s/>AUG2670642 </text:p>
          </table:table-cell>
          <table:table-cell office:value-type="string" calcext:value-type="string">
            <text:p><text:s/>ATA-BOY DC LOGO 9 STICKER PACK (NET) <text:s text:c="75"/></text:p>
          </table:table-cell>
          <table:table-cell office:value-type="string" calcext:value-type="string">
            <text:p><text:s/>ATABOY <text:s text:c="26"/></text:p>
          </table:table-cell>
          <table:table-cell office:value-type="float" office:value="34.56" calcext:value-type="float">
            <text:p>34,56</text:p>
          </table:table-cell>
        </table:table-row>
        <table:table-row table:style-name="ro1">
          <table:table-cell office:value-type="string" calcext:value-type="string">
            <text:p><text:s/>JUL2670671 </text:p>
          </table:table-cell>
          <table:table-cell office:value-type="string" calcext:value-type="string">
            <text:p><text:s/>WARBIRD #3 (OF 4) CVR A ALEX MALEEV <text:s text:c="76"/></text:p>
          </table:table-cell>
          <table:table-cell office:value-type="string" calcext:value-type="string">
            <text:p><text:s/>BAD IDEA <text:s text:c="2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72 </text:p>
          </table:table-cell>
          <table:table-cell office:value-type="string" calcext:value-type="string">
            <text:p><text:s/>WARBIRD #3 (OF 4) CVR B MAXI DALLO VAR <text:s text:c="73"/></text:p>
          </table:table-cell>
          <table:table-cell office:value-type="string" calcext:value-type="string">
            <text:p><text:s/>BAD IDEA <text:s text:c="2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73 </text:p>
          </table:table-cell>
          <table:table-cell office:value-type="string" calcext:value-type="string">
            <text:p><text:s/>WARBIRD #3 (OF 4) CVR C FRANK QUITELY DESIGN VAR <text:s text:c="63"/></text:p>
          </table:table-cell>
          <table:table-cell office:value-type="string" calcext:value-type="string">
            <text:p><text:s/>BAD IDEA <text:s text:c="2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74 </text:p>
          </table:table-cell>
          <table:table-cell office:value-type="string" calcext:value-type="string">
            <text:p><text:s/>WARBIRD #3 (OF 4) CVR D <text:s/>TBA SECRET CODE VAR <text:s text:c="67"/></text:p>
          </table:table-cell>
          <table:table-cell office:value-type="string" calcext:value-type="string">
            <text:p><text:s/>BAD IDEA <text:s text:c="24"/></text:p>
          </table:table-cell>
          <table:table-cell office:value-type="float" office:value="10.99" calcext:value-type="float">
            <text:p>10,99</text:p>
          </table:table-cell>
        </table:table-row>
        <table:table-row table:style-name="ro1">
          <table:table-cell office:value-type="string" calcext:value-type="string">
            <text:p><text:s/>JUL2670675 </text:p>
          </table:table-cell>
          <table:table-cell office:value-type="string" calcext:value-type="string">
            <text:p><text:s/>WARBIRD #3 (OF 4) CVR E INC 1:20 JG JONES VIRGIN VAR <text:s text:c="59"/></text:p>
          </table:table-cell>
          <table:table-cell office:value-type="string" calcext:value-type="string">
            <text:p><text:s/>BAD IDEA <text:s text:c="2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76 </text:p>
          </table:table-cell>
          <table:table-cell office:value-type="string" calcext:value-type="string">
            <text:p><text:s/>WARBIRD #3 (OF 4) CVR F INC 1:50 ALEX MALEEV VIRGIN VAR <text:s text:c="56"/></text:p>
          </table:table-cell>
          <table:table-cell office:value-type="string" calcext:value-type="string">
            <text:p><text:s/>BAD IDEA <text:s text:c="2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003 <text:s/></text:p>
          </table:table-cell>
          <table:table-cell office:value-type="string" calcext:value-type="string">
            <text:p><text:s/>Cassie #1 A Main (Dressed, Carlini) <text:s text:c="76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004 <text:s/></text:p>
          </table:table-cell>
          <table:table-cell office:value-type="string" calcext:value-type="string">
            <text:p><text:s/>Cassie #1 B Variant (Dressed, Gallagher) <text:s text:c="71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005 <text:s/></text:p>
          </table:table-cell>
          <table:table-cell office:value-type="string" calcext:value-type="string">
            <text:p><text:s/>Cassie #1 C 1:10 INCV (Full Art, Gallagher) <text:s text:c="68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006 <text:s/></text:p>
          </table:table-cell>
          <table:table-cell office:value-type="string" calcext:value-type="string">
            <text:p><text:s/>Cassie #1 D 1:20 INCV (Full Art, Ganucheau) <text:s text:c="68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007 <text:s/></text:p>
          </table:table-cell>
          <table:table-cell office:value-type="string" calcext:value-type="string">
            <text:p><text:s/>Cassie #1 E Unlimited Variant (Full Art, Carlini) <text:s text:c="62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008 <text:s/></text:p>
          </table:table-cell>
          <table:table-cell office:value-type="string" calcext:value-type="string">
            <text:p><text:s/>Garfield Book Two <text:s text:c="94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022 <text:s/></text:p>
          </table:table-cell>
          <table:table-cell office:value-type="string" calcext:value-type="string">
            <text:p><text:s/>Lumberjanes Book Eight <text:s text:c="89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P023 <text:s/></text:p>
          </table:table-cell>
          <table:table-cell office:value-type="string" calcext:value-type="string">
            <text:p><text:s/>Lumberjanes Book Eight <text:s text:c="89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P035 <text:s/></text:p>
          </table:table-cell>
          <table:table-cell office:value-type="string" calcext:value-type="string">
            <text:p><text:s/>Minor Arcana #19 A Main (Dressed, Lemire) <text:s text:c="70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36 <text:s/></text:p>
          </table:table-cell>
          <table:table-cell office:value-type="string" calcext:value-type="string">
            <text:p><text:s/>Minor Arcana #19 B Variant (Dressed, Blake) <text:s text:c="68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37 <text:s/></text:p>
          </table:table-cell>
          <table:table-cell office:value-type="string" calcext:value-type="string">
            <text:p><text:s/>Minor Arcana #19 C Blank Sketch Variant <text:s text:c="72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38 <text:s/></text:p>
          </table:table-cell>
          <table:table-cell office:value-type="string" calcext:value-type="string">
            <text:p><text:s/>Minor Arcana #19 D 1:10 INCV Tarot Variant (Dressed, Lemire) <text:s text:c="51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39 <text:s/></text:p>
          </table:table-cell>
          <table:table-cell office:value-type="string" calcext:value-type="string">
            <text:p><text:s/>Minor Arcana #19 E Unlimited Variant (Full Art, Blake) <text:s text:c="57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26 <text:s/></text:p>
          </table:table-cell>
          <table:table-cell office:value-type="string" calcext:value-type="string">
            <text:p><text:s/>I Wish I Didnâ€™t Have to Tell You This: A Graphic Memoir <text:s text:c="54"/></text:p>
          </table:table-cell>
          <table:table-cell office:value-type="string" calcext:value-type="string">
            <text:p><text:s/>Candlewick Press <text:s text:c="16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L26P127 <text:s/></text:p>
          </table:table-cell>
          <table:table-cell office:value-type="string" calcext:value-type="string">
            <text:p><text:s/>Comic Strip Science Adventures: Digging for Dinosaurs <text:s text:c="58"/></text:p>
          </table:table-cell>
          <table:table-cell office:value-type="string" calcext:value-type="string">
            <text:p><text:s/>Charlesbridge <text:s text:c="19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P128 <text:s/></text:p>
          </table:table-cell>
          <table:table-cell office:value-type="string" calcext:value-type="string">
            <text:p><text:s/>Comic Strip Science Adventures: Digging for Dinosaurs <text:s text:c="58"/></text:p>
          </table:table-cell>
          <table:table-cell office:value-type="string" calcext:value-type="string">
            <text:p><text:s/>Charlesbridge <text:s text:c="19"/></text:p>
          </table:table-cell>
          <table:table-cell office:value-type="float" office:value="8.54" calcext:value-type="float">
            <text:p>8,54</text:p>
          </table:table-cell>
        </table:table-row>
        <table:table-row table:style-name="ro1">
          <table:table-cell office:value-type="string" calcext:value-type="string">
            <text:p><text:s/>JUL26P129 <text:s/></text:p>
          </table:table-cell>
          <table:table-cell office:value-type="string" calcext:value-type="string">
            <text:p><text:s/>Comic Strip Science Adventures: Exploring Space <text:s text:c="64"/></text:p>
          </table:table-cell>
          <table:table-cell office:value-type="string" calcext:value-type="string">
            <text:p><text:s/>Charlesbridge <text:s text:c="19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P130 <text:s/></text:p>
          </table:table-cell>
          <table:table-cell office:value-type="string" calcext:value-type="string">
            <text:p><text:s/>Comic Strip Science Adventures: Exploring Space <text:s text:c="64"/></text:p>
          </table:table-cell>
          <table:table-cell office:value-type="string" calcext:value-type="string">
            <text:p><text:s/>Charlesbridge <text:s text:c="19"/></text:p>
          </table:table-cell>
          <table:table-cell office:value-type="float" office:value="8.54" calcext:value-type="float">
            <text:p>8,54</text:p>
          </table:table-cell>
        </table:table-row>
        <table:table-row table:style-name="ro1">
          <table:table-cell office:value-type="string" calcext:value-type="string">
            <text:p><text:s/>JUL26P133 <text:s/></text:p>
          </table:table-cell>
          <table:table-cell office:value-type="string" calcext:value-type="string">
            <text:p><text:s/>The Mystery Box <text:s text:c="96"/></text:p>
          </table:table-cell>
          <table:table-cell office:value-type="string" calcext:value-type="string">
            <text:p><text:s/>Choose Your Own Adventure <text:s text:c="7"/></text:p>
          </table:table-cell>
          <table:table-cell office:value-type="float" office:value="34.19" calcext:value-type="float">
            <text:p>34,19</text:p>
          </table:table-cell>
        </table:table-row>
        <table:table-row table:style-name="ro1">
          <table:table-cell office:value-type="string" calcext:value-type="string">
            <text:p><text:s/>JUL2670677 </text:p>
          </table:table-cell>
          <table:table-cell office:value-type="string" calcext:value-type="string">
            <text:p><text:s/>DISNEY THE WONDERFUL WORLDS OF DISNEY HC THE SCENIC ART OF WALT DISNEY ANIMATION STUDIOS <text:s text:c="23"/></text:p>
          </table:table-cell>
          <table:table-cell office:value-type="string" calcext:value-type="string">
            <text:p><text:s/>Chronicle Books <text:s text:c="17"/></text:p>
          </table:table-cell>
          <table:table-cell office:value-type="float" office:value="61.75" calcext:value-type="float">
            <text:p>61,75</text:p>
          </table:table-cell>
        </table:table-row>
        <table:table-row table:style-name="ro1">
          <table:table-cell office:value-type="string" calcext:value-type="string">
            <text:p><text:s/>JUL2670678 </text:p>
          </table:table-cell>
          <table:table-cell office:value-type="string" calcext:value-type="string">
            <text:p><text:s/>FORBIDDEN ROMANCE TP A ROMANTASY COLORING ADVENTURE <text:s text:c="60"/></text:p>
          </table:table-cell>
          <table:table-cell office:value-type="string" calcext:value-type="string">
            <text:p><text:s/>Chronicle Books <text:s text:c="17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70682 </text:p>
          </table:table-cell>
          <table:table-cell office:value-type="string" calcext:value-type="string">
            <text:p><text:s/>STUDIO GHIBLI MY NEIGHBOR TOTORO PUZZLE (FLY WITH TOTORO) <text:s text:c="54"/></text:p>
          </table:table-cell>
          <table:table-cell office:value-type="string" calcext:value-type="string">
            <text:p><text:s/>Chronicle Books <text:s text:c="17"/></text:p>
          </table:table-cell>
          <table:table-cell office:value-type="float" office:value="30.98" calcext:value-type="float">
            <text:p>30,98</text:p>
          </table:table-cell>
        </table:table-row>
        <table:table-row table:style-name="ro1">
          <table:table-cell office:value-type="string" calcext:value-type="string">
            <text:p><text:s/>AUG2670679 </text:p>
          </table:table-cell>
          <table:table-cell office:value-type="string" calcext:value-type="string">
            <text:p><text:s/>CONSCIOUSNESS A NEO-DECADENT MANIFESTO (ONE SHOT) <text:s text:c="62"/></text:p>
          </table:table-cell>
          <table:table-cell office:value-type="string" calcext:value-type="string">
            <text:p><text:s/>Church Ghost <text:s text:c="20"/></text:p>
          </table:table-cell>
          <table:table-cell office:value-type="float" office:value="9" calcext:value-type="float">
            <text:p>9</text:p>
          </table:table-cell>
        </table:table-row>
        <table:table-row table:style-name="ro1">
          <table:table-cell office:value-type="string" calcext:value-type="string">
            <text:p><text:s/>AUG2670680 </text:p>
          </table:table-cell>
          <table:table-cell office:value-type="string" calcext:value-type="string">
            <text:p><text:s/>ELECTRO-ETHERIC MINOTAUR TP <text:s text:c="84"/></text:p>
          </table:table-cell>
          <table:table-cell office:value-type="string" calcext:value-type="string">
            <text:p><text:s/>Church Ghost <text:s text:c="20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AUG2670681 </text:p>
          </table:table-cell>
          <table:table-cell office:value-type="string" calcext:value-type="string">
            <text:p><text:s/>UTZY AND DUSTY SWAN SWAN HUMMINGBIRD TP (MR) <text:s text:c="67"/></text:p>
          </table:table-cell>
          <table:table-cell office:value-type="string" calcext:value-type="string">
            <text:p><text:s/>Church Ghost <text:s text:c="20"/></text:p>
          </table:table-cell>
          <table:table-cell office:value-type="float" office:value="38" calcext:value-type="float">
            <text:p>38</text:p>
          </table:table-cell>
        </table:table-row>
        <table:table-row table:style-name="ro1">
          <table:table-cell office:value-type="string" calcext:value-type="string">
            <text:p><text:s/>JUL26P137 <text:s/></text:p>
          </table:table-cell>
          <table:table-cell office:value-type="string" calcext:value-type="string">
            <text:p><text:s/>MrBallen Presents: The Terror Within <text:s text:c="75"/></text:p>
          </table:table-cell>
          <table:table-cell office:value-type="string" calcext:value-type="string">
            <text:p><text:s/>Clarkson Potter/Ten Speed <text:s text:c="7"/></text:p>
          </table:table-cell>
          <table:table-cell office:value-type="float" office:value="26.6" calcext:value-type="float">
            <text:p>26,6</text:p>
          </table:table-cell>
        </table:table-row>
        <table:table-row table:style-name="ro1">
          <table:table-cell office:value-type="string" calcext:value-type="string">
            <text:p><text:s/>AUG2670682 </text:p>
          </table:table-cell>
          <table:table-cell office:value-type="string" calcext:value-type="string">
            <text:p><text:s/>DC ART OF MICHAEL TURNER HC <text:s text:c="84"/></text:p>
          </table:table-cell>
          <table:table-cell office:value-type="string" calcext:value-type="string">
            <text:p><text:s/>Clover Press <text:s text:c="20"/></text:p>
          </table:table-cell>
          <table:table-cell office:value-type="float" office:value="76" calcext:value-type="float">
            <text:p>76</text:p>
          </table:table-cell>
        </table:table-row>
        <table:table-row table:style-name="ro1">
          <table:table-cell office:value-type="string" calcext:value-type="string">
            <text:p><text:s/>AUG2670683 </text:p>
          </table:table-cell>
          <table:table-cell office:value-type="string" calcext:value-type="string">
            <text:p><text:s/>DC ART OF MICHAEL TURNER HC DIRECT MARKET EXCLUSIVE <text:s text:c="60"/></text:p>
          </table:table-cell>
          <table:table-cell office:value-type="string" calcext:value-type="string">
            <text:p><text:s/>Clover Press <text:s text:c="20"/></text:p>
          </table:table-cell>
          <table:table-cell office:value-type="float" office:value="76" calcext:value-type="float">
            <text:p>76</text:p>
          </table:table-cell>
        </table:table-row>
        <table:table-row table:style-name="ro1">
          <table:table-cell office:value-type="string" calcext:value-type="string">
            <text:p><text:s/>AUG2670684 </text:p>
          </table:table-cell>
          <table:table-cell office:value-type="string" calcext:value-type="string">
            <text:p><text:s/>DC PORTFOLIO OF MICHAEL TURNER JLA &amp; THE FLASH 9 PRINT SET <text:s text:c="53"/></text:p>
          </table:table-cell>
          <table:table-cell office:value-type="string" calcext:value-type="string">
            <text:p><text:s/>Clover Press <text:s text:c="20"/></text:p>
          </table:table-cell>
          <table:table-cell office:value-type="float" office:value="101.25" calcext:value-type="float">
            <text:p>101,25</text:p>
          </table:table-cell>
        </table:table-row>
        <table:table-row table:style-name="ro1">
          <table:table-cell office:value-type="string" calcext:value-type="string">
            <text:p><text:s/>AUG2670685 </text:p>
          </table:table-cell>
          <table:table-cell office:value-type="string" calcext:value-type="string">
            <text:p><text:s/>DC PORTFOLIO OF MICHAEL TURNER SUPERMAN &amp; BATMAN 9 PRINT SET <text:s text:c="51"/></text:p>
          </table:table-cell>
          <table:table-cell office:value-type="string" calcext:value-type="string">
            <text:p><text:s/>Clover Press <text:s text:c="20"/></text:p>
          </table:table-cell>
          <table:table-cell office:value-type="float" office:value="101.25" calcext:value-type="float">
            <text:p>101,25</text:p>
          </table:table-cell>
        </table:table-row>
        <table:table-row table:style-name="ro1">
          <table:table-cell office:value-type="string" calcext:value-type="string">
            <text:p><text:s/>AUG2670686 </text:p>
          </table:table-cell>
          <table:table-cell office:value-type="string" calcext:value-type="string">
            <text:p><text:s/>DC PORTFOLIO OF MICHAEL TURNER WONDER WOMAN &amp; SUPERGIRL 10 PRINT SET <text:s text:c="43"/></text:p>
          </table:table-cell>
          <table:table-cell office:value-type="string" calcext:value-type="string">
            <text:p><text:s/>Clover Press <text:s text:c="20"/></text:p>
          </table:table-cell>
          <table:table-cell office:value-type="float" office:value="108" calcext:value-type="float">
            <text:p>108</text:p>
          </table:table-cell>
        </table:table-row>
        <table:table-row table:style-name="ro1">
          <table:table-cell office:value-type="string" calcext:value-type="string">
            <text:p><text:s/>AUG2670687 </text:p>
          </table:table-cell>
          <table:table-cell office:value-type="string" calcext:value-type="string">
            <text:p><text:s/>DICK TRACY COLLECTION TP 1962 <text:s text:c="82"/></text:p>
          </table:table-cell>
          <table:table-cell office:value-type="string" calcext:value-type="string">
            <text:p><text:s/>Clover Press <text:s text:c="20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70688 </text:p>
          </table:table-cell>
          <table:table-cell office:value-type="string" calcext:value-type="string">
            <text:p><text:s/>FLIPPITOONS HC <text:s text:c="97"/></text:p>
          </table:table-cell>
          <table:table-cell office:value-type="string" calcext:value-type="string">
            <text:p><text:s/>Clover Press <text:s text:c="20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AUG2670689 </text:p>
          </table:table-cell>
          <table:table-cell office:value-type="string" calcext:value-type="string">
            <text:p><text:s/>MARVEL ART OF DAVID MACK TP <text:s text:c="84"/></text:p>
          </table:table-cell>
          <table:table-cell office:value-type="string" calcext:value-type="string">
            <text:p><text:s/>Clover Press <text:s text:c="20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AUG2670690 </text:p>
          </table:table-cell>
          <table:table-cell office:value-type="string" calcext:value-type="string">
            <text:p><text:s/>TILL DEATH HC <text:s text:c="98"/></text:p>
          </table:table-cell>
          <table:table-cell office:value-type="string" calcext:value-type="string">
            <text:p><text:s/>Clover Press <text:s text:c="20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JUL26P141 <text:s/></text:p>
          </table:table-cell>
          <table:table-cell office:value-type="string" calcext:value-type="string">
            <text:p><text:s/>Fictional Selves <text:s text:c="95"/></text:p>
          </table:table-cell>
          <table:table-cell office:value-type="string" calcext:value-type="string">
            <text:p><text:s/>Crown <text:s text:c="27"/></text:p>
          </table:table-cell>
          <table:table-cell office:value-type="float" office:value="32.3" calcext:value-type="float">
            <text:p>32,3</text:p>
          </table:table-cell>
        </table:table-row>
        <table:table-row table:style-name="ro1">
          <table:table-cell office:value-type="string" calcext:value-type="string">
            <text:p><text:s/>AUG2670691 </text:p>
          </table:table-cell>
          <table:table-cell office:value-type="string" calcext:value-type="string">
            <text:p><text:s/>COMIC SHOP NEWS #2042 (BUNDLE OF 100) (NET) <text:s text:c="68"/></text:p>
          </table:table-cell>
          <table:table-cell office:value-type="string" calcext:value-type="string">
            <text:p><text:s/>CSN Press <text:s text:c="23"/></text:p>
          </table:table-cell>
          <table:table-cell office:value-type="float" office:value="30.38" calcext:value-type="float">
            <text:p>30,38</text:p>
          </table:table-cell>
        </table:table-row>
        <table:table-row table:style-name="ro1">
          <table:table-cell office:value-type="string" calcext:value-type="string">
            <text:p><text:s/>JUL26P146 <text:s/></text:p>
          </table:table-cell>
          <table:table-cell office:value-type="string" calcext:value-type="string">
            <text:p><text:s/>Concrete: Stars Over Sand #4 (CVR A) (Paul Chadwick) <text:s text:c="59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59 <text:s/></text:p>
          </table:table-cell>
          <table:table-cell office:value-type="string" calcext:value-type="string">
            <text:p><text:s/>Grendel: Devil's Crucible--Sedition #3 (CVR A) (Matt Wagner) <text:s text:c="51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60 <text:s/></text:p>
          </table:table-cell>
          <table:table-cell office:value-type="string" calcext:value-type="string">
            <text:p><text:s/>Grendel: Devil's Crucible--Sedition #3 (CVR B) (Mark Laszlo) <text:s text:c="51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64 <text:s/></text:p>
          </table:table-cell>
          <table:table-cell office:value-type="string" calcext:value-type="string">
            <text:p><text:s/>Hellboy in Hell: Nothing But Blood #1 (CVR A) (Cyrille Pomes) <text:s text:c="50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65 <text:s/></text:p>
          </table:table-cell>
          <table:table-cell office:value-type="string" calcext:value-type="string">
            <text:p><text:s/>Hellboy in Hell: Nothing But Blood #1 (CVR B) (Mike Mignola) <text:s text:c="51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68 <text:s/></text:p>
          </table:table-cell>
          <table:table-cell office:value-type="string" calcext:value-type="string">
            <text:p><text:s/>Kill All Immortals III #1 (CVR A) (Oliver Barrett) <text:s text:c="61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69 <text:s/></text:p>
          </table:table-cell>
          <table:table-cell office:value-type="string" calcext:value-type="string">
            <text:p><text:s/>Kill All Immortals III #1 (CVR B) (Eliza Ivanova) <text:s text:c="62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70 <text:s/></text:p>
          </table:table-cell>
          <table:table-cell office:value-type="string" calcext:value-type="string">
            <text:p><text:s/>Kill All Immortals III #1 (CVR C) (Elena Casagrande) <text:s text:c="59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71 <text:s/></text:p>
          </table:table-cell>
          <table:table-cell office:value-type="string" calcext:value-type="string">
            <text:p><text:s/>Kill All Immortals III #1 (CVR D) (Jenny Frison) <text:s text:c="63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72 <text:s/></text:p>
          </table:table-cell>
          <table:table-cell office:value-type="string" calcext:value-type="string">
            <text:p><text:s/>Kingdom of Earth #3 (CVR A) <text:s text:c="84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778 <text:s/></text:p>
          </table:table-cell>
          <table:table-cell office:value-type="string" calcext:value-type="string">
            <text:p><text:s/>Magic: The Gathering: Untold Stories-Liliana Halloween Trick-or-Read 2026 (Pack of 20) <text:s text:c="25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<text:s/>JUL26P191 <text:s/></text:p>
          </table:table-cell>
          <table:table-cell office:value-type="string" calcext:value-type="string">
            <text:p><text:s/>Star-Crossed #3 (CVR A) (Stuart Immonen) <text:s text:c="71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92 <text:s/></text:p>
          </table:table-cell>
          <table:table-cell office:value-type="string" calcext:value-type="string">
            <text:p><text:s/>Star-Crossed #3 (CVR B) (B&amp;W) (Stuart Immonen) <text:s text:c="65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93 <text:s/></text:p>
          </table:table-cell>
          <table:table-cell office:value-type="string" calcext:value-type="string">
            <text:p><text:s/>Star-Crossed #3 (CVR C) (1:10) (Jae Lee) INCV 1:10 <text:s text:c="61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97 <text:s/></text:p>
          </table:table-cell>
          <table:table-cell office:value-type="string" calcext:value-type="string">
            <text:p><text:s/>The Ring: The Man Who Beat the Man #4 (CVR A) (Oliver Barrett) <text:s text:c="49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51 </text:p>
          </table:table-cell>
          <table:table-cell office:value-type="string" calcext:value-type="string">
            <text:p><text:s/>ABSOLUTE WONDER WOMAN #24 CVR A HAYDEN SHERMAN <text:s text:c="65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52 </text:p>
          </table:table-cell>
          <table:table-cell office:value-type="string" calcext:value-type="string">
            <text:p><text:s/>ABSOLUTE WONDER WOMAN #24 CVR B TERRY DODSON CARD STOCK VAR <text:s text:c="52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53 </text:p>
          </table:table-cell>
          <table:table-cell office:value-type="string" calcext:value-type="string">
            <text:p><text:s/>ABSOLUTE WONDER WOMAN #24 CVR C CHRIS BURNHAM CARD STOCK VAR <text:s text:c="51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54 </text:p>
          </table:table-cell>
          <table:table-cell office:value-type="string" calcext:value-type="string">
            <text:p><text:s/>ABSOLUTE WONDER WOMAN #24 CVR D CARMINE DI GIANDOMENICO CARD STOCK VAR <text:s text:c="41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269 </text:p>
          </table:table-cell>
          <table:table-cell office:value-type="string" calcext:value-type="string">
            <text:p><text:s/>ADVENTURES OF SUPERMAN BOOK OF EL TP <text:s text:c="75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JUL2670223 </text:p>
          </table:table-cell>
          <table:table-cell office:value-type="string" calcext:value-type="string">
            <text:p><text:s/>BLACK TOWER THE RAVEN CONSPIRACY #2 (OF 6) CVR A MIKE PERKINS (MR) <text:s text:c="45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224 </text:p>
          </table:table-cell>
          <table:table-cell office:value-type="string" calcext:value-type="string">
            <text:p><text:s/>BLACK TOWER THE RAVEN CONSPIRACY #2 (OF 6) CVR B JEFF DEKAL CARD STOCK VAR (MR) <text:s text:c="32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60 </text:p>
          </table:table-cell>
          <table:table-cell office:value-type="string" calcext:value-type="string">
            <text:p><text:s/>BLACK TOWER THE RAVEN CONSPIRACY #2 (OF 6) MIKE PERKINS UNLOCK BUNDLE OF 10 (NET) (MR) <text:s text:c="25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16" calcext:value-type="float">
            <text:p>16</text:p>
          </table:table-cell>
        </table:table-row>
        <table:table-row table:style-name="ro1">
          <table:table-cell office:value-type="string" calcext:value-type="string">
            <text:p><text:s/>JUL2670282 </text:p>
          </table:table-cell>
          <table:table-cell office:value-type="string" calcext:value-type="string">
            <text:p><text:s/>DC FINEST SUPERMAN THE MAN OF STEEL TP <text:s text:c="7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JUL2670180 </text:p>
          </table:table-cell>
          <table:table-cell office:value-type="string" calcext:value-type="string">
            <text:p><text:s/>DCS QUOTH THE RAVEN WHATEVER #1 (ONE SHOT) CVR A SWEENEY BOO <text:s text:c="51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0181 </text:p>
          </table:table-cell>
          <table:table-cell office:value-type="string" calcext:value-type="string">
            <text:p><text:s/>DCS QUOTH THE RAVEN WHATEVER #1 (ONE SHOT) CVR B DON AGUILLO CARD STOCK VAR <text:s text:c="36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0182 </text:p>
          </table:table-cell>
          <table:table-cell office:value-type="string" calcext:value-type="string">
            <text:p><text:s/>DCS QUOTH THE RAVEN WHATEVER #1 (ONE SHOT) CVR C JESSICA FONG CARD STOCK VAR <text:s text:c="35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0171 </text:p>
          </table:table-cell>
          <table:table-cell office:value-type="string" calcext:value-type="string">
            <text:p><text:s/>FLASH #37 CVR A GAVIN GUIDRY <text:s text:c="8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172 </text:p>
          </table:table-cell>
          <table:table-cell office:value-type="string" calcext:value-type="string">
            <text:p><text:s/>FLASH #37 CVR B EJIKURE CARD STOCK VAR <text:s text:c="7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73 </text:p>
          </table:table-cell>
          <table:table-cell office:value-type="string" calcext:value-type="string">
            <text:p><text:s/>FLASH #37 CVR C JUNI BA CARD STOCK VAR <text:s text:c="7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65 </text:p>
          </table:table-cell>
          <table:table-cell office:value-type="string" calcext:value-type="string">
            <text:p><text:s/>GREEN LANTERN #39 CVR A SCOTT GODLEWSKI <text:s text:c="72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66 </text:p>
          </table:table-cell>
          <table:table-cell office:value-type="string" calcext:value-type="string">
            <text:p><text:s/>GREEN LANTERN #39 CVR B DAVID AJA CARD STOCK VAR <text:s text:c="6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67 </text:p>
          </table:table-cell>
          <table:table-cell office:value-type="string" calcext:value-type="string">
            <text:p><text:s/>GREEN LANTERN #39 CVR C STEPHEN BYRNE CARD STOCK VAR <text:s text:c="59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8532 </text:p>
          </table:table-cell>
          <table:table-cell office:value-type="string" calcext:value-type="string">
            <text:p><text:s/>GREEN LANTERN #39 CVR D TAURIN CLARKE LANTERNS CARD STOCK VAR <text:s text:c="50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8561 </text:p>
          </table:table-cell>
          <table:table-cell office:value-type="string" calcext:value-type="string">
            <text:p><text:s/>HARLEY QUINN #66 BAILIE ROSENLUND UNLOCK BUNDLE OF 25 (BATMAN BAD SEEDS) (NET) <text:s text:c="3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JUL2670115 </text:p>
          </table:table-cell>
          <table:table-cell office:value-type="string" calcext:value-type="string">
            <text:p><text:s/>HARLEY QUINN #66 CVR A BAILIE ROSENLUND (BATMAN BAD SEEDS) <text:s text:c="5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116 </text:p>
          </table:table-cell>
          <table:table-cell office:value-type="string" calcext:value-type="string">
            <text:p><text:s/>HARLEY QUINN #66 CVR B DAVID NAKAYAMA CARD STOCK VAR (BATMAN BAD SEEDS) <text:s text:c="40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17 </text:p>
          </table:table-cell>
          <table:table-cell office:value-type="string" calcext:value-type="string">
            <text:p><text:s/>HARLEY QUINN #66 CVR C TERRY DODSON &amp; RACHEL DODSON CARD STOCK VAR (BATMAN BAD SEEDS) <text:s text:c="26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18 </text:p>
          </table:table-cell>
          <table:table-cell office:value-type="string" calcext:value-type="string">
            <text:p><text:s/>HARLEY QUINN #66 CVR D DERRICK CHEW CARD STOCK VAR (BATMAN BAD SEEDS) <text:s text:c="42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19 </text:p>
          </table:table-cell>
          <table:table-cell office:value-type="string" calcext:value-type="string">
            <text:p><text:s/>HARLEY QUINN #66 CVR E MATTIA DE IULIS BAD SEEDS SPOT FOIL VAR (BATMAN BAD SEEDS) <text:s text:c="30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157 </text:p>
          </table:table-cell>
          <table:table-cell office:value-type="string" calcext:value-type="string">
            <text:p><text:s/>JUSTICE LEAGUE UNLIMITED #23 CVR A DAN MORA <text:s text:c="68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58 </text:p>
          </table:table-cell>
          <table:table-cell office:value-type="string" calcext:value-type="string">
            <text:p><text:s/>JUSTICE LEAGUE UNLIMITED #23 CVR B BRUNO REDONDO CARD STOCK VAR <text:s text:c="48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59 </text:p>
          </table:table-cell>
          <table:table-cell office:value-type="string" calcext:value-type="string">
            <text:p><text:s/>JUSTICE LEAGUE UNLIMITED #23 CVR C NATHAN SZERDY CARD STOCK VAR <text:s text:c="48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60 </text:p>
          </table:table-cell>
          <table:table-cell office:value-type="string" calcext:value-type="string">
            <text:p><text:s/>JUSTICE LEAGUE UNLIMITED #23 CVR D CATHY KWAN CARD STOCK VAR <text:s text:c="51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61 </text:p>
          </table:table-cell>
          <table:table-cell office:value-type="string" calcext:value-type="string">
            <text:p><text:s/>JUSTICE LEAGUE UNLIMITED #23 CVR E JESSICA LUNA CARD STOCK VAR <text:s text:c="49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62 </text:p>
          </table:table-cell>
          <table:table-cell office:value-type="string" calcext:value-type="string">
            <text:p><text:s/>JUSTICE LEAGUE UNLIMITED #23 CVR F JOSE LADRONN HISPANIC HERITAGE MONTH CARD STOCK VAR <text:s text:c="25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8533 </text:p>
          </table:table-cell>
          <table:table-cell office:value-type="string" calcext:value-type="string">
            <text:p><text:s/>JUSTICE LEAGUE UNLIMITED #23 CVR G DAVE WILKINS LANTERNS CARD STOCK VAR <text:s text:c="40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237 </text:p>
          </table:table-cell>
          <table:table-cell office:value-type="string" calcext:value-type="string">
            <text:p><text:s/>MAD MAGAZINE #602 <text:s text:c="94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215 </text:p>
          </table:table-cell>
          <table:table-cell office:value-type="string" calcext:value-type="string">
            <text:p><text:s/>NICE HOUSE BY THE SEA #12 (OF 12) CVR A ALVARO MARTINEZ BUENO (MR) <text:s text:c="45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216 </text:p>
          </table:table-cell>
          <table:table-cell office:value-type="string" calcext:value-type="string">
            <text:p><text:s/>NICE HOUSE BY THE SEA #12 (OF 12) CVR B ANNIE WU CARD STOCK VAR (MR) <text:s text:c="4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255 </text:p>
          </table:table-cell>
          <table:table-cell office:value-type="string" calcext:value-type="string">
            <text:p><text:s/>SUPERMAN #141 FACSIMILE EDITION CVR A CURT SWAN <text:s text:c="64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256 </text:p>
          </table:table-cell>
          <table:table-cell office:value-type="string" calcext:value-type="string">
            <text:p><text:s/>SUPERMAN #141 FACSIMILE EDITION CVR B BLANK CARD STOCK VAR <text:s text:c="5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257 </text:p>
          </table:table-cell>
          <table:table-cell office:value-type="string" calcext:value-type="string">
            <text:p><text:s/>SUPERMAN #141 FACSIMILE EDITION CVR C CURT SWAN FOIL VAR <text:s text:c="55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134 </text:p>
          </table:table-cell>
          <table:table-cell office:value-type="string" calcext:value-type="string">
            <text:p><text:s/>SUPERMAN #42 CVR A LUCAS MEYER CONNECTING (KINGDOM OF ZOD) <text:s text:c="5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35 </text:p>
          </table:table-cell>
          <table:table-cell office:value-type="string" calcext:value-type="string">
            <text:p><text:s/>SUPERMAN #42 CVR B DANIEL SAMPERE CARD STOCK VAR (KINGDOM OF ZOD) <text:s text:c="46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36 </text:p>
          </table:table-cell>
          <table:table-cell office:value-type="string" calcext:value-type="string">
            <text:p><text:s/>SUPERMAN #42 CVR C MARCIO TAKARA CARD STOCK VAR (KINGDOM OF ZOD) <text:s text:c="47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37 </text:p>
          </table:table-cell>
          <table:table-cell office:value-type="string" calcext:value-type="string">
            <text:p><text:s/>SUPERMAN #42 CVR D CHRISTIAN WARD CARD STOCK VAR (KINGDOM OF ZOD) <text:s text:c="46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38 </text:p>
          </table:table-cell>
          <table:table-cell office:value-type="string" calcext:value-type="string">
            <text:p><text:s/>SUPERMAN #42 CVR E MARK SPEARS KINGDOM OF ZOD FOIL VAR (KINGDOM OF ZOD) <text:s text:c="40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70139 </text:p>
          </table:table-cell>
          <table:table-cell office:value-type="string" calcext:value-type="string">
            <text:p><text:s/>SUPERMAN #42 CVR F JOSE LADRONN HISPANIC HERITAGE MONTH CARD STOCK VAR (KINGDOM OF ZOD) <text:s text:c="24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8562 </text:p>
          </table:table-cell>
          <table:table-cell office:value-type="string" calcext:value-type="string">
            <text:p><text:s/>SUPERMAN #42 LUCAS MEYER CONNECTING UNLOCK BUNDLE OF 25 (KINGDOM OF ZOD) (NET) <text:s text:c="3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JUL2670232 </text:p>
          </table:table-cell>
          <table:table-cell office:value-type="string" calcext:value-type="string">
            <text:p><text:s/>SUPERMAN FATHER OF TOMORROW #5 (OF 6) CVR A DANNY EARLS <text:s text:c="56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233 </text:p>
          </table:table-cell>
          <table:table-cell office:value-type="string" calcext:value-type="string">
            <text:p><text:s/>SUPERMAN FATHER OF TOMORROW #5 (OF 6) CVR B GABRIEL HARDMAN CARD STOCK VAR <text:s text:c="37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234 </text:p>
          </table:table-cell>
          <table:table-cell office:value-type="string" calcext:value-type="string">
            <text:p><text:s/>SUPERMAN FATHER OF TOMORROW #5 (OF 6) CVR C TAURIN CLARKE CARD STOCK VAR <text:s text:c="39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296 </text:p>
          </table:table-cell>
          <table:table-cell office:value-type="string" calcext:value-type="string">
            <text:p><text:s/>SUPERMAN OUR WORLDS AT WAR OMNIBUS HC VOL 02 ALL-OUT WAR <text:s text:c="55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118.75" calcext:value-type="float">
            <text:p>118,75</text:p>
          </table:table-cell>
        </table:table-row>
        <table:table-row table:style-name="ro1">
          <table:table-cell office:value-type="string" calcext:value-type="string">
            <text:p><text:s/>JUL2670297 </text:p>
          </table:table-cell>
          <table:table-cell office:value-type="string" calcext:value-type="string">
            <text:p><text:s/>TOM STRONG COMPENDIUM TP (2026 EDITION) <text:s text:c="72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6.99" calcext:value-type="float">
            <text:p>56,99</text:p>
          </table:table-cell>
        </table:table-row>
        <table:table-row table:style-name="ro1">
          <table:table-cell office:value-type="string" calcext:value-type="string">
            <text:p><text:s/>JUL2670248 </text:p>
          </table:table-cell>
          <table:table-cell office:value-type="string" calcext:value-type="string">
            <text:p><text:s/>V FOR VENDETTA #1 FACSIMILE EDITION CVR A DAVID LLOYD (MR) <text:s text:c="5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249 </text:p>
          </table:table-cell>
          <table:table-cell office:value-type="string" calcext:value-type="string">
            <text:p><text:s/>V FOR VENDETTA #1 FACSIMILE EDITION CVR B MOVIE CARD STOCK VAR (MR) <text:s text:c="44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250 </text:p>
          </table:table-cell>
          <table:table-cell office:value-type="string" calcext:value-type="string">
            <text:p><text:s/>V FOR VENDETTA #1 FACSIMILE EDITION CVR C DAVID LLOYD FOIL VAR (MR) <text:s text:c="44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240 </text:p>
          </table:table-cell>
          <table:table-cell office:value-type="string" calcext:value-type="string">
            <text:p><text:s/>WATCHMEN #1 (OF 12) FACSIMILE EDITION CVR A DAVE GIBBONS (MR) <text:s text:c="50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241 </text:p>
          </table:table-cell>
          <table:table-cell office:value-type="string" calcext:value-type="string">
            <text:p><text:s/>WATCHMEN #1 (OF 12) FACSIMILE EDITION CVR B DAVE GIBBONS CARD STOCK VAR (MR) <text:s text:c="35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034 </text:p>
          </table:table-cell>
          <table:table-cell office:value-type="string" calcext:value-type="string">
            <text:p><text:s/>WATCHMEN #1 (OF 12) FACSIMILE EDITION CVR C DAVE GIBBONS FOIL VAR (MR) <text:s text:c="41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258 </text:p>
          </table:table-cell>
          <table:table-cell office:value-type="string" calcext:value-type="string">
            <text:p><text:s/>WONDER WOMAN #72 FACSIMILE EDITION CVR A BRIAN BOLLAND <text:s text:c="57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259 </text:p>
          </table:table-cell>
          <table:table-cell office:value-type="string" calcext:value-type="string">
            <text:p><text:s/>WONDER WOMAN #72 FACSIMILE EDITION CVR B JASON GEYER &amp; ALEX SAVIUK WONDER WOMAN SUPER POWERS CARD STOCK VAR <text:s text:c="4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260 </text:p>
          </table:table-cell>
          <table:table-cell office:value-type="string" calcext:value-type="string">
            <text:p><text:s/>WONDER WOMAN #72 FACSIMILE EDITION CVR C BLANK CARD STOCK VAR <text:s text:c="50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261 </text:p>
          </table:table-cell>
          <table:table-cell office:value-type="string" calcext:value-type="string">
            <text:p><text:s/>WONDER WOMAN #72 FACSIMILE EDITION CVR D BRIAN BOLLAND FOIL VAR <text:s text:c="48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298 </text:p>
          </table:table-cell>
          <table:table-cell office:value-type="string" calcext:value-type="string">
            <text:p><text:s/>WONDER WOMAN BY BRIAN AZZARELLO AND CLIFF CHIANG COMPENDIUM TP <text:s text:c="49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6.99" calcext:value-type="float">
            <text:p>56,99</text:p>
          </table:table-cell>
        </table:table-row>
        <table:table-row table:style-name="ro1">
          <table:table-cell office:value-type="string" calcext:value-type="string">
            <text:p><text:s/>JUL2670036 </text:p>
          </table:table-cell>
          <table:table-cell office:value-type="string" calcext:value-type="string">
            <text:p><text:s/>ZATANNA (2026) #6 CVR A JAMAL CAMPBELL <text:s text:c="7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037 </text:p>
          </table:table-cell>
          <table:table-cell office:value-type="string" calcext:value-type="string">
            <text:p><text:s/>ZATANNA (2026) #6 CVR B DAVID TALASKI CARD STOCK VAR <text:s text:c="59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38 </text:p>
          </table:table-cell>
          <table:table-cell office:value-type="string" calcext:value-type="string">
            <text:p><text:s/>ZATANNA (2026) #6 CVR C DIKE RUAN CARD STOCK VAR <text:s text:c="6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39 </text:p>
          </table:table-cell>
          <table:table-cell office:value-type="string" calcext:value-type="string">
            <text:p><text:s/>ZATANNA (2026) #6 CVR D CHUMA HILL CARD STOCK VAR <text:s text:c="62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226 <text:s/></text:p>
          </table:table-cell>
          <table:table-cell office:value-type="string" calcext:value-type="string">
            <text:p><text:s/>All I Want For Christmas <text:s text:c="87"/></text:p>
          </table:table-cell>
          <table:table-cell office:value-type="string" calcext:value-type="string">
            <text:p><text:s/>Disney Publishing Group <text:s text:c="9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P227 <text:s/></text:p>
          </table:table-cell>
          <table:table-cell office:value-type="string" calcext:value-type="string">
            <text:p><text:s/>Heroes of Olympus, The, Book Five: The Blood of Olympus, The Graphic Novel <text:s text:c="37"/></text:p>
          </table:table-cell>
          <table:table-cell office:value-type="string" calcext:value-type="string">
            <text:p><text:s/>Disney Publishing Group <text:s text:c="9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P228 <text:s/></text:p>
          </table:table-cell>
          <table:table-cell office:value-type="string" calcext:value-type="string">
            <text:p><text:s/>Heroes of Olympus, The, Book Five: The Blood of Olympus, The Graphic Novel <text:s text:c="37"/></text:p>
          </table:table-cell>
          <table:table-cell office:value-type="string" calcext:value-type="string">
            <text:p><text:s/>Disney Publishing Group <text:s text:c="9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P230 <text:s/></text:p>
          </table:table-cell>
          <table:table-cell office:value-type="string" calcext:value-type="string">
            <text:p><text:s/>Percy Jackson 3-Book Graphic Novel Collection <text:s text:c="66"/></text:p>
          </table:table-cell>
          <table:table-cell office:value-type="string" calcext:value-type="string">
            <text:p><text:s/>Disney Publishing Group <text:s text:c="9"/></text:p>
          </table:table-cell>
          <table:table-cell office:value-type="float" office:value="33.24" calcext:value-type="float">
            <text:p>33,24</text:p>
          </table:table-cell>
        </table:table-row>
        <table:table-row table:style-name="ro1">
          <table:table-cell office:value-type="string" calcext:value-type="string">
            <text:p><text:s/>JUL26P231 <text:s/></text:p>
          </table:table-cell>
          <table:table-cell office:value-type="string" calcext:value-type="string">
            <text:p><text:s/>Percy Jackson and the Olympians 5 Book Paperback Boxed Set (w/poster) <text:s text:c="42"/></text:p>
          </table:table-cell>
          <table:table-cell office:value-type="string" calcext:value-type="string">
            <text:p><text:s/>Disney Publishing Group <text:s text:c="9"/></text:p>
          </table:table-cell>
          <table:table-cell office:value-type="float" office:value="52.24" calcext:value-type="float">
            <text:p>52,24</text:p>
          </table:table-cell>
        </table:table-row>
        <table:table-row table:style-name="ro1">
          <table:table-cell office:value-type="string" calcext:value-type="string">
            <text:p><text:s/>JUL26P235 <text:s/></text:p>
          </table:table-cell>
          <table:table-cell office:value-type="string" calcext:value-type="string">
            <text:p><text:s/>The Long-Lived King: An Original The Owl House Graphic Novel <text:s text:c="51"/></text:p>
          </table:table-cell>
          <table:table-cell office:value-type="string" calcext:value-type="string">
            <text:p><text:s/>Disney Publishing Group <text:s text:c="9"/></text:p>
          </table:table-cell>
          <table:table-cell office:value-type="float" office:value="21.84" calcext:value-type="float">
            <text:p>21,84</text:p>
          </table:table-cell>
        </table:table-row>
        <table:table-row table:style-name="ro1">
          <table:table-cell office:value-type="string" calcext:value-type="string">
            <text:p><text:s/>JUL26P238 <text:s/></text:p>
          </table:table-cell>
          <table:table-cell office:value-type="string" calcext:value-type="string">
            <text:p><text:s/>Avatar The Last Airbender Visual Dictionary <text:s text:c="68"/></text:p>
          </table:table-cell>
          <table:table-cell office:value-type="string" calcext:value-type="string">
            <text:p><text:s/>DK <text:s text:c="30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78573 </text:p>
          </table:table-cell>
          <table:table-cell office:value-type="string" calcext:value-type="string">
            <text:p><text:s/>ALADDIN #1 CVRS V &amp; W SUKESHA RAY TRADE VIRGIN DYNAMITE COM EXCLUSIVE (BUNDLE OF 2) VAR <text:s text:c="24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70" calcext:value-type="float">
            <text:p>70</text:p>
          </table:table-cell>
        </table:table-row>
        <table:table-row table:style-name="ro1">
          <table:table-cell office:value-type="string" calcext:value-type="string">
            <text:p><text:s/>AUG261110 <text:s/></text:p>
          </table:table-cell>
          <table:table-cell office:value-type="string" calcext:value-type="string">
            <text:p><text:s/>DISNEY VILLAINS URSULA HC <text:s text:c="86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32.76" calcext:value-type="float">
            <text:p>32,76</text:p>
          </table:table-cell>
        </table:table-row>
        <table:table-row table:style-name="ro1">
          <table:table-cell office:value-type="string" calcext:value-type="string">
            <text:p><text:s/>AUG261111 <text:s/></text:p>
          </table:table-cell>
          <table:table-cell office:value-type="string" calcext:value-type="string">
            <text:p><text:s/>DISNEY VILLAINS URSULA TP <text:s text:c="86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22.79" calcext:value-type="float">
            <text:p>22,79</text:p>
          </table:table-cell>
        </table:table-row>
        <table:table-row table:style-name="ro1">
          <table:table-cell office:value-type="string" calcext:value-type="string">
            <text:p><text:s/>AUG261112 <text:s/></text:p>
          </table:table-cell>
          <table:table-cell office:value-type="string" calcext:value-type="string">
            <text:p><text:s/>GARGOYLES DEMONA HC <text:s text:c="92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35.61" calcext:value-type="float">
            <text:p>35,61</text:p>
          </table:table-cell>
        </table:table-row>
        <table:table-row table:style-name="ro1">
          <table:table-cell office:value-type="string" calcext:value-type="string">
            <text:p><text:s/>AUG261113 <text:s/></text:p>
          </table:table-cell>
          <table:table-cell office:value-type="string" calcext:value-type="string">
            <text:p><text:s/>GARGOYLES DEMONA TP <text:s text:c="92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JUL261355 <text:s/></text:p>
          </table:table-cell>
          <table:table-cell office:value-type="string" calcext:value-type="string">
            <text:p><text:s/>LION KING #8 CVR A EDWIN GALMON <text:s text:c="80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JUL261356 <text:s/></text:p>
          </table:table-cell>
          <table:table-cell office:value-type="string" calcext:value-type="string">
            <text:p><text:s/>LION KING #8 CVR B STORYBOOK ART VAR <text:s text:c="75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JUL261357 <text:s/></text:p>
          </table:table-cell>
          <table:table-cell office:value-type="string" calcext:value-type="string">
            <text:p><text:s/>LION KING #8 CVR C EMILIO PILLIU VAR <text:s text:c="75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JUL261358 <text:s/></text:p>
          </table:table-cell>
          <table:table-cell office:value-type="string" calcext:value-type="string">
            <text:p><text:s/>LION KING #8 CVR D CARTOON HEAD VAR <text:s text:c="76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JUL261359 <text:s/></text:p>
          </table:table-cell>
          <table:table-cell office:value-type="string" calcext:value-type="string">
            <text:p><text:s/>LION KING #8 CVR E INC 1:10 CARTOON HEAD VIRGIN VAR <text:s text:c="60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JUL261360 <text:s/></text:p>
          </table:table-cell>
          <table:table-cell office:value-type="string" calcext:value-type="string">
            <text:p><text:s/>LION KING #8 CVR F INC 1:10 EMILIO PILLIU VIRGIN VAR <text:s text:c="59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JUL261361 <text:s/></text:p>
          </table:table-cell>
          <table:table-cell office:value-type="string" calcext:value-type="string">
            <text:p><text:s/>LION KING #8 CVR G INC 1:15 STORYBOOK ART VIRGIN VAR <text:s text:c="59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AUG261114 <text:s/></text:p>
          </table:table-cell>
          <table:table-cell office:value-type="string" calcext:value-type="string">
            <text:p><text:s/>LION KING HC VOL 01 BRAVE LITTLE KIND <text:s text:c="74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20.89" calcext:value-type="float">
            <text:p>20,89</text:p>
          </table:table-cell>
        </table:table-row>
        <table:table-row table:style-name="ro1">
          <table:table-cell office:value-type="string" calcext:value-type="string">
            <text:p><text:s/>AUG261115 <text:s/></text:p>
          </table:table-cell>
          <table:table-cell office:value-type="string" calcext:value-type="string">
            <text:p><text:s/>LION KING TP VOL 01 BRAVE LITTLE KING <text:s text:c="74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1116 <text:s/></text:p>
          </table:table-cell>
          <table:table-cell office:value-type="string" calcext:value-type="string">
            <text:p><text:s/>MUPPETS NOIR HC <text:s text:c="96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21.84" calcext:value-type="float">
            <text:p>21,84</text:p>
          </table:table-cell>
        </table:table-row>
        <table:table-row table:style-name="ro1">
          <table:table-cell office:value-type="string" calcext:value-type="string">
            <text:p><text:s/>AUG261117 <text:s/></text:p>
          </table:table-cell>
          <table:table-cell office:value-type="string" calcext:value-type="string">
            <text:p><text:s/>MUPPETS NOIR TP <text:s text:c="96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78574 </text:p>
          </table:table-cell>
          <table:table-cell office:value-type="string" calcext:value-type="string">
            <text:p><text:s/>VAMPIRELLA (2026) #1 CVRS ZH &amp; ZI SUKESHA RAY TRADE VIRGIN DYNAMITE COM EXCLUSIVE (BUNDLE OF 2) VAR <text:s text:c="12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70" calcext:value-type="float">
            <text:p>70</text:p>
          </table:table-cell>
        </table:table-row>
        <table:table-row table:style-name="ro1">
          <table:table-cell office:value-type="string" calcext:value-type="string">
            <text:p><text:s/>JUL2678544 </text:p>
          </table:table-cell>
          <table:table-cell office:value-type="string" calcext:value-type="string">
            <text:p><text:s/>VAMPIRELLA (2026) #6 CVR K LUCIO PARILLO ULTRAVIOLET VAR <text:s text:c="55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45 </text:p>
          </table:table-cell>
          <table:table-cell office:value-type="string" calcext:value-type="string">
            <text:p><text:s/>VAMPIRELLA (2026) #6 CVR L INC 1:7 ELIAS CHATZOUDIS B&amp;W VAR <text:s text:c="52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46 </text:p>
          </table:table-cell>
          <table:table-cell office:value-type="string" calcext:value-type="string">
            <text:p><text:s/>VAMPIRELLA (2026) #6 CVR M INC 1:10 LUCIO PARRILLO ULTRAVIOLET VIRGIN VAR <text:s text:c="38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47 </text:p>
          </table:table-cell>
          <table:table-cell office:value-type="string" calcext:value-type="string">
            <text:p><text:s/>VAMPIRELLA (2026) #6 CVR N INC 1:10 JOSEPH MICHAEL LINSNER LINE ART VIRGIN VAR <text:s text:c="33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48 </text:p>
          </table:table-cell>
          <table:table-cell office:value-type="string" calcext:value-type="string">
            <text:p><text:s/>VAMPIRELLA (2026) #6 CVR O INC 1:15 LUCIO PARRILLO VIRGIN VAR <text:s text:c="50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83 </text:p>
          </table:table-cell>
          <table:table-cell office:value-type="string" calcext:value-type="string">
            <text:p><text:s/>VAMPIRELLA #6 CVR A LUCIO PARRILLO <text:s text:c="77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84 </text:p>
          </table:table-cell>
          <table:table-cell office:value-type="string" calcext:value-type="string">
            <text:p><text:s/>VAMPIRELLA #6 CVR B DERRICK CHEW VAR <text:s text:c="75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85 </text:p>
          </table:table-cell>
          <table:table-cell office:value-type="string" calcext:value-type="string">
            <text:p><text:s/>VAMPIRELLA #6 CVR C JOSEPH MICHAEL LINSNER VAR <text:s text:c="65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86 </text:p>
          </table:table-cell>
          <table:table-cell office:value-type="string" calcext:value-type="string">
            <text:p><text:s/>VAMPIRELLA #6 CVR D ELIAS CHATZOUDIS VAR <text:s text:c="71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87 </text:p>
          </table:table-cell>
          <table:table-cell office:value-type="string" calcext:value-type="string">
            <text:p><text:s/>VAMPIRELLA #6 CVR E COSPLAY RACHEL HOLLON VAR <text:s text:c="66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88 </text:p>
          </table:table-cell>
          <table:table-cell office:value-type="string" calcext:value-type="string">
            <text:p><text:s/>VAMPIRELLA #6 CVR F LUCIO PARRILLO METAL PREMIUM VAR <text:s text:c="59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<text:s/>JUL2670889 </text:p>
          </table:table-cell>
          <table:table-cell office:value-type="string" calcext:value-type="string">
            <text:p><text:s/>VAMPIRELLA #6 CVR G INC 1:10 COSPLAY RACHEL HOLLON VIRGIN VAR <text:s text:c="50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90 </text:p>
          </table:table-cell>
          <table:table-cell office:value-type="string" calcext:value-type="string">
            <text:p><text:s/>VAMPIRELLA #6 CVR H INC 1:10 ELIAS CHATZOUDIS VIRGIN VAR <text:s text:c="55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91 </text:p>
          </table:table-cell>
          <table:table-cell office:value-type="string" calcext:value-type="string">
            <text:p><text:s/>VAMPIRELLA #6 CVR I INC 1:15 JOSEPH MICHAEL LINSNER VIRGIN VAR <text:s text:c="49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92 </text:p>
          </table:table-cell>
          <table:table-cell office:value-type="string" calcext:value-type="string">
            <text:p><text:s/>VAMPIRELLA #6 CVR J INC 1:15 DERRICK CHEW VIRGIN VAR <text:s text:c="59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893 </text:p>
          </table:table-cell>
          <table:table-cell office:value-type="string" calcext:value-type="string">
            <text:p><text:s/>VAMPIRELLA X WITCHBLADE SPECIAL #1 (ONE SHOT) CVR A STJEPAN SEJIC <text:s text:c="46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894 </text:p>
          </table:table-cell>
          <table:table-cell office:value-type="string" calcext:value-type="string">
            <text:p><text:s/>VAMPIRELLA X WITCHBLADE SPECIAL #1 (ONE SHOT) CVR B LUCIO PARRILLO VAR <text:s text:c="41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895 </text:p>
          </table:table-cell>
          <table:table-cell office:value-type="string" calcext:value-type="string">
            <text:p><text:s/>VAMPIRELLA X WITCHBLADE SPECIAL #1 (ONE SHOT) CVR C FRANCESCO MATTINA VAR <text:s text:c="38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896 </text:p>
          </table:table-cell>
          <table:table-cell office:value-type="string" calcext:value-type="string">
            <text:p><text:s/>VAMPIRELLA X WITCHBLADE SPECIAL #1 (ONE SHOT) CVR D JOSEPH MICHAEL LINSNER VAR <text:s text:c="33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897 </text:p>
          </table:table-cell>
          <table:table-cell office:value-type="string" calcext:value-type="string">
            <text:p><text:s/>VAMPIRELLA X WITCHBLADE SPECIAL #1 (ONE SHOT) CVR E CARLA COHEN VAR <text:s text:c="44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898 </text:p>
          </table:table-cell>
          <table:table-cell office:value-type="string" calcext:value-type="string">
            <text:p><text:s/>VAMPIRELLA X WITCHBLADE SPECIAL #1 (ONE SHOT) CVR F BLANK AUTHENTIX VAR <text:s text:c="40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899 </text:p>
          </table:table-cell>
          <table:table-cell office:value-type="string" calcext:value-type="string">
            <text:p><text:s/>VAMPIRELLA X WITCHBLADE SPECIAL #1 (ONE SHOT) CVR G LUCIO PARRILLO METAL PREMIUM VAR <text:s text:c="27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<text:s/>JUL2670900 </text:p>
          </table:table-cell>
          <table:table-cell office:value-type="string" calcext:value-type="string">
            <text:p><text:s/>VAMPIRELLA X WITCHBLADE SPECIAL #1 (ONE SHOT) CVR H STJEPAN SEJIC LTD VIRGIN <text:s text:c="35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0" calcext:value-type="float">
            <text:p>50</text:p>
          </table:table-cell>
        </table:table-row>
        <table:table-row table:style-name="ro1">
          <table:table-cell office:value-type="string" calcext:value-type="string">
            <text:p><text:s/>JUL2670901 </text:p>
          </table:table-cell>
          <table:table-cell office:value-type="string" calcext:value-type="string">
            <text:p><text:s/>VAMPIRELLA X WITCHBLADE SPECIAL #1 (ONE SHOT) CVR I PREMIUM MYSTERY BLIND BAG VAR <text:s text:c="30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19.99" calcext:value-type="float">
            <text:p>19,99</text:p>
          </table:table-cell>
        </table:table-row>
        <table:table-row table:style-name="ro1">
          <table:table-cell office:value-type="string" calcext:value-type="string">
            <text:p><text:s/>JUL2670902 </text:p>
          </table:table-cell>
          <table:table-cell office:value-type="string" calcext:value-type="string">
            <text:p><text:s/>VAMPIRELLA X WITCHBLADE SPECIAL #1 (ONE SHOT) CVR J INC 1:10 LUCIO PARRILLO LINE ART VAR <text:s text:c="23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903 </text:p>
          </table:table-cell>
          <table:table-cell office:value-type="string" calcext:value-type="string">
            <text:p><text:s/>VAMPIRELLA X WITCHBLADE SPECIAL #1 (ONE SHOT) CVR K INC 1:15 JOSEPH MICHAEL LINSNER LINE ART VAR <text:s text:c="15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904 </text:p>
          </table:table-cell>
          <table:table-cell office:value-type="string" calcext:value-type="string">
            <text:p><text:s/>VAMPIRELLA X WITCHBLADE SPECIAL #1 (ONE SHOT) CVR L INC 1:20 FRANCESCO MATTINA VIRGIN VAR <text:s text:c="22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905 </text:p>
          </table:table-cell>
          <table:table-cell office:value-type="string" calcext:value-type="string">
            <text:p><text:s/>VAMPIRELLA X WITCHBLADE SPECIAL #1 (ONE SHOT) CVR M INC 1:25 LUCIO PARRILLO VIRGIN VAR <text:s text:c="25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08 </text:p>
          </table:table-cell>
          <table:table-cell office:value-type="string" calcext:value-type="string">
            <text:p><text:s/>HOLY BRAWL #3 (OF 5) CVR A ATHILA FABBIO <text:s text:c="71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09 </text:p>
          </table:table-cell>
          <table:table-cell office:value-type="string" calcext:value-type="string">
            <text:p><text:s/>HOLY BRAWL #3 (OF 5) CVR B ATHILA FABBIO HOLOFOIL VAR <text:s text:c="58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29.99" calcext:value-type="float">
            <text:p>29,99</text:p>
          </table:table-cell>
        </table:table-row>
        <table:table-row table:style-name="ro1">
          <table:table-cell office:value-type="string" calcext:value-type="string">
            <text:p><text:s/>AUG2670921 </text:p>
          </table:table-cell>
          <table:table-cell office:value-type="string" calcext:value-type="string">
            <text:p><text:s/>KID SLAPSHOT COSMIC HORROR #1 (ONE SHOT) CVR A TROY DONGARRA <text:s text:c="51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22 </text:p>
          </table:table-cell>
          <table:table-cell office:value-type="string" calcext:value-type="string">
            <text:p><text:s/>KID SLAPSHOT COSMIC HORROR #1 (ONE SHOT) CVR B ERICK MARSHALL VAR <text:s text:c="46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23 </text:p>
          </table:table-cell>
          <table:table-cell office:value-type="string" calcext:value-type="string">
            <text:p><text:s/>KID SLAPSHOT COSMIC HORROR #1 (ONE SHOT) CVR C CLINT KISOR VAR <text:s text:c="49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24 </text:p>
          </table:table-cell>
          <table:table-cell office:value-type="string" calcext:value-type="string">
            <text:p><text:s/>KID SLAPSHOT COSMIC HORROR #1 (ONE SHOT) CVR D FRANCO VAR <text:s text:c="54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33 </text:p>
          </table:table-cell>
          <table:table-cell office:value-type="string" calcext:value-type="string">
            <text:p><text:s/>WITCHTOBER #3 CVR A RENATA GARCIA CATURDAY NIGHT <text:s text:c="63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0934 </text:p>
          </table:table-cell>
          <table:table-cell office:value-type="string" calcext:value-type="string">
            <text:p><text:s/>WITCHTOBER #3 CVR B FER LOZADA CAT-O-LANTERN <text:s text:c="67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958 </text:p>
          </table:table-cell>
          <table:table-cell office:value-type="string" calcext:value-type="string">
            <text:p><text:s/>DRAWN INWARD HC <text:s text:c="96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0959 </text:p>
          </table:table-cell>
          <table:table-cell office:value-type="string" calcext:value-type="string">
            <text:p><text:s/>EMMIE &amp; FRIENDS TP SERIOUSLY CELIA <text:s text:c="77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70966 </text:p>
          </table:table-cell>
          <table:table-cell office:value-type="string" calcext:value-type="string">
            <text:p><text:s/>SECOND GENERATION BLUES TP <text:s text:c="85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JUL2670967 </text:p>
          </table:table-cell>
          <table:table-cell office:value-type="string" calcext:value-type="string">
            <text:p><text:s/>SHIP OF DEATH NOVEL <text:s text:c="92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0968 </text:p>
          </table:table-cell>
          <table:table-cell office:value-type="string" calcext:value-type="string">
            <text:p><text:s/>TAMAGOTCHI TP STICKER PARTY STICKER &amp; ACTIVITY BOOK <text:s text:c="60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P184 <text:s/></text:p>
          </table:table-cell>
          <table:table-cell office:value-type="string" calcext:value-type="string">
            <text:p><text:s/>Beneath the Trees Where Nobody Sees #1 Trick-or-Read 2026 [Pack of 20] Cover A (Rossmo) <text:s text:c="24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<text:s/>JUL26P253 <text:s/></text:p>
          </table:table-cell>
          <table:table-cell office:value-type="string" calcext:value-type="string">
            <text:p><text:s/>Beneath the Trees Where Nobody Sees Halloween Special Cover A (Horvath) <text:s text:c="40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54 <text:s/></text:p>
          </table:table-cell>
          <table:table-cell office:value-type="string" calcext:value-type="string">
            <text:p><text:s/>Beneath the Trees Where Nobody Sees Halloween Special Variant B (Fleecs Movie Homage Cover) <text:s text:c="20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55 <text:s/></text:p>
          </table:table-cell>
          <table:table-cell office:value-type="string" calcext:value-type="string">
            <text:p><text:s/>Beneath the Trees Where Nobody Sees Halloween Special Variant C (Momoko) <text:s text:c="39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56 <text:s/></text:p>
          </table:table-cell>
          <table:table-cell office:value-type="string" calcext:value-type="string">
            <text:p><text:s/>Beneath the Trees Where Nobody Sees Halloween Special Variant D (J. Gonzo) <text:s text:c="37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57 <text:s/></text:p>
          </table:table-cell>
          <table:table-cell office:value-type="string" calcext:value-type="string">
            <text:p><text:s/>Beneath the Trees Where Nobody Sees Halloween Special Variant E (Francavilla IDW Goes Dark Variant) <text:s text:c="12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58 <text:s/></text:p>
          </table:table-cell>
          <table:table-cell office:value-type="string" calcext:value-type="string">
            <text:p><text:s/>Beneath the Trees Where Nobody Sees Halloween Special Variant RI (25) (Horvath Full Art) INCV 1:25 <text:s text:c="13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59 <text:s/></text:p>
          </table:table-cell>
          <table:table-cell office:value-type="string" calcext:value-type="string">
            <text:p><text:s/>Beneath the Trees Where Nobody Sees Halloween Special Variant RI (50) (Momoko Full Art) INCV 1:50 <text:s text:c="14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77 <text:s/></text:p>
          </table:table-cell>
          <table:table-cell office:value-type="string" calcext:value-type="string">
            <text:p><text:s/>Godzillaâ€™s Monsterpiece Theatre Presents: The Kaiju of Oz Cover A (Scioli) <text:s text:c="35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78 <text:s/></text:p>
          </table:table-cell>
          <table:table-cell office:value-type="string" calcext:value-type="string">
            <text:p><text:s/>Godzillaâ€™s Monsterpiece Theatre Presents: The Kaiju of Oz Variant B (Browne) <text:s text:c="33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79 <text:s/></text:p>
          </table:table-cell>
          <table:table-cell office:value-type="string" calcext:value-type="string">
            <text:p><text:s/>Godzillaâ€™s Monsterpiece Theatre Presents: The Kaiju of Oz Variant C (Cannon) <text:s text:c="33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80 <text:s/></text:p>
          </table:table-cell>
          <table:table-cell office:value-type="string" calcext:value-type="string">
            <text:p><text:s/>Godzillaâ€™s Monsterpiece Theatre Presents: The Kaiju of Oz Variant RI (10) (Beals) INCV 1:10 <text:s text:c="18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81 <text:s/></text:p>
          </table:table-cell>
          <table:table-cell office:value-type="string" calcext:value-type="string">
            <text:p><text:s/>Godzillas Monsterpiece Theatre Presents: The Kaiju of Oz Variant D (Ayala IDW Goes Dark Variant) <text:s text:c="15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86 <text:s/></text:p>
          </table:table-cell>
          <table:table-cell office:value-type="string" calcext:value-type="string">
            <text:p><text:s/>I, Dragon Complete Edition <text:s text:c="85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JUL26P309 <text:s/></text:p>
          </table:table-cell>
          <table:table-cell office:value-type="string" calcext:value-type="string">
            <text:p><text:s/>Sonic the Hedgehog: On The Go, Vol. 4 <text:s text:c="74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P322 <text:s/></text:p>
          </table:table-cell>
          <table:table-cell office:value-type="string" calcext:value-type="string">
            <text:p><text:s/>Star Trek: Holo-ween II #1 Cover A (Rosenlund) <text:s text:c="65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23 <text:s/></text:p>
          </table:table-cell>
          <table:table-cell office:value-type="string" calcext:value-type="string">
            <text:p><text:s/>Star Trek: Holo-ween II #1 Variant B (Lendl) <text:s text:c="67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24 <text:s/></text:p>
          </table:table-cell>
          <table:table-cell office:value-type="string" calcext:value-type="string">
            <text:p><text:s/>Star Trek: Holo-ween II #1 Variant C (Price IDW Goes Dark Variant) <text:s text:c="45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25 <text:s/></text:p>
          </table:table-cell>
          <table:table-cell office:value-type="string" calcext:value-type="string">
            <text:p><text:s/>Star Trek: Holo-ween II #1 Variant RI (10) (Rosenlund Full Art) INCV 1:10 <text:s text:c="38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26 <text:s/></text:p>
          </table:table-cell>
          <table:table-cell office:value-type="string" calcext:value-type="string">
            <text:p><text:s/>Star Trek: Holo-ween II #2 Cover A (Rosenlund) <text:s text:c="65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27 <text:s/></text:p>
          </table:table-cell>
          <table:table-cell office:value-type="string" calcext:value-type="string">
            <text:p><text:s/>Star Trek: Holo-ween II #2 Variant B (Lendl) <text:s text:c="67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28 <text:s/></text:p>
          </table:table-cell>
          <table:table-cell office:value-type="string" calcext:value-type="string">
            <text:p><text:s/>Star Trek: Holo-ween II #2 Variant RI (10) (Rosenlund Full Art) INCV 1:10 <text:s text:c="38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29 <text:s/></text:p>
          </table:table-cell>
          <table:table-cell office:value-type="string" calcext:value-type="string">
            <text:p><text:s/>Star Trek: Holo-ween II #3 Cover A (Rosenlund) <text:s text:c="65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30 <text:s/></text:p>
          </table:table-cell>
          <table:table-cell office:value-type="string" calcext:value-type="string">
            <text:p><text:s/>Star Trek: Holo-ween II #3 Variant B (Lendl) <text:s text:c="67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31 <text:s/></text:p>
          </table:table-cell>
          <table:table-cell office:value-type="string" calcext:value-type="string">
            <text:p><text:s/>Star Trek: Holo-ween II #3 Variant RI (10) (Rosenlund Full Art) INCV 1:10 <text:s text:c="38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32 <text:s/></text:p>
          </table:table-cell>
          <table:table-cell office:value-type="string" calcext:value-type="string">
            <text:p><text:s/>Star Trek: Holo-ween II #4 Cover A (Rosenlund) <text:s text:c="65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33 <text:s/></text:p>
          </table:table-cell>
          <table:table-cell office:value-type="string" calcext:value-type="string">
            <text:p><text:s/>Star Trek: Holo-ween II #4 Variant B (Lendl) <text:s text:c="67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34 <text:s/></text:p>
          </table:table-cell>
          <table:table-cell office:value-type="string" calcext:value-type="string">
            <text:p><text:s/>Star Trek: Holo-ween II #4 Variant RI (10) (Rosenlund Full Art) INCV 1:10 <text:s text:c="38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67 <text:s/></text:p>
          </table:table-cell>
          <table:table-cell office:value-type="string" calcext:value-type="string">
            <text:p><text:s/>Teenage Mutant Ninja Turtles: Secret of the Ooze--35th Anniversary <text:s text:c="45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JUL26P380 <text:s/></text:p>
          </table:table-cell>
          <table:table-cell office:value-type="string" calcext:value-type="string">
            <text:p><text:s/>The Book Tour (Book 2): A Lack of Alibi <text:s text:c="72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P384 <text:s/></text:p>
          </table:table-cell>
          <table:table-cell office:value-type="string" calcext:value-type="string">
            <text:p><text:s/>The Rocketeer: Amazing Tales--IDW Classic Collections <text:s text:c="58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P388 <text:s/></text:p>
          </table:table-cell>
          <table:table-cell office:value-type="string" calcext:value-type="string">
            <text:p><text:s/>TMNT: Journeys #14 Cover A (Dooney &amp; Lawson) <text:s text:c="67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89 <text:s/></text:p>
          </table:table-cell>
          <table:table-cell office:value-type="string" calcext:value-type="string">
            <text:p><text:s/>TMNT: Journeys #14 Variant B (Cafaggi) <text:s text:c="73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90 <text:s/></text:p>
          </table:table-cell>
          <table:table-cell office:value-type="string" calcext:value-type="string">
            <text:p><text:s/>TMNT: Journeys #14 Variant RI (10) Foil (Dooney &amp; Lawson) INCV 1:10 <text:s text:c="44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12.99" calcext:value-type="float">
            <text:p>12,99</text:p>
          </table:table-cell>
        </table:table-row>
        <table:table-row table:style-name="ro1">
          <table:table-cell office:value-type="string" calcext:value-type="string">
            <text:p><text:s/>JUL26P391 <text:s/></text:p>
          </table:table-cell>
          <table:table-cell office:value-type="string" calcext:value-type="string">
            <text:p><text:s/>Valiant Beyond: The X-O Manowar Finale--The Pilgrimage Cover A (Kotian) <text:s text:c="40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392 <text:s/></text:p>
          </table:table-cell>
          <table:table-cell office:value-type="string" calcext:value-type="string">
            <text:p><text:s/>Valiant Beyond: The X-O Manowar Finale--The Pilgrimage Variant B (Sabbatini Tarot Variant) <text:s text:c="21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393 <text:s/></text:p>
          </table:table-cell>
          <table:table-cell office:value-type="string" calcext:value-type="string">
            <text:p><text:s/>Valiant Beyond: The X-O Manowar Finale--The Pilgrimage Variant C (Griffin Arcade Variant) <text:s text:c="22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405 <text:s/></text:p>
          </table:table-cell>
          <table:table-cell office:value-type="string" calcext:value-type="string">
            <text:p><text:s/>Dinner Date #1 Cover A Khary Randolph <text:s text:c="74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06 <text:s/></text:p>
          </table:table-cell>
          <table:table-cell office:value-type="string" calcext:value-type="string">
            <text:p><text:s/>Dinner Date #1 Cover B Steve Lieber <text:s text:c="76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07 <text:s/></text:p>
          </table:table-cell>
          <table:table-cell office:value-type="string" calcext:value-type="string">
            <text:p><text:s/>Dinner Date #1 Cover C Corin Howell 1:10 INCV 1:10 <text:s text:c="61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08 <text:s/></text:p>
          </table:table-cell>
          <table:table-cell office:value-type="string" calcext:value-type="string">
            <text:p><text:s/>Dinner Date #1 Cover C Corin Howell Signed 1:20 INCV 1:20 <text:s text:c="54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09 <text:s/></text:p>
          </table:table-cell>
          <table:table-cell office:value-type="string" calcext:value-type="string">
            <text:p><text:s/>Dinner Date #1 Gutchurner Ashcan Pack 1:5 INCV 1:5 <text:s text:c="61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<text:s/>JUL26P423 <text:s/></text:p>
          </table:table-cell>
          <table:table-cell office:value-type="string" calcext:value-type="string">
            <text:p><text:s/>Minotaur #3 Cover A Michael Dowling <text:s text:c="76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24 <text:s/></text:p>
          </table:table-cell>
          <table:table-cell office:value-type="string" calcext:value-type="string">
            <text:p><text:s/>Minotaur #3 Cover B Christian Ward <text:s text:c="77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24 <text:s/></text:p>
          </table:table-cell>
          <table:table-cell office:value-type="string" calcext:value-type="string">
            <text:p><text:s/>The Beauty Book Three <text:s text:c="90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0379 </text:p>
          </table:table-cell>
          <table:table-cell office:value-type="string" calcext:value-type="string">
            <text:p><text:s/>BADROCK #3 CVR A SETH DAMOOSE <text:s text:c="82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80 </text:p>
          </table:table-cell>
          <table:table-cell office:value-type="string" calcext:value-type="string">
            <text:p><text:s/>BADROCK #3 CVR B ROB LIEFELD VAR <text:s text:c="7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81 </text:p>
          </table:table-cell>
          <table:table-cell office:value-type="string" calcext:value-type="string">
            <text:p><text:s/>BADROCK #3 CVR C SETH DAMOOSE VAR <text:s text:c="7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82 </text:p>
          </table:table-cell>
          <table:table-cell office:value-type="string" calcext:value-type="string">
            <text:p><text:s/>BADROCK #3 CVR D ROB LIEFELD VAR <text:s text:c="7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83 </text:p>
          </table:table-cell>
          <table:table-cell office:value-type="string" calcext:value-type="string">
            <text:p><text:s/>BADROCK #3 CVR E ROB LIEFELD WITCHBLADE TEAM UP VAR <text:s text:c="6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89 </text:p>
          </table:table-cell>
          <table:table-cell office:value-type="string" calcext:value-type="string">
            <text:p><text:s/>BUG WARS THE COMING OF THE WARDOOM #2 (OF 8) CVR A MAHMUD ASRAR &amp; MATTHEW WILSON (MR) <text:s text:c="2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90 </text:p>
          </table:table-cell>
          <table:table-cell office:value-type="string" calcext:value-type="string">
            <text:p><text:s/>BUG WARS THE COMING OF THE WARDOOM #2 (OF 8) CVR B BENGAL VAR (MR) <text:s text:c="4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91 </text:p>
          </table:table-cell>
          <table:table-cell office:value-type="string" calcext:value-type="string">
            <text:p><text:s/>BUG WARS THE COMING OF THE WARDOOM #2 (OF 8) CVR C JUSTIN MASON WITCHBLADE TEAM UP VAR (MR) <text:s text:c="2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92 </text:p>
          </table:table-cell>
          <table:table-cell office:value-type="string" calcext:value-type="string">
            <text:p><text:s/>BUG WARS THE COMING OF THE WARDOOM #2 (OF 8) CVR D INC 1:25 MICHAEL GOLDEN VAR (MR) <text:s text:c="2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402 </text:p>
          </table:table-cell>
          <table:table-cell office:value-type="string" calcext:value-type="string">
            <text:p><text:s/>CORPSE KNIGHT #6 (OF 6) CVR A MATTHEW ROBERTS &amp; RICO RENZI (MR) <text:s text:c="4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03 </text:p>
          </table:table-cell>
          <table:table-cell office:value-type="string" calcext:value-type="string">
            <text:p><text:s/>CORPSE KNIGHT #6 (OF 6) CVR B JORGE CORONA &amp; MIKE SPICER VAR (MR) <text:s text:c="4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04 </text:p>
          </table:table-cell>
          <table:table-cell office:value-type="string" calcext:value-type="string">
            <text:p><text:s/>CORPSE KNIGHT #6 (OF 6) CVR C INC 1:10 TONCI ZONJIC STORYBOOK VAR (MR) <text:s text:c="4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05 </text:p>
          </table:table-cell>
          <table:table-cell office:value-type="string" calcext:value-type="string">
            <text:p><text:s/>CORPSE KNIGHT #6 (OF 6) CVR D INC 1:25 NIMIT MALAVIA STAINED GLASS VAR (MR) <text:s text:c="3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06 </text:p>
          </table:table-cell>
          <table:table-cell office:value-type="string" calcext:value-type="string">
            <text:p><text:s/>CORPSE KNIGHT #6 (OF 6) CVR E INC 1:50 ITO VAR <text:s text:c="6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24 </text:p>
          </table:table-cell>
          <table:table-cell office:value-type="string" calcext:value-type="string">
            <text:p><text:s/>CRIMES AGAINST NATURE #1 CVR A MATTIA MONACO <text:s text:c="67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25 </text:p>
          </table:table-cell>
          <table:table-cell office:value-type="string" calcext:value-type="string">
            <text:p><text:s/>CRIMES AGAINST NATURE #1 CVR B STIPAN MORIAN VAR <text:s text:c="63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26 </text:p>
          </table:table-cell>
          <table:table-cell office:value-type="string" calcext:value-type="string">
            <text:p><text:s/>CRIMES AGAINST NATURE #1 CVR C INC 1:25 TYLER BOSS VAR <text:s text:c="57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27 </text:p>
          </table:table-cell>
          <table:table-cell office:value-type="string" calcext:value-type="string">
            <text:p><text:s/>CRIMES AGAINST NATURE #1 CVR D INC 1:50 MATTIA MONACO VAR <text:s text:c="54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28 </text:p>
          </table:table-cell>
          <table:table-cell office:value-type="string" calcext:value-type="string">
            <text:p><text:s/>CRIMES AGAINST NATURE #1 CVR E GAVIN SMITH WITCHBLADE TEAM UP VAR <text:s text:c="4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60 </text:p>
          </table:table-cell>
          <table:table-cell office:value-type="string" calcext:value-type="string">
            <text:p><text:s/>DEPARTMENT OF TRUTH #39 CVR A MARTIN SIMMONDS (MR) <text:s text:c="6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61 </text:p>
          </table:table-cell>
          <table:table-cell office:value-type="string" calcext:value-type="string">
            <text:p><text:s/>DEPARTMENT OF TRUTH #39 CVR B INC 1:10 ISAAC GOODHART VAR (MR) <text:s text:c="4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62 </text:p>
          </table:table-cell>
          <table:table-cell office:value-type="string" calcext:value-type="string">
            <text:p><text:s/>DEPARTMENT OF TRUTH #39 CVR C INC 1:25 ITO VAR (MR) <text:s text:c="6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63 </text:p>
          </table:table-cell>
          <table:table-cell office:value-type="string" calcext:value-type="string">
            <text:p><text:s/>DEPARTMENT OF TRUTH #39 CVR D LETIZIA CADONICI WITCHBLADE TEAM UP VAR (MR) <text:s text:c="37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415 </text:p>
          </table:table-cell>
          <table:table-cell office:value-type="string" calcext:value-type="string">
            <text:p><text:s/>DO A POWERBOMB BLACK AND WHITE #3 (OF 3) CVR A DANIEL WARREN JOHNSON <text:s text:c="43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70416 </text:p>
          </table:table-cell>
          <table:table-cell office:value-type="string" calcext:value-type="string">
            <text:p><text:s/>DO A POWERBOMB BLACK AND WHITE #3 (OF 3) CVR B DANIEL WARREN JOHNSON VAR <text:s text:c="3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70417 </text:p>
          </table:table-cell>
          <table:table-cell office:value-type="string" calcext:value-type="string">
            <text:p><text:s/>DO A POWERBOMB BLACK AND WHITE #3 (OF 3) CVR C DANIEL WARREN JOHNSON VAR <text:s text:c="3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70418 </text:p>
          </table:table-cell>
          <table:table-cell office:value-type="string" calcext:value-type="string">
            <text:p><text:s/>DO A POWERBOMB BLACK AND WHITE #3 (OF 3) CVR D JB ROE &amp; MIKE SPICER VAR <text:s text:c="4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70419 </text:p>
          </table:table-cell>
          <table:table-cell office:value-type="string" calcext:value-type="string">
            <text:p><text:s/>DORC #8 CVR A BRETT BEAN <text:s text:c="87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20 </text:p>
          </table:table-cell>
          <table:table-cell office:value-type="string" calcext:value-type="string">
            <text:p><text:s/>DORC #8 CVR B MATIAS BERGARA VAR <text:s text:c="7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21 </text:p>
          </table:table-cell>
          <table:table-cell office:value-type="string" calcext:value-type="string">
            <text:p><text:s/>DORC #8 CVR C BRETT BEAN WITCHBLADE TEAM UP VAR <text:s text:c="64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24 </text:p>
          </table:table-cell>
          <table:table-cell office:value-type="string" calcext:value-type="string">
            <text:p><text:s/>EXQUISITE CORPSES RASCAL RANDY #3 (OF 5) CVR A DYLAN BURNETT (MR) <text:s text:c="4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25 </text:p>
          </table:table-cell>
          <table:table-cell office:value-type="string" calcext:value-type="string">
            <text:p><text:s/>EXQUISITE CORPSES RASCAL RANDY #3 (OF 5) CVR B INC 1:10 TYLER BOSS VIRGIN VAR (MR) <text:s text:c="2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26 </text:p>
          </table:table-cell>
          <table:table-cell office:value-type="string" calcext:value-type="string">
            <text:p><text:s/>EXQUISITE CORPSES RASCAL RANDY #3 (OF 5) CVR C DYLAN BURNETT POLYBAGGED WITH COLLECTIBLE CARD VAR (MR) <text:s text:c="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427 </text:p>
          </table:table-cell>
          <table:table-cell office:value-type="string" calcext:value-type="string">
            <text:p><text:s/>EXQUISITE CORPSES RASCAL RANDY #3 (OF 5) CVR D INC 1:25 MICHAEL DIALYNAS VIRGIN VAR (MR) <text:s text:c="23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28 </text:p>
          </table:table-cell>
          <table:table-cell office:value-type="string" calcext:value-type="string">
            <text:p><text:s/>EXQUISITE CORPSES RASCAL RANDY #3 (OF 5) CVR E INC 1:50 MARTIN MORAZZO VIRGIN VAR (MR) <text:s text:c="2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29 </text:p>
          </table:table-cell>
          <table:table-cell office:value-type="string" calcext:value-type="string">
            <text:p><text:s/>EYE COLLECTOR #4 CVR A GMB CHOMICHUK <text:s text:c="7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30 </text:p>
          </table:table-cell>
          <table:table-cell office:value-type="string" calcext:value-type="string">
            <text:p><text:s/>EYE COLLECTOR #4 CVR B GMB CHOMICHUK BLACK VAR <text:s text:c="6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31 </text:p>
          </table:table-cell>
          <table:table-cell office:value-type="string" calcext:value-type="string">
            <text:p><text:s/>EYE COLLECTOR #4 CVR C GMB CHOMICHUK WITCHBLADE TEAM UP VAR <text:s text:c="52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000 </text:p>
          </table:table-cell>
          <table:table-cell office:value-type="string" calcext:value-type="string">
            <text:p><text:s/>EYE COLLECTOR #4 CVR D SCOTT B HENDERSON VAR <text:s text:c="67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64 </text:p>
          </table:table-cell>
          <table:table-cell office:value-type="string" calcext:value-type="string">
            <text:p><text:s/>FERAL #26 CVR A JUSTASUTA <text:s text:c="8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65 </text:p>
          </table:table-cell>
          <table:table-cell office:value-type="string" calcext:value-type="string">
            <text:p><text:s/>FERAL #26 CVR B TONY FLEECS &amp; TRISH FORSTNER THE SHINING HOMAGE VAR <text:s text:c="44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66 </text:p>
          </table:table-cell>
          <table:table-cell office:value-type="string" calcext:value-type="string">
            <text:p><text:s/>FERAL #26 CVR C TRISH FORSTNER CHARACTER SPOTLIGHT VAR <text:s text:c="57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67 </text:p>
          </table:table-cell>
          <table:table-cell office:value-type="string" calcext:value-type="string">
            <text:p><text:s/>FERAL #26 CVR D TRISH FORSTNER &amp; TIM SEELEY WITCHBLADE TEAM UP VAR <text:s text:c="4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39 </text:p>
          </table:table-cell>
          <table:table-cell office:value-type="string" calcext:value-type="string">
            <text:p><text:s/>FORGED #13 (MR) <text:s text:c="9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451 </text:p>
          </table:table-cell>
          <table:table-cell office:value-type="string" calcext:value-type="string">
            <text:p><text:s/>GHOST PEPPER #15 CVR A LUDO LULLABI <text:s text:c="7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52 </text:p>
          </table:table-cell>
          <table:table-cell office:value-type="string" calcext:value-type="string">
            <text:p><text:s/>GHOST PEPPER #15 CVR B MARK SPEARS VAR <text:s text:c="73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53 </text:p>
          </table:table-cell>
          <table:table-cell office:value-type="string" calcext:value-type="string">
            <text:p><text:s/>GHOST PEPPER #15 CVR C CLIFF RATHBURN VAR <text:s text:c="7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54 </text:p>
          </table:table-cell>
          <table:table-cell office:value-type="string" calcext:value-type="string">
            <text:p><text:s/>GHOST PEPPER #15 CVR D INC 1:25 RACHTA LIN VAR <text:s text:c="6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55 </text:p>
          </table:table-cell>
          <table:table-cell office:value-type="string" calcext:value-type="string">
            <text:p><text:s/>GHOST PEPPER #15 CVR E INC 1:50 DOUG MAHNKE &amp; DAVID BARON VAR <text:s text:c="5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56 </text:p>
          </table:table-cell>
          <table:table-cell office:value-type="string" calcext:value-type="string">
            <text:p><text:s/>GHOST PEPPER #15 CVR F LUDO LULLABI WITCHBLADE TEAM UP VAR <text:s text:c="53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48 </text:p>
          </table:table-cell>
          <table:table-cell office:value-type="string" calcext:value-type="string">
            <text:p><text:s/>GI JOE A REAL AMERICAN HERO #110 HAMA FILES EDITION CVR A RON GARNEY &amp; BOB MCLEOD <text:s text:c="3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49 </text:p>
          </table:table-cell>
          <table:table-cell office:value-type="string" calcext:value-type="string">
            <text:p><text:s/>GI JOE A REAL AMERICAN HERO #110 HAMA FILES EDITION CVR B CHRIS MOONEYHAM VAR <text:s text:c="34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50 </text:p>
          </table:table-cell>
          <table:table-cell office:value-type="string" calcext:value-type="string">
            <text:p><text:s/>GI JOE A REAL AMERICAN HERO #110 HAMA FILES EDITION CVR C RON GARNEY &amp; BOB MCLEOD FOIL VAR <text:s text:c="2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457 </text:p>
          </table:table-cell>
          <table:table-cell office:value-type="string" calcext:value-type="string">
            <text:p><text:s/>GUNSLINGER SPAWN #58 CVR A CARLO BARBERI <text:s text:c="7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58 </text:p>
          </table:table-cell>
          <table:table-cell office:value-type="string" calcext:value-type="string">
            <text:p><text:s/>GUNSLINGER SPAWN #58 CVR B CARLO BARBERI B&amp;W VAR <text:s text:c="63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012 </text:p>
          </table:table-cell>
          <table:table-cell office:value-type="string" calcext:value-type="string">
            <text:p><text:s/>HAMMERFIST #1 2ND PTG (MR) <text:s text:c="8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542 </text:p>
          </table:table-cell>
          <table:table-cell office:value-type="string" calcext:value-type="string">
            <text:p><text:s/>IF DESTRUCTION BE OUR LOT TP VOL 01 ANDY MACDONALD CVR <text:s text:c="57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AUG2670543 </text:p>
          </table:table-cell>
          <table:table-cell office:value-type="string" calcext:value-type="string">
            <text:p><text:s/>IF DESTRUCTION BE OUR LOT TP VOL 01 DIRECT MARKET EXCLUSIVE ANDY MACDONALD CYBORG CVR <text:s text:c="2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AUG2670544 </text:p>
          </table:table-cell>
          <table:table-cell office:value-type="string" calcext:value-type="string">
            <text:p><text:s/>IF DESTRUCTION BE OUR LOT TP VOL 01 SIGNED BOOKPLATE (BUNDLE OF 20) (NET) <text:s text:c="3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16" calcext:value-type="float">
            <text:p>16</text:p>
          </table:table-cell>
        </table:table-row>
        <table:table-row table:style-name="ro1">
          <table:table-cell office:value-type="string" calcext:value-type="string">
            <text:p><text:s/>JUL2670393 </text:p>
          </table:table-cell>
          <table:table-cell office:value-type="string" calcext:value-type="string">
            <text:p><text:s/>INVINCIBLE UNIVERSE CAPES #11 CVR A MARK ENGLERT <text:s text:c="63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94 </text:p>
          </table:table-cell>
          <table:table-cell office:value-type="string" calcext:value-type="string">
            <text:p><text:s/>INVINCIBLE UNIVERSE CAPES #11 CVR B CONOR HUGHES VAR <text:s text:c="5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95 </text:p>
          </table:table-cell>
          <table:table-cell office:value-type="string" calcext:value-type="string">
            <text:p><text:s/>INVINCIBLE UNIVERSE CAPES #11 CVR C GLEB MELNIKOV VAR <text:s text:c="5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96 </text:p>
          </table:table-cell>
          <table:table-cell office:value-type="string" calcext:value-type="string">
            <text:p><text:s/>INVINCIBLE UNIVERSE CAPES #11 CVR D ITO VAR <text:s text:c="6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97 </text:p>
          </table:table-cell>
          <table:table-cell office:value-type="string" calcext:value-type="string">
            <text:p><text:s/>INVINCIBLE UNIVERSE CAPES #11 CVR E SWEENEY BOO VAR <text:s text:c="6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98 </text:p>
          </table:table-cell>
          <table:table-cell office:value-type="string" calcext:value-type="string">
            <text:p><text:s/>INVINCIBLE UNIVERSE CAPES #11 CVR F MARK ENGLERT WITCHBLADE TEAM UP VAR <text:s text:c="4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74 </text:p>
          </table:table-cell>
          <table:table-cell office:value-type="string" calcext:value-type="string">
            <text:p><text:s/>KING SPAWN #59 CVR A RYAN CARR <text:s text:c="8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75 </text:p>
          </table:table-cell>
          <table:table-cell office:value-type="string" calcext:value-type="string">
            <text:p><text:s/>KING SPAWN #59 CVR B JOHN MCCREA VAR <text:s text:c="7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76 </text:p>
          </table:table-cell>
          <table:table-cell office:value-type="string" calcext:value-type="string">
            <text:p><text:s/>LAST DRIVER #2 (OF 5) CVR A SEAN MURPHY <text:s text:c="72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77 </text:p>
          </table:table-cell>
          <table:table-cell office:value-type="string" calcext:value-type="string">
            <text:p><text:s/>LAST DRIVER #2 (OF 5) CVR B SEAN MURPHY VAR <text:s text:c="6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78 </text:p>
          </table:table-cell>
          <table:table-cell office:value-type="string" calcext:value-type="string">
            <text:p><text:s/>LAST DRIVER #2 (OF 5) CVR C DUSTIN NGUYEN VAR <text:s text:c="6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81 </text:p>
          </table:table-cell>
          <table:table-cell office:value-type="string" calcext:value-type="string">
            <text:p><text:s/>M1 MONSTER RACING LEAGUE #4 CVR A JAE LEE <text:s text:c="7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82 </text:p>
          </table:table-cell>
          <table:table-cell office:value-type="string" calcext:value-type="string">
            <text:p><text:s/>M1 MONSTER RACING LEAGUE #4 CVR B JAE LEE WITCHBLADE TEAM UP VAR <text:s text:c="47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83 </text:p>
          </table:table-cell>
          <table:table-cell office:value-type="string" calcext:value-type="string">
            <text:p><text:s/>M1 MONSTER RACING LEAGUE #4 CVR C INC 1:25 JAE LEE B&amp;W VAR <text:s text:c="53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48 </text:p>
          </table:table-cell>
          <table:table-cell office:value-type="string" calcext:value-type="string">
            <text:p><text:s/>NARCO TP DANIEL HILLYARD CVR (MR) <text:s text:c="7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AUG2670549 </text:p>
          </table:table-cell>
          <table:table-cell office:value-type="string" calcext:value-type="string">
            <text:p><text:s/>NARCO TP DIRECT MARKET EXCLUSIVE DANIEL HILLYARD POSSUM CVR (MR) <text:s text:c="47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N2678619 </text:p>
          </table:table-cell>
          <table:table-cell office:value-type="string" calcext:value-type="string">
            <text:p><text:s/>RADIANT BLACK #44 CVR F MARCELO COSTA WITCHBLADE TEAM UP VAR <text:s text:c="5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93 </text:p>
          </table:table-cell>
          <table:table-cell office:value-type="string" calcext:value-type="string">
            <text:p><text:s/>RADIANT BLACK #45 CVR A DANIEL BAYLISS (MR) <text:s text:c="6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94 </text:p>
          </table:table-cell>
          <table:table-cell office:value-type="string" calcext:value-type="string">
            <text:p><text:s/>RADIANT BLACK #45 CVR B KELLY MCMAHON VAR (MR) <text:s text:c="6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95 </text:p>
          </table:table-cell>
          <table:table-cell office:value-type="string" calcext:value-type="string">
            <text:p><text:s/>RADIANT BLACK #45 CVR C MARCELO COSTA WITCHBLADE TEAM UP VAR (MR) <text:s text:c="4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96 </text:p>
          </table:table-cell>
          <table:table-cell office:value-type="string" calcext:value-type="string">
            <text:p><text:s/>RADIANT BLACK #45 CVR D INC 1:25 DANIEL BAYLISS VIRGIN VAR (MR) <text:s text:c="4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596 </text:p>
          </table:table-cell>
          <table:table-cell office:value-type="string" calcext:value-type="string">
            <text:p><text:s/>SAVAGE DRAGON #280 3RD PTG (MR) <text:s text:c="8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597 </text:p>
          </table:table-cell>
          <table:table-cell office:value-type="string" calcext:value-type="string">
            <text:p><text:s/>SAVAGE DRAGON #281 3RD PTG (MR) <text:s text:c="8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16 </text:p>
          </table:table-cell>
          <table:table-cell office:value-type="string" calcext:value-type="string">
            <text:p><text:s/>SEASONS #13 CVR A PAUL AZACETA &amp; MATHEUS LOPES <text:s text:c="6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517 </text:p>
          </table:table-cell>
          <table:table-cell office:value-type="string" calcext:value-type="string">
            <text:p><text:s/>SEASONS #13 CVR B ERIC CANETE VAR <text:s text:c="7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518 </text:p>
          </table:table-cell>
          <table:table-cell office:value-type="string" calcext:value-type="string">
            <text:p><text:s/>SEASONS #13 CVR C BRETT PARSON VAR <text:s text:c="77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519 </text:p>
          </table:table-cell>
          <table:table-cell office:value-type="string" calcext:value-type="string">
            <text:p><text:s/>SEASONS #13 CVR D TONI FEJZULA VAR <text:s text:c="77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514 </text:p>
          </table:table-cell>
          <table:table-cell office:value-type="string" calcext:value-type="string">
            <text:p><text:s/>SPAWN SCORCHED #55 CVR A JONATHAN GLAPION <text:s text:c="7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15 </text:p>
          </table:table-cell>
          <table:table-cell office:value-type="string" calcext:value-type="string">
            <text:p><text:s/>SPAWN SCORCHED #55 CVR B DON AGUILLO VAR <text:s text:c="7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33 </text:p>
          </table:table-cell>
          <table:table-cell office:value-type="string" calcext:value-type="string">
            <text:p><text:s/>TERMINAL #3 CVR A ANDY KUBERT &amp; DAVE MCCAIG (MR) <text:s text:c="63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34 </text:p>
          </table:table-cell>
          <table:table-cell office:value-type="string" calcext:value-type="string">
            <text:p><text:s/>TERMINAL #3 CVR B DAVID FINCH &amp; DAVE MCCAIG VAR (MR) <text:s text:c="5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35 </text:p>
          </table:table-cell>
          <table:table-cell office:value-type="string" calcext:value-type="string">
            <text:p><text:s/>TERMINAL #3 CVR C ARTHUR ADAMS &amp; DAVE MCCAIG VAR (MR) <text:s text:c="5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36 </text:p>
          </table:table-cell>
          <table:table-cell office:value-type="string" calcext:value-type="string">
            <text:p><text:s/>TERMINAL #3 CVR D INC 1:25 BEN OLIVER VAR (MR) <text:s text:c="6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37 </text:p>
          </table:table-cell>
          <table:table-cell office:value-type="string" calcext:value-type="string">
            <text:p><text:s/>TERMINAL #3 CVR E INC 1:50 BRANDON PETERSON VAR (MR) <text:s text:c="5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38 </text:p>
          </table:table-cell>
          <table:table-cell office:value-type="string" calcext:value-type="string">
            <text:p><text:s/>TERMINAL #3 CVR F INC 1:100 YANICK PAQUETTE &amp; SIMON GOUGH VAR (MR) <text:s text:c="4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59 </text:p>
          </table:table-cell>
          <table:table-cell office:value-type="string" calcext:value-type="string">
            <text:p><text:s/>THAT TEXAS BLOOD #1 FACSIMILE ED (MR) <text:s text:c="74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54 </text:p>
          </table:table-cell>
          <table:table-cell office:value-type="string" calcext:value-type="string">
            <text:p><text:s/>THAT TEXAS BLOOD HELL COMES TO ALLISON RANCH #1 (OF 6) CVR A JACOB PHILLIPS (MR) <text:s text:c="3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55 </text:p>
          </table:table-cell>
          <table:table-cell office:value-type="string" calcext:value-type="string">
            <text:p><text:s/>THAT TEXAS BLOOD HELL COMES TO ALLISON RANCH #1 (OF 6) CVR B MARTIN SIMMONDS VAR (MR) <text:s text:c="2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56 </text:p>
          </table:table-cell>
          <table:table-cell office:value-type="string" calcext:value-type="string">
            <text:p><text:s/>THAT TEXAS BLOOD HELL COMES TO ALLISON RANCH #1 (OF 6) CVR C LUANA VECCHIO VAR (MR) <text:s text:c="2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57 </text:p>
          </table:table-cell>
          <table:table-cell office:value-type="string" calcext:value-type="string">
            <text:p><text:s/>THAT TEXAS BLOOD HELL COMES TO ALLISON RANCH #1 (OF 6) CVR D INC 1:25 MARK CHIARELLO VAR (MR) <text:s text:c="1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58 </text:p>
          </table:table-cell>
          <table:table-cell office:value-type="string" calcext:value-type="string">
            <text:p><text:s/>THAT TEXAS BLOOD HELL COMES TO ALLISON RANCH #1 (OF 6) CVR E BLANK SKETCH VAR (MR) <text:s text:c="2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N2670460 </text:p>
          </table:table-cell>
          <table:table-cell office:value-type="string" calcext:value-type="string">
            <text:p><text:s/>THE THING ON THE DOORSTEP TP <text:s text:c="83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AUG2670320 </text:p>
          </table:table-cell>
          <table:table-cell office:value-type="string" calcext:value-type="string">
            <text:p><text:s/>THE TRAP OGN TP <text:s text:c="9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AUG2670321 </text:p>
          </table:table-cell>
          <table:table-cell office:value-type="string" calcext:value-type="string">
            <text:p><text:s/>THE TRAP OGN TP SIGNED BOOKPLATE (BUNDLE OF 20) (NET) <text:s text:c="5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16" calcext:value-type="float">
            <text:p>16</text:p>
          </table:table-cell>
        </table:table-row>
        <table:table-row table:style-name="ro1">
          <table:table-cell office:value-type="string" calcext:value-type="string">
            <text:p><text:s/>JUL2670544 </text:p>
          </table:table-cell>
          <table:table-cell office:value-type="string" calcext:value-type="string">
            <text:p><text:s/>UNIVERSAL MONSTERS BLOOD OF THE WOLF MAN #4 (OF 4) CVR A LEOMACS &amp; PIP MARTIN <text:s text:c="34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545 </text:p>
          </table:table-cell>
          <table:table-cell office:value-type="string" calcext:value-type="string">
            <text:p><text:s/>UNIVERSAL MONSTERS BLOOD OF THE WOLF MAN #4 (OF 4) CVR B MIKE DEL MUNDO VAR <text:s text:c="3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546 </text:p>
          </table:table-cell>
          <table:table-cell office:value-type="string" calcext:value-type="string">
            <text:p><text:s/>UNIVERSAL MONSTERS BLOOD OF THE WOLF MAN #4 (OF 4) CVR C INC 1:10 MARIA WOLF &amp; MIKE SPICER CONNECTING COVER VAR 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547 </text:p>
          </table:table-cell>
          <table:table-cell office:value-type="string" calcext:value-type="string">
            <text:p><text:s/>UNIVERSAL MONSTERS BLOOD OF THE WOLF MAN #4 (OF 4) CVR D INC 1:25 MIKE DEL MUNDO B&amp;W CLASSIC HORROR VAR <text:s text:c="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548 </text:p>
          </table:table-cell>
          <table:table-cell office:value-type="string" calcext:value-type="string">
            <text:p><text:s/>UNIVERSAL MONSTERS BLOOD OF THE WOLF MAN #4 (OF 4) CVR E INC 1:50 SOM VAR <text:s text:c="3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549 </text:p>
          </table:table-cell>
          <table:table-cell office:value-type="string" calcext:value-type="string">
            <text:p><text:s/>UNIVERSAL MONSTERS BLOOD OF THE WOLF MAN #4 (OF 4) CVR F INC 1:75 MARTIN SIMMONDS VAR <text:s text:c="2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0461 </text:p>
          </table:table-cell>
          <table:table-cell office:value-type="string" calcext:value-type="string">
            <text:p><text:s/>UNIVERSAL MONSTERS PHANTOM OF THE OPERA HC MARTIN SIMMONDS CVR (MR) <text:s text:c="44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70550 </text:p>
          </table:table-cell>
          <table:table-cell office:value-type="string" calcext:value-type="string">
            <text:p><text:s/>VOID RIVALS #34 CVR A LORENZO DE FELICI <text:s text:c="72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51 </text:p>
          </table:table-cell>
          <table:table-cell office:value-type="string" calcext:value-type="string">
            <text:p><text:s/>VOID RIVALS #34 CVR B CONOR HUGHES VAR <text:s text:c="73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52 </text:p>
          </table:table-cell>
          <table:table-cell office:value-type="string" calcext:value-type="string">
            <text:p><text:s/>VOID RIVALS #34 CVR C JOSHUA CASSARA &amp; ROMULO FAJARDO JR VAR <text:s text:c="5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53 </text:p>
          </table:table-cell>
          <table:table-cell office:value-type="string" calcext:value-type="string">
            <text:p><text:s/>VOID RIVALS #34 CVR D INC 1:25 BEN OLIVER VAR <text:s text:c="6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54 </text:p>
          </table:table-cell>
          <table:table-cell office:value-type="string" calcext:value-type="string">
            <text:p><text:s/>VOID RIVALS #34 CVR E INC 1:50 ELODEAS VAR <text:s text:c="6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62 </text:p>
          </table:table-cell>
          <table:table-cell office:value-type="string" calcext:value-type="string">
            <text:p><text:s/>YUMI 00EX #2 (OF 4) CVR A SWEENEY BOO <text:s text:c="74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63 </text:p>
          </table:table-cell>
          <table:table-cell office:value-type="string" calcext:value-type="string">
            <text:p><text:s/>YUMI 00EX #2 (OF 4) CVR B LOISH VAR <text:s text:c="7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64 </text:p>
          </table:table-cell>
          <table:table-cell office:value-type="string" calcext:value-type="string">
            <text:p><text:s/>YUMI 00EX #2 (OF 4) CVR C CHRIS BACHALO WITCHBLADE TEAM UP VAR <text:s text:c="4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974 </text:p>
          </table:table-cell>
          <table:table-cell office:value-type="string" calcext:value-type="string">
            <text:p><text:s/>MATRON #3 (OF 6) (MR) <text:s text:c="90"/></text:p>
          </table:table-cell>
          <table:table-cell office:value-type="string" calcext:value-type="string">
            <text:p><text:s/>IPI Comics <text:s text:c="2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37 <text:s/></text:p>
          </table:table-cell>
          <table:table-cell office:value-type="string" calcext:value-type="string">
            <text:p><text:s/>In the Shadow of No Towers <text:s text:c="85"/></text:p>
          </table:table-cell>
          <table:table-cell office:value-type="string" calcext:value-type="string">
            <text:p><text:s/>Knopf Doubleday Publishing Group </text:p>
          </table:table-cell>
          <table:table-cell office:value-type="float" office:value="57" calcext:value-type="float">
            <text:p>57</text:p>
          </table:table-cell>
        </table:table-row>
        <table:table-row table:style-name="ro1">
          <table:table-cell office:value-type="string" calcext:value-type="string">
            <text:p><text:s/>JUL26P440 <text:s/></text:p>
          </table:table-cell>
          <table:table-cell office:value-type="string" calcext:value-type="string">
            <text:p><text:s/>Blue Lock Omnibus 5 (Vol. 13-15) <text:s text:c="79"/></text:p>
          </table:table-cell>
          <table:table-cell office:value-type="string" calcext:value-type="string">
            <text:p><text:s/>Kodansha Comics <text:s text:c="17"/></text:p>
          </table:table-cell>
          <table:table-cell office:value-type="float" office:value="21.84" calcext:value-type="float">
            <text:p>21,84</text:p>
          </table:table-cell>
        </table:table-row>
        <table:table-row table:style-name="ro1">
          <table:table-cell office:value-type="string" calcext:value-type="string">
            <text:p><text:s/>JUL26P441 <text:s/></text:p>
          </table:table-cell>
          <table:table-cell office:value-type="string" calcext:value-type="string">
            <text:p><text:s/>Blue Lock: Episode Nagi 8 <text:s text:c="86"/></text:p>
          </table:table-cell>
          <table:table-cell office:value-type="string" calcext:value-type="string">
            <text:p><text:s/>Kodansha Comics <text:s text:c="17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P449 <text:s/></text:p>
          </table:table-cell>
          <table:table-cell office:value-type="string" calcext:value-type="string">
            <text:p><text:s/>Luca the Dragon Vet 2 <text:s text:c="90"/></text:p>
          </table:table-cell>
          <table:table-cell office:value-type="string" calcext:value-type="string">
            <text:p><text:s/>Kodansha Comics <text:s text:c="17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P453 <text:s/></text:p>
          </table:table-cell>
          <table:table-cell office:value-type="string" calcext:value-type="string">
            <text:p><text:s/>Phantom of the Idol 9 <text:s text:c="90"/></text:p>
          </table:table-cell>
          <table:table-cell office:value-type="string" calcext:value-type="string">
            <text:p><text:s/>Kodansha Comics <text:s text:c="17"/></text:p>
          </table:table-cell>
          <table:table-cell office:value-type="float" office:value="10.44" calcext:value-type="float">
            <text:p>10,44</text:p>
          </table:table-cell>
        </table:table-row>
        <table:table-row table:style-name="ro1">
          <table:table-cell office:value-type="string" calcext:value-type="string">
            <text:p><text:s/>JUL26P454 <text:s/></text:p>
          </table:table-cell>
          <table:table-cell office:value-type="string" calcext:value-type="string">
            <text:p><text:s/>Rent-A-Girlfriend 39 <text:s text:c="91"/></text:p>
          </table:table-cell>
          <table:table-cell office:value-type="string" calcext:value-type="string">
            <text:p><text:s/>Kodansha Comics <text:s text:c="17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P464 <text:s/></text:p>
          </table:table-cell>
          <table:table-cell office:value-type="string" calcext:value-type="string">
            <text:p><text:s/>Erin the Beast Player 1 <text:s text:c="88"/></text:p>
          </table:table-cell>
          <table:table-cell office:value-type="string" calcext:value-type="string">
            <text:p><text:s/>Kodansha USA <text:s text:c="20"/></text:p>
          </table:table-cell>
          <table:table-cell office:value-type="float" office:value="23.7" calcext:value-type="float">
            <text:p>23,7</text:p>
          </table:table-cell>
        </table:table-row>
        <table:table-row table:style-name="ro1">
          <table:table-cell office:value-type="string" calcext:value-type="string">
            <text:p><text:s/>JUL2670975 </text:p>
          </table:table-cell>
          <table:table-cell office:value-type="string" calcext:value-type="string">
            <text:p><text:s/>CALLISTO HC <text:s text:c="100"/></text:p>
          </table:table-cell>
          <table:table-cell office:value-type="string" calcext:value-type="string">
            <text:p><text:s/>Lab Press <text:s text:c="23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JUL2670976 </text:p>
          </table:table-cell>
          <table:table-cell office:value-type="string" calcext:value-type="string">
            <text:p><text:s/>CALLISTO HC LIMITED EDITION <text:s text:c="84"/></text:p>
          </table:table-cell>
          <table:table-cell office:value-type="string" calcext:value-type="string">
            <text:p><text:s/>Lab Press <text:s text:c="23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JUL2670978 </text:p>
          </table:table-cell>
          <table:table-cell office:value-type="string" calcext:value-type="string">
            <text:p><text:s/>51 TP VOL 01 (MR) <text:s text:c="94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0984 </text:p>
          </table:table-cell>
          <table:table-cell office:value-type="string" calcext:value-type="string">
            <text:p><text:s/>CARDOSELLI &amp; PERILLO COLLECTION HC <text:s text:c="77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JUL2670995 </text:p>
          </table:table-cell>
          <table:table-cell office:value-type="string" calcext:value-type="string">
            <text:p><text:s/>ESCAPE FROM NEW YORK ESCAPE FROM CHICAGO #1 CVR A STEPHEN MOONEY <text:s text:c="47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996 </text:p>
          </table:table-cell>
          <table:table-cell office:value-type="string" calcext:value-type="string">
            <text:p><text:s/>ESCAPE FROM NEW YORK ESCAPE FROM CHICAGO #1 CVR B DANICA BRINE VAR <text:s text:c="45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997 </text:p>
          </table:table-cell>
          <table:table-cell office:value-type="string" calcext:value-type="string">
            <text:p><text:s/>ESCAPE FROM NEW YORK ESCAPE FROM CHICAGO #1 CVR C DAN PANOSIAN VAR <text:s text:c="45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998 </text:p>
          </table:table-cell>
          <table:table-cell office:value-type="string" calcext:value-type="string">
            <text:p><text:s/>ESCAPE FROM NEW YORK ESCAPE FROM CHICAGO #1 CVR D CHRISTIAN WARD VAR <text:s text:c="43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999 </text:p>
          </table:table-cell>
          <table:table-cell office:value-type="string" calcext:value-type="string">
            <text:p><text:s/>ESCAPE FROM NEW YORK ESCAPE FROM CHICAGO #1 CVR E DAN PANOSIAN FOIL CARD STOCK VAR <text:s text:c="29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000 </text:p>
          </table:table-cell>
          <table:table-cell office:value-type="string" calcext:value-type="string">
            <text:p><text:s/>ESCAPE FROM NEW YORK ESCAPE FROM CHICAGO #1 CVR F BLANK SKETCH CARD STOCK VAR <text:s text:c="34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001 </text:p>
          </table:table-cell>
          <table:table-cell office:value-type="string" calcext:value-type="string">
            <text:p><text:s/>ESCAPE FROM NEW YORK ESCAPE FROM CHICAGO #1 CVR G INC 1:10 STEPHEN MOONEY VIRGIN CARD STOCK VAR <text:s text:c="16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02 </text:p>
          </table:table-cell>
          <table:table-cell office:value-type="string" calcext:value-type="string">
            <text:p><text:s/>ESCAPE FROM NEW YORK ESCAPE FROM CHICAGO #1 CVR H INC 1:20 NICK BRADSHAW JIM CHARALAMPIDIS CARD STOCKVAR <text:s text:c="7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8004 </text:p>
          </table:table-cell>
          <table:table-cell office:value-type="string" calcext:value-type="string">
            <text:p><text:s/>ESCAPE FROM NEW YORK ESCAPE FROM CHICAGO #1 CVR I STEPHEN MOONEY METAL VIRGIN VAR <text:s text:c="30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79.99" calcext:value-type="float">
            <text:p>79,99</text:p>
          </table:table-cell>
        </table:table-row>
        <table:table-row table:style-name="ro1">
          <table:table-cell office:value-type="string" calcext:value-type="string">
            <text:p><text:s/>JUL2671003 </text:p>
          </table:table-cell>
          <table:table-cell office:value-type="string" calcext:value-type="string">
            <text:p><text:s/>EXIT CITY TP VOL 02 VITRUVIAN <text:s text:c="82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1011 </text:p>
          </table:table-cell>
          <table:table-cell office:value-type="string" calcext:value-type="string">
            <text:p><text:s/>HOKIS FOCUS TP <text:s text:c="97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10.44" calcext:value-type="float">
            <text:p>10,44</text:p>
          </table:table-cell>
        </table:table-row>
        <table:table-row table:style-name="ro1">
          <table:table-cell office:value-type="string" calcext:value-type="string">
            <text:p><text:s/>JUL2671016 </text:p>
          </table:table-cell>
          <table:table-cell office:value-type="string" calcext:value-type="string">
            <text:p><text:s/>JUNK PUNCH #4 (OF 5) (MR) <text:s text:c="86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17 </text:p>
          </table:table-cell>
          <table:table-cell office:value-type="string" calcext:value-type="string">
            <text:p><text:s/>LAST STARFIGHTER #3 CVR A TAURIN CLARKE <text:s text:c="72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18 </text:p>
          </table:table-cell>
          <table:table-cell office:value-type="string" calcext:value-type="string">
            <text:p><text:s/>LAST STARFIGHTER #3 CVR B RAHZZAH VAR <text:s text:c="74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19 </text:p>
          </table:table-cell>
          <table:table-cell office:value-type="string" calcext:value-type="string">
            <text:p><text:s/>LAZARUS ORDER #2 (OF 8) CVR A JUAN DOE <text:s text:c="73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20 </text:p>
          </table:table-cell>
          <table:table-cell office:value-type="string" calcext:value-type="string">
            <text:p><text:s/>LAZARUS ORDER #2 (OF 8) CVR B MEGHAN HETRICK VAR <text:s text:c="63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34 </text:p>
          </table:table-cell>
          <table:table-cell office:value-type="string" calcext:value-type="string">
            <text:p><text:s/>TERRORBYTES #10 <text:s text:c="96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26 <text:s/></text:p>
          </table:table-cell>
          <table:table-cell office:value-type="string" calcext:value-type="string">
            <text:p><text:s/>Cyclops: Seeing Red <text:s text:c="92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P562 <text:s/></text:p>
          </table:table-cell>
          <table:table-cell office:value-type="string" calcext:value-type="string">
            <text:p><text:s/>FANTASTIC FOUR #17 [DNX] <text:s text:c="87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58 <text:s/></text:p>
          </table:table-cell>
          <table:table-cell office:value-type="string" calcext:value-type="string">
            <text:p><text:s/>FANTASTIC FOUR #17 ALEX ROSS TIMELESS VIRGIN SKETCH VARIANT [DNX] INCV 1:50 <text:s text:c="36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59 <text:s/></text:p>
          </table:table-cell>
          <table:table-cell office:value-type="string" calcext:value-type="string">
            <text:p><text:s/>FANTASTIC FOUR #17 ALEX ROSS TIMELESS VIRGIN VARIANT [DNX] <text:s text:c="53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60 <text:s/></text:p>
          </table:table-cell>
          <table:table-cell office:value-type="string" calcext:value-type="string">
            <text:p><text:s/>FANTASTIC FOUR #17 GIUSEPPE CAMUNCOLI MUPPETS VARIANT [DNX] <text:s text:c="52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61 <text:s/></text:p>
          </table:table-cell>
          <table:table-cell office:value-type="string" calcext:value-type="string">
            <text:p><text:s/>FANTASTIC FOUR #17 OLIVIER VATINE VARIANT [DNX] INCV 1:25 <text:s text:c="54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71 <text:s/></text:p>
          </table:table-cell>
          <table:table-cell office:value-type="string" calcext:value-type="string">
            <text:p><text:s/>GAMBIT: WANTED #3 <text:s text:c="94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72 <text:s/></text:p>
          </table:table-cell>
          <table:table-cell office:value-type="string" calcext:value-type="string">
            <text:p><text:s/>GAMBIT: WANTED #3 ALESSANDRO CAPPUCCIO FALL FANTASIES VARIANT <text:s text:c="50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73 <text:s/></text:p>
          </table:table-cell>
          <table:table-cell office:value-type="string" calcext:value-type="string">
            <text:p><text:s/>GAMBIT: WANTED #3 CORY SMITH VARIANT <text:s text:c="75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74 <text:s/></text:p>
          </table:table-cell>
          <table:table-cell office:value-type="string" calcext:value-type="string">
            <text:p><text:s/>GAMBIT: WANTED #3 RICKIE YAGAWA VARIANT INCV 1:25 <text:s text:c="62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79 <text:s/></text:p>
          </table:table-cell>
          <table:table-cell office:value-type="string" calcext:value-type="string">
            <text:p><text:s/>GODZILLA CONQUERS THE MULTIVERSE #3 <text:s text:c="76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80 <text:s/></text:p>
          </table:table-cell>
          <table:table-cell office:value-type="string" calcext:value-type="string">
            <text:p><text:s/>GODZILLA CONQUERS THE MULTIVERSE #3 MARK BAGLEY HEISEI VS. MARVEL VARIANT <text:s text:c="38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82 <text:s/></text:p>
          </table:table-cell>
          <table:table-cell office:value-type="string" calcext:value-type="string">
            <text:p><text:s/>GODZILLA CONQUERS THE MULTIVERSE #3 TBD ARTIST VARIANT <text:s text:c="57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81 <text:s/></text:p>
          </table:table-cell>
          <table:table-cell office:value-type="string" calcext:value-type="string">
            <text:p><text:s/>GODZILLA CONQUERS THE MULTIVERSE #3 TBD ARTIST VARIANT INCV 1:25 <text:s text:c="47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84 <text:s/></text:p>
          </table:table-cell>
          <table:table-cell office:value-type="string" calcext:value-type="string">
            <text:p><text:s/>Hulk Modern Era Epic Collection: Fall Of The Hulks <text:s text:c="61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2.24" calcext:value-type="float">
            <text:p>52,24</text:p>
          </table:table-cell>
        </table:table-row>
        <table:table-row table:style-name="ro1">
          <table:table-cell office:value-type="string" calcext:value-type="string">
            <text:p><text:s/>JUL26P585 <text:s/></text:p>
          </table:table-cell>
          <table:table-cell office:value-type="string" calcext:value-type="string">
            <text:p><text:s/>Infernal Hulk <text:s text:c="98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P619 <text:s/></text:p>
          </table:table-cell>
          <table:table-cell office:value-type="string" calcext:value-type="string">
            <text:p><text:s/>MARVEL GRAPHIC COMIC BOX: NOVEMBER 2026 MARVEL UNIVERSE A [BUNDLES OF 5] <text:s text:c="39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60" calcext:value-type="float">
            <text:p>60</text:p>
          </table:table-cell>
        </table:table-row>
        <table:table-row table:style-name="ro1">
          <table:table-cell office:value-type="string" calcext:value-type="string">
            <text:p><text:s/>JUL26P620 <text:s/></text:p>
          </table:table-cell>
          <table:table-cell office:value-type="string" calcext:value-type="string">
            <text:p><text:s/>MARVEL GRAPHIC COMIC BOX: NOVEMBER 2026 MARVEL UNIVERSE B [BUNDLES OF 5] <text:s text:c="39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60" calcext:value-type="float">
            <text:p>60</text:p>
          </table:table-cell>
        </table:table-row>
        <table:table-row table:style-name="ro1">
          <table:table-cell office:value-type="string" calcext:value-type="string">
            <text:p><text:s/>JUL26P631 <text:s/></text:p>
          </table:table-cell>
          <table:table-cell office:value-type="string" calcext:value-type="string">
            <text:p><text:s/>MARVEL MANGAVERSE: WEB OF DESTINY #1 <text:s text:c="75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632 <text:s/></text:p>
          </table:table-cell>
          <table:table-cell office:value-type="string" calcext:value-type="string">
            <text:p><text:s/>MARVEL MANGAVERSE: WEB OF DESTINY #1 TBD ARTIST VARIANT <text:s text:c="56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633 <text:s/></text:p>
          </table:table-cell>
          <table:table-cell office:value-type="string" calcext:value-type="string">
            <text:p><text:s/>MARVEL PREVIEWS #61 [BUNDLE OF 10] <text:s text:c="77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<text:s/>JUL26P634 <text:s/></text:p>
          </table:table-cell>
          <table:table-cell office:value-type="string" calcext:value-type="string">
            <text:p><text:s/>Marvel Studios' Avengers: Doomsday - The Art Of The Movie <text:s text:c="54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7.5" calcext:value-type="float">
            <text:p>47,5</text:p>
          </table:table-cell>
        </table:table-row>
        <table:table-row table:style-name="ro1">
          <table:table-cell office:value-type="string" calcext:value-type="string">
            <text:p><text:s/>JUL26P646 <text:s/></text:p>
          </table:table-cell>
          <table:table-cell office:value-type="string" calcext:value-type="string">
            <text:p><text:s/>MIDNIGHT FANTASTIC FOUR #1 <text:s text:c="85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647 <text:s/></text:p>
          </table:table-cell>
          <table:table-cell office:value-type="string" calcext:value-type="string">
            <text:p><text:s/>MIDNIGHT FANTASTIC FOUR #1 CLAYTON CRAIN 3-PART CONNECTING VARIANT <text:s text:c="45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H017 <text:s/></text:p>
          </table:table-cell>
          <table:table-cell office:value-type="string" calcext:value-type="string">
            <text:p><text:s/>MIDNIGHT FANTASTIC FOUR #1 COVER I ROD REIS VARIANT <text:s text:c="60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648 <text:s/></text:p>
          </table:table-cell>
          <table:table-cell office:value-type="string" calcext:value-type="string">
            <text:p><text:s/>MIDNIGHT FANTASTIC FOUR #1 TBD ARTIST MIDNIGHT SPECIAL VARIANT <text:s text:c="49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649 <text:s/></text:p>
          </table:table-cell>
          <table:table-cell office:value-type="string" calcext:value-type="string">
            <text:p><text:s/>MIDNIGHT FANTASTIC FOUR #1 TBD ARTIST MIDNIGHT SPECIAL VIRGIN VARIANT INCV 1:50 <text:s text:c="32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650 <text:s/></text:p>
          </table:table-cell>
          <table:table-cell office:value-type="string" calcext:value-type="string">
            <text:p><text:s/>MIDNIGHT FANTASTIC FOUR #1 TBD ARTIST MOVIE HOMAGE VARIANT <text:s text:c="53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652 <text:s/></text:p>
          </table:table-cell>
          <table:table-cell office:value-type="string" calcext:value-type="string">
            <text:p><text:s/>MIDNIGHT FANTASTIC FOUR #1 TBD ARTIST VARIANT <text:s text:c="66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653 <text:s/></text:p>
          </table:table-cell>
          <table:table-cell office:value-type="string" calcext:value-type="string">
            <text:p><text:s/>MIDNIGHT FANTASTIC FOUR #1 TBD ARTIST VARIANT <text:s text:c="66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651 <text:s/></text:p>
          </table:table-cell>
          <table:table-cell office:value-type="string" calcext:value-type="string">
            <text:p><text:s/>MIDNIGHT FANTASTIC FOUR #1 TBD ARTIST VARIANT INCV 1:25 <text:s text:c="56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654 <text:s/></text:p>
          </table:table-cell>
          <table:table-cell office:value-type="string" calcext:value-type="string">
            <text:p><text:s/>MIDNIGHT FANTASTIC FOUR #1 TBD ARTIST VIRGIN VARIANT INCV 1:100 <text:s text:c="48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H003 <text:s/></text:p>
          </table:table-cell>
          <table:table-cell office:value-type="string" calcext:value-type="string">
            <text:p><text:s/>MIDNIGHT SPIDER-MAN #1 COVER A <text:s text:c="81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H004 <text:s/></text:p>
          </table:table-cell>
          <table:table-cell office:value-type="string" calcext:value-type="string">
            <text:p><text:s/>MIDNIGHT SPIDER-MAN #1 COVER B RYAN STEGMAN MIDNIGHT BLOODBATH VARIANT <text:s text:c="41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H005 <text:s/></text:p>
          </table:table-cell>
          <table:table-cell office:value-type="string" calcext:value-type="string">
            <text:p><text:s/>MIDNIGHT SPIDER-MAN #1 COVER C PEACH MOMOKO MIDNIGHT SPECIAL VARIANT <text:s text:c="43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H006 <text:s/></text:p>
          </table:table-cell>
          <table:table-cell office:value-type="string" calcext:value-type="string">
            <text:p><text:s/>MIDNIGHT SPIDER-MAN #1 COVER D SKAN MIDNIGHT HORROR HOMAGE VARIANT <text:s text:c="45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H007 <text:s/></text:p>
          </table:table-cell>
          <table:table-cell office:value-type="string" calcext:value-type="string">
            <text:p><text:s/>MIDNIGHT SPIDER-MAN #1 COVER E JEEHYUNG LEE MIDNIGHT GALLERY 1:25 VARIANT <text:s text:c="38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H008 <text:s/></text:p>
          </table:table-cell>
          <table:table-cell office:value-type="string" calcext:value-type="string">
            <text:p><text:s/>MIDNIGHT SPIDER-MAN #1 COVER F CLAYTON CRAIN 3-PART CONNECTING VARIANT <text:s text:c="41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H009 <text:s/></text:p>
          </table:table-cell>
          <table:table-cell office:value-type="string" calcext:value-type="string">
            <text:p><text:s/>MIDNIGHT SPIDER-MAN #1 COVER G PEACH MOMOKO MIDNIGHT SPECIAL VIRGIN 1:50 VARIANT <text:s text:c="31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H010 <text:s/></text:p>
          </table:table-cell>
          <table:table-cell office:value-type="string" calcext:value-type="string">
            <text:p><text:s/>MIDNIGHT SPIDER-MAN #1 COVER H ERIC CANETE VARIANT <text:s text:c="61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H011 <text:s/></text:p>
          </table:table-cell>
          <table:table-cell office:value-type="string" calcext:value-type="string">
            <text:p><text:s/>MIDNIGHT SPIDER-MAN #1 COVER I INHYUK LEE VARIANT <text:s text:c="62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H012 <text:s/></text:p>
          </table:table-cell>
          <table:table-cell office:value-type="string" calcext:value-type="string">
            <text:p><text:s/>MIDNIGHT SPIDER-MAN #1 COVER J INHYUK LEE VIRGIN 1:100 VARIANT <text:s text:c="49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680 <text:s/></text:p>
          </table:table-cell>
          <table:table-cell office:value-type="string" calcext:value-type="string">
            <text:p><text:s/>Planet Of The Apes Vs. Fantastic Four <text:s text:c="74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P683 <text:s/></text:p>
          </table:table-cell>
          <table:table-cell office:value-type="string" calcext:value-type="string">
            <text:p><text:s/>PREDATOR VS. THE PLANET OF THE APES #3 <text:s text:c="73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84 <text:s/></text:p>
          </table:table-cell>
          <table:table-cell office:value-type="string" calcext:value-type="string">
            <text:p><text:s/>PREDATOR VS. THE PLANET OF THE APES #3 JOSEMARIA CASANOVAS VARIANT <text:s text:c="45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85 <text:s/></text:p>
          </table:table-cell>
          <table:table-cell office:value-type="string" calcext:value-type="string">
            <text:p><text:s/>PREDATOR VS. THE PLANET OF THE APES #3 TBD ARTIST VARIANT B INCV 1:25 <text:s text:c="42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08 <text:s/></text:p>
          </table:table-cell>
          <table:table-cell office:value-type="string" calcext:value-type="string">
            <text:p><text:s/>QUEEN IN BLACK #5 [QIB] <text:s text:c="88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04 <text:s/></text:p>
          </table:table-cell>
          <table:table-cell office:value-type="string" calcext:value-type="string">
            <text:p><text:s/>QUEEN IN BLACK #5 GERMAN PERALTA VARIANT [QIB] INCV 1:25 <text:s text:c="55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05 <text:s/></text:p>
          </table:table-cell>
          <table:table-cell office:value-type="string" calcext:value-type="string">
            <text:p><text:s/>QUEEN IN BLACK #5 RYAN STEGMAN HOMAGE VARIANT [QIB] INCV 1:50 <text:s text:c="50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06 <text:s/></text:p>
          </table:table-cell>
          <table:table-cell office:value-type="string" calcext:value-type="string">
            <text:p><text:s/>QUEEN IN BLACK #5 TBD ARTIST VARIANT [QIB] <text:s text:c="69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07 <text:s/></text:p>
          </table:table-cell>
          <table:table-cell office:value-type="string" calcext:value-type="string">
            <text:p><text:s/>QUEEN IN BLACK #5 TBD ARTIST VARIANT [QIB] <text:s text:c="69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12 <text:s/></text:p>
          </table:table-cell>
          <table:table-cell office:value-type="string" calcext:value-type="string">
            <text:p><text:s/>QUEEN IN BLACK: VENOM UNCHAINED #3 [QIB] <text:s text:c="71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11 <text:s/></text:p>
          </table:table-cell>
          <table:table-cell office:value-type="string" calcext:value-type="string">
            <text:p><text:s/>QUEEN IN BLACK: VENOM UNCHAINED #3 TBD ARTIST VARIANT [QIB] <text:s text:c="52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16 <text:s/></text:p>
          </table:table-cell>
          <table:table-cell office:value-type="string" calcext:value-type="string">
            <text:p><text:s/>Secret Wars: Battleworld Omnibus Vol. 4 Mark Bagley Cover <text:s text:c="54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142.5" calcext:value-type="float">
            <text:p>142,5</text:p>
          </table:table-cell>
        </table:table-row>
        <table:table-row table:style-name="ro1">
          <table:table-cell office:value-type="string" calcext:value-type="string">
            <text:p><text:s/>JUL26P717 <text:s/></text:p>
          </table:table-cell>
          <table:table-cell office:value-type="string" calcext:value-type="string">
            <text:p><text:s/>Secret Wars: Battleworld Omnibus Vol. 4 Mike Mckone Cover [DM Only] <text:s text:c="44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142.5" calcext:value-type="float">
            <text:p>142,5</text:p>
          </table:table-cell>
        </table:table-row>
        <table:table-row table:style-name="ro1">
          <table:table-cell office:value-type="string" calcext:value-type="string">
            <text:p><text:s/>JUL26P721 <text:s/></text:p>
          </table:table-cell>
          <table:table-cell office:value-type="string" calcext:value-type="string">
            <text:p><text:s/>SORCERER SUPREME #10 <text:s text:c="91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22 <text:s/></text:p>
          </table:table-cell>
          <table:table-cell office:value-type="string" calcext:value-type="string">
            <text:p><text:s/>SORCERER SUPREME #10 RUSSELL DAUTERMAN VARIANT <text:s text:c="65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57 <text:s/></text:p>
          </table:table-cell>
          <table:table-cell office:value-type="string" calcext:value-type="string">
            <text:p><text:s/>Storm: Earth's Mightiest Mutant - Death's Machinations <text:s text:c="57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P772 <text:s/></text:p>
          </table:table-cell>
          <table:table-cell office:value-type="string" calcext:value-type="string">
            <text:p><text:s/>TOMB OF APOCALYPSE #2 <text:s text:c="90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73 <text:s/></text:p>
          </table:table-cell>
          <table:table-cell office:value-type="string" calcext:value-type="string">
            <text:p><text:s/>TOMB OF APOCALYPSE #2 NOGI SAN VARIANT <text:s text:c="73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74 <text:s/></text:p>
          </table:table-cell>
          <table:table-cell office:value-type="string" calcext:value-type="string">
            <text:p><text:s/>TOMB OF APOCALYPSE #2 TBD ARTIST VARIANT INCV 1:25 <text:s text:c="61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75 <text:s/></text:p>
          </table:table-cell>
          <table:table-cell office:value-type="string" calcext:value-type="string">
            <text:p><text:s/>ULTIMATE IMPACT: REBORN #5 <text:s text:c="85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76 <text:s/></text:p>
          </table:table-cell>
          <table:table-cell office:value-type="string" calcext:value-type="string">
            <text:p><text:s/>ULTIMATE IMPACT: REBORN #5 DIKE RUAN VARIANT <text:s text:c="67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77 <text:s/></text:p>
          </table:table-cell>
          <table:table-cell office:value-type="string" calcext:value-type="string">
            <text:p><text:s/>ULTIMATE IMPACT: REBORN #5 FRANCESCO MOBILI VARIANT INCV 1:25 <text:s text:c="50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78 <text:s/></text:p>
          </table:table-cell>
          <table:table-cell office:value-type="string" calcext:value-type="string">
            <text:p><text:s/>ULTIMATE IMPACT: REBORN #5 STEFANO CASELLI VARIANT <text:s text:c="61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92 <text:s/></text:p>
          </table:table-cell>
          <table:table-cell office:value-type="string" calcext:value-type="string">
            <text:p><text:s/>VENOM #262 [QIB] <text:s text:c="95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89 <text:s/></text:p>
          </table:table-cell>
          <table:table-cell office:value-type="string" calcext:value-type="string">
            <text:p><text:s/>VENOM #262 ARIO ANINDITO VARIANT [QIB] INCV 1:25 <text:s text:c="63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90 <text:s/></text:p>
          </table:table-cell>
          <table:table-cell office:value-type="string" calcext:value-type="string">
            <text:p><text:s/>VENOM #262 TBD ARTIST FINALE VARIANT [QIB] <text:s text:c="69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91 <text:s/></text:p>
          </table:table-cell>
          <table:table-cell office:value-type="string" calcext:value-type="string">
            <text:p><text:s/>VENOM #262 TBD ARTIST VARIANT [QIB] <text:s text:c="76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09 <text:s/></text:p>
          </table:table-cell>
          <table:table-cell office:value-type="string" calcext:value-type="string">
            <text:p><text:s/>WOLVERINE: PARADISE #1 <text:s text:c="89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10 <text:s/></text:p>
          </table:table-cell>
          <table:table-cell office:value-type="string" calcext:value-type="string">
            <text:p><text:s/>WOLVERINE: PARADISE #1 ATHILA FABBIO VARIANT <text:s text:c="67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11 <text:s/></text:p>
          </table:table-cell>
          <table:table-cell office:value-type="string" calcext:value-type="string">
            <text:p><text:s/>WOLVERINE: PARADISE #1 PHIL NOTO FOIL VARIANT <text:s text:c="66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813 <text:s/></text:p>
          </table:table-cell>
          <table:table-cell office:value-type="string" calcext:value-type="string">
            <text:p><text:s/>WOLVERINE: PARADISE #1 TBD ARTIST VARIANT <text:s text:c="70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12 <text:s/></text:p>
          </table:table-cell>
          <table:table-cell office:value-type="string" calcext:value-type="string">
            <text:p><text:s/>WOLVERINE: PARADISE #1 TBD ARTIST VARIANT INCV 1:25 <text:s text:c="60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14 <text:s/></text:p>
          </table:table-cell>
          <table:table-cell office:value-type="string" calcext:value-type="string">
            <text:p><text:s/>WOLVERINE: PARADISE #1 TBD ARTIST VIRGIN VARIANT INCV 1:100 <text:s text:c="52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31 <text:s/></text:p>
          </table:table-cell>
          <table:table-cell office:value-type="string" calcext:value-type="string">
            <text:p><text:s/>X-MEN UNITED #7 <text:s text:c="96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32 <text:s/></text:p>
          </table:table-cell>
          <table:table-cell office:value-type="string" calcext:value-type="string">
            <text:p><text:s/>X-MEN UNITED #7 ALEX ROSS TIMELESS VIRGIN SKETCH VARIANT INCV 1:50 <text:s text:c="45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33 <text:s/></text:p>
          </table:table-cell>
          <table:table-cell office:value-type="string" calcext:value-type="string">
            <text:p><text:s/>X-MEN UNITED #7 ALEX ROSS TIMELESS VIRGIN VARIANT <text:s text:c="62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34 <text:s/></text:p>
          </table:table-cell>
          <table:table-cell office:value-type="string" calcext:value-type="string">
            <text:p><text:s/>X-MEN UNITED #7 IVAN SHAVRIN VARIANT INCV 1:25 <text:s text:c="65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35 <text:s/></text:p>
          </table:table-cell>
          <table:table-cell office:value-type="string" calcext:value-type="string">
            <text:p><text:s/>X-MEN UNITED #7 TBD ARTIST MUPPETS VARIANT <text:s text:c="69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39 </text:p>
          </table:table-cell>
          <table:table-cell office:value-type="string" calcext:value-type="string">
            <text:p><text:s/>ABATTOIR SIX TP VOL 01 (MR) <text:s text:c="84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AUG2671040 </text:p>
          </table:table-cell>
          <table:table-cell office:value-type="string" calcext:value-type="string">
            <text:p><text:s/>ART AND MAKING OF GEARS OF WAR E-DAY HC <text:s text:c="72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7.5" calcext:value-type="float">
            <text:p>47,5</text:p>
          </table:table-cell>
        </table:table-row>
        <table:table-row table:style-name="ro1">
          <table:table-cell office:value-type="string" calcext:value-type="string">
            <text:p><text:s/>AUG2671041 </text:p>
          </table:table-cell>
          <table:table-cell office:value-type="string" calcext:value-type="string">
            <text:p><text:s/>AXON INFINITY #1 (OF 5) CVR A ERWIN J ARROZA <text:s text:c="67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42 </text:p>
          </table:table-cell>
          <table:table-cell office:value-type="string" calcext:value-type="string">
            <text:p><text:s/>AXON INFINITY #1 (OF 5) CVR B NIC ELY VAR <text:s text:c="70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43 </text:p>
          </table:table-cell>
          <table:table-cell office:value-type="string" calcext:value-type="string">
            <text:p><text:s/>CIRCUITS SEDUCTION REVENGE #1 CVR A JOEL H HERRERA (MR) <text:s text:c="56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55" calcext:value-type="float">
            <text:p>5,55</text:p>
          </table:table-cell>
        </table:table-row>
        <table:table-row table:style-name="ro1">
          <table:table-cell office:value-type="string" calcext:value-type="string">
            <text:p><text:s/>AUG2671044 </text:p>
          </table:table-cell>
          <table:table-cell office:value-type="string" calcext:value-type="string">
            <text:p><text:s/>CIRCUITS SEDUCTION REVENGE #1 CVR B SVETA SHUBINA VAR (MR) <text:s text:c="53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55" calcext:value-type="float">
            <text:p>5,55</text:p>
          </table:table-cell>
        </table:table-row>
        <table:table-row table:style-name="ro1">
          <table:table-cell office:value-type="string" calcext:value-type="string">
            <text:p><text:s/>AUG2671045 </text:p>
          </table:table-cell>
          <table:table-cell office:value-type="string" calcext:value-type="string">
            <text:p><text:s/>CIRCUITS SEDUCTION REVENGE #1 CVR C LEONARDO COLAPIETRA VAR (MR) <text:s text:c="47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55" calcext:value-type="float">
            <text:p>5,55</text:p>
          </table:table-cell>
        </table:table-row>
        <table:table-row table:style-name="ro1">
          <table:table-cell office:value-type="string" calcext:value-type="string">
            <text:p><text:s/>AUG2671046 </text:p>
          </table:table-cell>
          <table:table-cell office:value-type="string" calcext:value-type="string">
            <text:p><text:s/>CIRCUITS SEDUCTION REVENGE #1 CVR D INC 1:25 SVETA SHUBINA UV SPOT GLOSS VAR (MR) <text:s text:c="30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047 </text:p>
          </table:table-cell>
          <table:table-cell office:value-type="string" calcext:value-type="string">
            <text:p><text:s/>COFFIN GIRLS #1 (OF 5) CVR A MEGAN HUTCHISON JOSEPH SCHMALKE <text:s text:c="51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48 </text:p>
          </table:table-cell>
          <table:table-cell office:value-type="string" calcext:value-type="string">
            <text:p><text:s/>COFFIN GIRLS #1 (OF 5) CVR B 10 COPY BLANK SKETCH UNLOCK VAR <text:s text:c="51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49 </text:p>
          </table:table-cell>
          <table:table-cell office:value-type="string" calcext:value-type="string">
            <text:p><text:s/>CROW FLESH AND BLOOD #1 CVR A SUSPIRIA VILCHEZ (MR) <text:s text:c="60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50 </text:p>
          </table:table-cell>
          <table:table-cell office:value-type="string" calcext:value-type="string">
            <text:p><text:s/>CROW FLESH AND BLOOD #1 CVR B INGRID GALA VAR (MR) <text:s text:c="61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51 </text:p>
          </table:table-cell>
          <table:table-cell office:value-type="string" calcext:value-type="string">
            <text:p><text:s/>CROW FLESH AND BLOOD #1 CVR C DAMIAN CONNELLY VAR (MR) <text:s text:c="57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52 </text:p>
          </table:table-cell>
          <table:table-cell office:value-type="string" calcext:value-type="string">
            <text:p><text:s/>CROW FLESH AND BLOOD #1 CVR D BRAO VAR (MR) <text:s text:c="68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53 </text:p>
          </table:table-cell>
          <table:table-cell office:value-type="string" calcext:value-type="string">
            <text:p><text:s/>CROW FLESH AND BLOOD #1 CVR E INC 1:10 CHRISTIAN ROSADO VAR (MR) <text:s text:c="47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62 </text:p>
          </table:table-cell>
          <table:table-cell office:value-type="string" calcext:value-type="string">
            <text:p><text:s/>EYRIE MAGAZINE #15 <text:s text:c="93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8.95" calcext:value-type="float">
            <text:p>8,95</text:p>
          </table:table-cell>
        </table:table-row>
        <table:table-row table:style-name="ro1">
          <table:table-cell office:value-type="string" calcext:value-type="string">
            <text:p><text:s/>AUG2671069 </text:p>
          </table:table-cell>
          <table:table-cell office:value-type="string" calcext:value-type="string">
            <text:p><text:s/>HARRY POTTER QUIDDITCH HC <text:s text:c="86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31.34" calcext:value-type="float">
            <text:p>31,34</text:p>
          </table:table-cell>
        </table:table-row>
        <table:table-row table:style-name="ro1">
          <table:table-cell office:value-type="string" calcext:value-type="string">
            <text:p><text:s/>AUG2671071 </text:p>
          </table:table-cell>
          <table:table-cell office:value-type="string" calcext:value-type="string">
            <text:p><text:s/>LAST WATCHTOWER HC <text:s text:c="93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71073 </text:p>
          </table:table-cell>
          <table:table-cell office:value-type="string" calcext:value-type="string">
            <text:p><text:s/>LIZARD WORLD HC (MR) <text:s text:c="91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21.84" calcext:value-type="float">
            <text:p>21,84</text:p>
          </table:table-cell>
        </table:table-row>
        <table:table-row table:style-name="ro1">
          <table:table-cell office:value-type="string" calcext:value-type="string">
            <text:p><text:s/>AUG2671076 </text:p>
          </table:table-cell>
          <table:table-cell office:value-type="string" calcext:value-type="string">
            <text:p><text:s/>MADAME TARANTULA MAGAZINE #4 <text:s text:c="83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8.95" calcext:value-type="float">
            <text:p>8,95</text:p>
          </table:table-cell>
        </table:table-row>
        <table:table-row table:style-name="ro1">
          <table:table-cell office:value-type="string" calcext:value-type="string">
            <text:p><text:s/>AUG2671077 </text:p>
          </table:table-cell>
          <table:table-cell office:value-type="string" calcext:value-type="string">
            <text:p><text:s/>MAGICK #1 2ND PTG CVR A RENZO PODESTA <text:s text:c="74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78 </text:p>
          </table:table-cell>
          <table:table-cell office:value-type="string" calcext:value-type="string">
            <text:p><text:s/>MAGICK #1 2ND PTG CVR B EMRE ISPIR VAR <text:s text:c="73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79 </text:p>
          </table:table-cell>
          <table:table-cell office:value-type="string" calcext:value-type="string">
            <text:p><text:s/>MAGICK #1 2ND PTG CVR C WAYNE LOWDY VAR <text:s text:c="72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89 </text:p>
          </table:table-cell>
          <table:table-cell office:value-type="string" calcext:value-type="string">
            <text:p><text:s/>MINECRAFT HC BUILDERS FEASTS <text:s text:c="83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26.59" calcext:value-type="float">
            <text:p>26,59</text:p>
          </table:table-cell>
        </table:table-row>
        <table:table-row table:style-name="ro1">
          <table:table-cell office:value-type="string" calcext:value-type="string">
            <text:p><text:s/>AUG2671091 </text:p>
          </table:table-cell>
          <table:table-cell office:value-type="string" calcext:value-type="string">
            <text:p><text:s/>MUPPET CHRISTMAS CAROL HC <text:s text:c="86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71092 </text:p>
          </table:table-cell>
          <table:table-cell office:value-type="string" calcext:value-type="string">
            <text:p><text:s/>NSFWEST #2 CVR A KEYLA VALERIO (MR) <text:s text:c="76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093 </text:p>
          </table:table-cell>
          <table:table-cell office:value-type="string" calcext:value-type="string">
            <text:p><text:s/>NSFWEST #2 CVR B DHAXINA DEE VAR (MR) <text:s text:c="74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094 </text:p>
          </table:table-cell>
          <table:table-cell office:value-type="string" calcext:value-type="string">
            <text:p><text:s/>NSFWEST #2 CVR C JOMAR BULDA VAR (MR) <text:s text:c="74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095 </text:p>
          </table:table-cell>
          <table:table-cell office:value-type="string" calcext:value-type="string">
            <text:p><text:s/>NSFWEST #2 CVR D 5 COPY JOMAR BULDA UNLOCK CONNECTING VAR (MR) <text:s text:c="49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099 </text:p>
          </table:table-cell>
          <table:table-cell office:value-type="string" calcext:value-type="string">
            <text:p><text:s/>PENTHOUSE COMICS (2027) #1 CVR A CAMERON STEWART RISQUE (MR) <text:s text:c="51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100 </text:p>
          </table:table-cell>
          <table:table-cell office:value-type="string" calcext:value-type="string">
            <text:p><text:s/>PENTHOUSE COMICS (2027) #1 CVR B CHUMA HILL NSFW VAR (MR) <text:s text:c="54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12.99" calcext:value-type="float">
            <text:p>12,99</text:p>
          </table:table-cell>
        </table:table-row>
        <table:table-row table:style-name="ro1">
          <table:table-cell office:value-type="string" calcext:value-type="string">
            <text:p><text:s/>AUG2671101 </text:p>
          </table:table-cell>
          <table:table-cell office:value-type="string" calcext:value-type="string">
            <text:p><text:s/>PENTHOUSE COMICS (2027) #1 CVR C BRAO VAR (MR) <text:s text:c="65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102 </text:p>
          </table:table-cell>
          <table:table-cell office:value-type="string" calcext:value-type="string">
            <text:p><text:s/>PENTHOUSE COMICS (2027) #1 CVR D LUANA VECCHIO NSFW VAR (MR) <text:s text:c="51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12.99" calcext:value-type="float">
            <text:p>12,99</text:p>
          </table:table-cell>
        </table:table-row>
        <table:table-row table:style-name="ro1">
          <table:table-cell office:value-type="string" calcext:value-type="string">
            <text:p><text:s/>AUG2671103 </text:p>
          </table:table-cell>
          <table:table-cell office:value-type="string" calcext:value-type="string">
            <text:p><text:s/>PENTHOUSE COMICS (2027) #1 CVR E SUSPIRIA VILCHEZ RISQUE VAR (MR) <text:s text:c="46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104 </text:p>
          </table:table-cell>
          <table:table-cell office:value-type="string" calcext:value-type="string">
            <text:p><text:s/>PENTHOUSE COMICS (2027) #1 CVR F WHITNEY MOORE PHOTO RISQUE VAR (MR) <text:s text:c="43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105 </text:p>
          </table:table-cell>
          <table:table-cell office:value-type="string" calcext:value-type="string">
            <text:p><text:s/>PENTHOUSE COMICS (2027) #1 CVR G WHITNEY MOORE NSFW PHOTO VAR (MR) <text:s text:c="45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12.99" calcext:value-type="float">
            <text:p>12,99</text:p>
          </table:table-cell>
        </table:table-row>
        <table:table-row table:style-name="ro1">
          <table:table-cell office:value-type="string" calcext:value-type="string">
            <text:p><text:s/>AUG2671106 </text:p>
          </table:table-cell>
          <table:table-cell office:value-type="string" calcext:value-type="string">
            <text:p><text:s/>PENTHOUSE COMICS (2027) #1 CVR H INC 1:10 TULA LOTAY NSFW VAR (MR) <text:s text:c="45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12.99" calcext:value-type="float">
            <text:p>12,99</text:p>
          </table:table-cell>
        </table:table-row>
        <table:table-row table:style-name="ro1">
          <table:table-cell office:value-type="string" calcext:value-type="string">
            <text:p><text:s/>AUG2671107 </text:p>
          </table:table-cell>
          <table:table-cell office:value-type="string" calcext:value-type="string">
            <text:p><text:s/>POP-UP PLAYTIME MASKS HC DC KRYPTO AND FRIENDS <text:s text:c="65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AUG2671110 </text:p>
          </table:table-cell>
          <table:table-cell office:value-type="string" calcext:value-type="string">
            <text:p><text:s/>QUESTED TP VOL 02 KIT WALLIS <text:s text:c="83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AUG2671111 </text:p>
          </table:table-cell>
          <table:table-cell office:value-type="string" calcext:value-type="string">
            <text:p><text:s/>QUESTED TP VOL 02 LUDO LULLABI LIMITED EDITION <text:s text:c="65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AUG2671114 </text:p>
          </table:table-cell>
          <table:table-cell office:value-type="string" calcext:value-type="string">
            <text:p><text:s/>SONIC THE HEDGEHOG THE OFFICIAL POP-UP ADVENT CALENDAR <text:s text:c="57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4" calcext:value-type="float">
            <text:p>54</text:p>
          </table:table-cell>
        </table:table-row>
        <table:table-row table:style-name="ro1">
          <table:table-cell office:value-type="string" calcext:value-type="string">
            <text:p><text:s/>AUG2671119 </text:p>
          </table:table-cell>
          <table:table-cell office:value-type="string" calcext:value-type="string">
            <text:p><text:s/>THIS LAND IS OLD AND DARK #2 (OF 3) CVR A ABEL GARCIA <text:s text:c="58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120 </text:p>
          </table:table-cell>
          <table:table-cell office:value-type="string" calcext:value-type="string">
            <text:p><text:s/>THIS LAND IS OLD AND DARK #2 (OF 3) CVR B ANDY SAWYERS VAR <text:s text:c="53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121 </text:p>
          </table:table-cell>
          <table:table-cell office:value-type="string" calcext:value-type="string">
            <text:p><text:s/>THIS LAND IS OLD AND DARK #2 (OF 3) CVR C MICHAEL KALUTA VAR <text:s text:c="51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122 </text:p>
          </table:table-cell>
          <table:table-cell office:value-type="string" calcext:value-type="string">
            <text:p><text:s/>THOR THE ROCK WARRIOR MAGAZINE #1 <text:s text:c="78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8.95" calcext:value-type="float">
            <text:p>8,95</text:p>
          </table:table-cell>
        </table:table-row>
        <table:table-row table:style-name="ro1">
          <table:table-cell office:value-type="string" calcext:value-type="string">
            <text:p><text:s/>AUG2671123 </text:p>
          </table:table-cell>
          <table:table-cell office:value-type="string" calcext:value-type="string">
            <text:p><text:s/>TISENA #4 (OF 6) CVR A MARIKA CRESTA <text:s text:c="75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124 </text:p>
          </table:table-cell>
          <table:table-cell office:value-type="string" calcext:value-type="string">
            <text:p><text:s/>TISENA #4 (OF 6) CVR B THE XONG BROS VAR <text:s text:c="71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125 </text:p>
          </table:table-cell>
          <table:table-cell office:value-type="string" calcext:value-type="string">
            <text:p><text:s/>TISENA #4 (OF 6) CVR C CHASE CONLEY VAR <text:s text:c="72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1127 </text:p>
          </table:table-cell>
          <table:table-cell office:value-type="string" calcext:value-type="string">
            <text:p><text:s/>USED ALL THAT IVE GOT HC VOL 01 <text:s text:c="80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33.24" calcext:value-type="float">
            <text:p>33,24</text:p>
          </table:table-cell>
        </table:table-row>
        <table:table-row table:style-name="ro1">
          <table:table-cell office:value-type="string" calcext:value-type="string">
            <text:p><text:s/>AUG2671128 </text:p>
          </table:table-cell>
          <table:table-cell office:value-type="string" calcext:value-type="string">
            <text:p><text:s/>VAMP DELUXE #1 (OF 2) CVR A EMMANUEL BAZIN <text:s text:c="69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129 </text:p>
          </table:table-cell>
          <table:table-cell office:value-type="string" calcext:value-type="string">
            <text:p><text:s/>VAMP DELUXE #1 (OF 2) CVR B JUAN D TENORIO VAR <text:s text:c="65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131 </text:p>
          </table:table-cell>
          <table:table-cell office:value-type="string" calcext:value-type="string">
            <text:p><text:s/>WICKED TINY BOOK ELPHABA HC <text:s text:c="84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AUG2671132 </text:p>
          </table:table-cell>
          <table:table-cell office:value-type="string" calcext:value-type="string">
            <text:p><text:s/>WICKED TINY BOOK GLINDA HC <text:s text:c="85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AUG2671134 </text:p>
          </table:table-cell>
          <table:table-cell office:value-type="string" calcext:value-type="string">
            <text:p><text:s/>WITCHMASTER OF NORWAY TP AN ILLUSTRATED NOVEL <text:s text:c="66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1135 </text:p>
          </table:table-cell>
          <table:table-cell office:value-type="string" calcext:value-type="string">
            <text:p><text:s/>WORLD OF THE ODYSSEY HC <text:s text:c="88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JUL26P842 <text:s/></text:p>
          </table:table-cell>
          <table:table-cell office:value-type="string" calcext:value-type="string">
            <text:p><text:s/>The Secret Life of Circuits <text:s text:c="84"/></text:p>
          </table:table-cell>
          <table:table-cell office:value-type="string" calcext:value-type="string">
            <text:p><text:s/>No Starch Press <text:s text:c="17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JUL26P844 <text:s/></text:p>
          </table:table-cell>
          <table:table-cell office:value-type="string" calcext:value-type="string">
            <text:p><text:s/>Adventure Time Compendium Vol. 4 <text:s text:c="79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JUL26P845 <text:s/></text:p>
          </table:table-cell>
          <table:table-cell office:value-type="string" calcext:value-type="string">
            <text:p><text:s/>Adventure Time Compendium Vol. 4 [Direct Market Edition] <text:s text:c="55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71.25" calcext:value-type="float">
            <text:p>71,25</text:p>
          </table:table-cell>
        </table:table-row>
        <table:table-row table:style-name="ro1">
          <table:table-cell office:value-type="string" calcext:value-type="string">
            <text:p><text:s/>AUG26P577 <text:s/></text:p>
          </table:table-cell>
          <table:table-cell office:value-type="string" calcext:value-type="string">
            <text:p><text:s/>FLUX HOUSE PRESENTS #1 CVR A SHARLENE KINDT <text:s text:c="68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P578 <text:s/></text:p>
          </table:table-cell>
          <table:table-cell office:value-type="string" calcext:value-type="string">
            <text:p><text:s/>FLUX HOUSE PRESENTS #1 CVR B EMMA RIOS VAR <text:s text:c="69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P901 <text:s/></text:p>
          </table:table-cell>
          <table:table-cell office:value-type="string" calcext:value-type="string">
            <text:p><text:s/>MIND MGMT NEW &amp; IMPROVED #4 CVR A MATT KINDT <text:s text:c="67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902 <text:s/></text:p>
          </table:table-cell>
          <table:table-cell office:value-type="string" calcext:value-type="string">
            <text:p><text:s/>MIND MGMT NEW &amp; IMPROVED #4 CVR B MARTIN MORAZZO VAR <text:s text:c="59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903 <text:s/></text:p>
          </table:table-cell>
          <table:table-cell office:value-type="string" calcext:value-type="string">
            <text:p><text:s/>MIND MGMT NEW &amp; IMPROVED #4 CVR C INC 1:10 MARTIN MORAZZO FULL ART VAR INCV 1:10 <text:s text:c="31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904 <text:s/></text:p>
          </table:table-cell>
          <table:table-cell office:value-type="string" calcext:value-type="string">
            <text:p><text:s/>MIND MGMT NEW &amp; IMPROVED #4 CVR D INC 1:20 MATT KINDT 3-D VAR INCV 1:20 <text:s text:c="40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905 <text:s/></text:p>
          </table:table-cell>
          <table:table-cell office:value-type="string" calcext:value-type="string">
            <text:p><text:s/>MIND MGMT NEW &amp; IMPROVED #4 CVR E INC 1:50 PATRICIA MARTIN VAR INCV 1:50 <text:s text:c="39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906 <text:s/></text:p>
          </table:table-cell>
          <table:table-cell office:value-type="string" calcext:value-type="string">
            <text:p><text:s/>Moon Deer <text:s text:c="102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H033 <text:s/></text:p>
          </table:table-cell>
          <table:table-cell office:value-type="string" calcext:value-type="string">
            <text:p><text:s/>Sabrina the Teenage Witch #1 Cover W Chloe Brailsford Midnight Release VAR <text:s text:c="37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20 <text:s/></text:p>
          </table:table-cell>
          <table:table-cell office:value-type="string" calcext:value-type="string">
            <text:p><text:s/>SABRINA THE TEENAGE WITCH #1 CVR A KANO <text:s text:c="72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21 <text:s/></text:p>
          </table:table-cell>
          <table:table-cell office:value-type="string" calcext:value-type="string">
            <text:p><text:s/>SABRINA THE TEENAGE WITCH #1 CVR B MARGUERITE SAUVAGE VAR <text:s text:c="54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22 <text:s/></text:p>
          </table:table-cell>
          <table:table-cell office:value-type="string" calcext:value-type="string">
            <text:p><text:s/>SABRINA THE TEENAGE WITCH #1 CVR C NAOMI FRANQ VAR <text:s text:c="61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23 <text:s/></text:p>
          </table:table-cell>
          <table:table-cell office:value-type="string" calcext:value-type="string">
            <text:p><text:s/>SABRINA THE TEENAGE WITCH #1 CVR D CAROLINE CASH VAR <text:s text:c="59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24 <text:s/></text:p>
          </table:table-cell>
          <table:table-cell office:value-type="string" calcext:value-type="string">
            <text:p><text:s/>SABRINA THE TEENAGE WITCH #1 CVR E BLANK SKETCH VAR <text:s text:c="60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25 <text:s/></text:p>
          </table:table-cell>
          <table:table-cell office:value-type="string" calcext:value-type="string">
            <text:p><text:s/>SABRINA THE TEENAGE WITCH #1 CVR F KANO FOIL VAR <text:s text:c="63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8.99" calcext:value-type="float">
            <text:p>8,99</text:p>
          </table:table-cell>
        </table:table-row>
        <table:table-row table:style-name="ro1">
          <table:table-cell office:value-type="string" calcext:value-type="string">
            <text:p><text:s/>AUG26H026 <text:s/></text:p>
          </table:table-cell>
          <table:table-cell office:value-type="string" calcext:value-type="string">
            <text:p><text:s/>SABRINA THE TEENAGE WITCH #1 CVR G CAROLINE CASH FOIL VAR <text:s text:c="54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8.99" calcext:value-type="float">
            <text:p>8,99</text:p>
          </table:table-cell>
        </table:table-row>
        <table:table-row table:style-name="ro1">
          <table:table-cell office:value-type="string" calcext:value-type="string">
            <text:p><text:s/>AUG26H027 <text:s/></text:p>
          </table:table-cell>
          <table:table-cell office:value-type="string" calcext:value-type="string">
            <text:p><text:s/>SABRINA THE TEENAGE WITCH #1 CVR H INC 1:10 KANO TEASER VAR <text:s text:c="52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28 <text:s/></text:p>
          </table:table-cell>
          <table:table-cell office:value-type="string" calcext:value-type="string">
            <text:p><text:s/>SABRINA THE TEENAGE WITCH #1 CVR I INC 1:20 DAN PARENT CLASSIC VAR <text:s text:c="45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29 <text:s/></text:p>
          </table:table-cell>
          <table:table-cell office:value-type="string" calcext:value-type="string">
            <text:p><text:s/>SABRINA THE TEENAGE WITCH #1 CVR J INC 1:50 ERICA HENDERSON VAR <text:s text:c="48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30 <text:s/></text:p>
          </table:table-cell>
          <table:table-cell office:value-type="string" calcext:value-type="string">
            <text:p><text:s/>SABRINA THE TEENAGE WITCH #1 CVR K INC 1:100 MAHMUD ASRAR VAR <text:s text:c="50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H031 <text:s/></text:p>
          </table:table-cell>
          <table:table-cell office:value-type="string" calcext:value-type="string">
            <text:p><text:s/>SABRINA THE TEENAGE WITCH #1 CVR L INC 1:250 KANO B&amp;W VAR <text:s text:c="54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972 <text:s/></text:p>
          </table:table-cell>
          <table:table-cell office:value-type="string" calcext:value-type="string">
            <text:p><text:s/>The Hunger Games: Mockingjay Hat <text:s text:c="79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44.66" calcext:value-type="float">
            <text:p>44,66</text:p>
          </table:table-cell>
        </table:table-row>
        <table:table-row table:style-name="ro1">
          <table:table-cell office:value-type="string" calcext:value-type="string">
            <text:p><text:s/>JUL26P973 <text:s/></text:p>
          </table:table-cell>
          <table:table-cell office:value-type="string" calcext:value-type="string">
            <text:p><text:s/>The Hunger Games: Plants of Panem Tote Bag <text:s text:c="69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34.74" calcext:value-type="float">
            <text:p>34,74</text:p>
          </table:table-cell>
        </table:table-row>
        <table:table-row table:style-name="ro1">
          <table:table-cell office:value-type="string" calcext:value-type="string">
            <text:p><text:s/>JUL26P974 <text:s/></text:p>
          </table:table-cell>
          <table:table-cell office:value-type="string" calcext:value-type="string">
            <text:p><text:s/>The Hunger Games: Plants of Panem Unisex T-Shirt Large <text:s text:c="57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75 <text:s/></text:p>
          </table:table-cell>
          <table:table-cell office:value-type="string" calcext:value-type="string">
            <text:p><text:s/>The Hunger Games: Plants of Panem Unisex T-Shirt Medium <text:s text:c="56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76 <text:s/></text:p>
          </table:table-cell>
          <table:table-cell office:value-type="string" calcext:value-type="string">
            <text:p><text:s/>The Hunger Games: Plants of Panem Unisex T-Shirt Small <text:s text:c="57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77 <text:s/></text:p>
          </table:table-cell>
          <table:table-cell office:value-type="string" calcext:value-type="string">
            <text:p><text:s/>The Hunger Games: Plants of Panem Unisex T-Shirt X-Large <text:s text:c="55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78 <text:s/></text:p>
          </table:table-cell>
          <table:table-cell office:value-type="string" calcext:value-type="string">
            <text:p><text:s/>The Hunger Games: Plants of Panem Unisex T-Shirt XX-Large <text:s text:c="54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79 <text:s/></text:p>
          </table:table-cell>
          <table:table-cell office:value-type="string" calcext:value-type="string">
            <text:p><text:s/>The Hunger Games: Plants of Panem Unisex T-Shirt XXX-Large <text:s text:c="53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80 <text:s/></text:p>
          </table:table-cell>
          <table:table-cell office:value-type="string" calcext:value-type="string">
            <text:p><text:s/>The Hunger Games: Retro Arena Tote Bag <text:s text:c="73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31.19" calcext:value-type="float">
            <text:p>31,19</text:p>
          </table:table-cell>
        </table:table-row>
        <table:table-row table:style-name="ro1">
          <table:table-cell office:value-type="string" calcext:value-type="string">
            <text:p><text:s/>JUL26P981 <text:s/></text:p>
          </table:table-cell>
          <table:table-cell office:value-type="string" calcext:value-type="string">
            <text:p><text:s/>The Hunger Games: Sunrise on the Reaping Enamel Pin <text:s text:c="60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18.43" calcext:value-type="float">
            <text:p>18,43</text:p>
          </table:table-cell>
        </table:table-row>
        <table:table-row table:style-name="ro1">
          <table:table-cell office:value-type="string" calcext:value-type="string">
            <text:p><text:s/>JUL26P982 <text:s/></text:p>
          </table:table-cell>
          <table:table-cell office:value-type="string" calcext:value-type="string">
            <text:p><text:s/>The Hunger Games: Worst Victor Hat <text:s text:c="77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44.66" calcext:value-type="float">
            <text:p>44,66</text:p>
          </table:table-cell>
        </table:table-row>
        <table:table-row table:style-name="ro1">
          <table:table-cell office:value-type="string" calcext:value-type="string">
            <text:p><text:s/>JUL26P983 <text:s/></text:p>
          </table:table-cell>
          <table:table-cell office:value-type="string" calcext:value-type="string">
            <text:p><text:s/>The Hunger Games: Worst Victor in History Enamel Pin <text:s text:c="59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18.43" calcext:value-type="float">
            <text:p>18,43</text:p>
          </table:table-cell>
        </table:table-row>
        <table:table-row table:style-name="ro1">
          <table:table-cell office:value-type="string" calcext:value-type="string">
            <text:p><text:s/>JUL26P984 <text:s/></text:p>
          </table:table-cell>
          <table:table-cell office:value-type="string" calcext:value-type="string">
            <text:p><text:s/>The Hunger Games: You Burn With Us <text:s/>Unisex T-Shirt Large <text:s text:c="55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85 <text:s/></text:p>
          </table:table-cell>
          <table:table-cell office:value-type="string" calcext:value-type="string">
            <text:p><text:s/>The Hunger Games: You Burn With Us <text:s/>Unisex T-Shirt Medium <text:s text:c="54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86 <text:s/></text:p>
          </table:table-cell>
          <table:table-cell office:value-type="string" calcext:value-type="string">
            <text:p><text:s/>The Hunger Games: You Burn With Us <text:s/>Unisex T-Shirt Small <text:s text:c="55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87 <text:s/></text:p>
          </table:table-cell>
          <table:table-cell office:value-type="string" calcext:value-type="string">
            <text:p><text:s/>The Hunger Games: You Burn With Us <text:s/>Unisex T-Shirt X-Large <text:s text:c="53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88 <text:s/></text:p>
          </table:table-cell>
          <table:table-cell office:value-type="string" calcext:value-type="string">
            <text:p><text:s/>The Hunger Games: You Burn With Us <text:s/>Unisex T-Shirt XX-Large <text:s text:c="52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89 <text:s/></text:p>
          </table:table-cell>
          <table:table-cell office:value-type="string" calcext:value-type="string">
            <text:p><text:s/>The Hunger Games: You Burn With Us <text:s/>Unisex T-Shirt XXX-Large <text:s text:c="51"/></text:p>
          </table:table-cell>
          <table:table-cell office:value-type="string" calcext:value-type="string">
            <text:p><text:s/>Out of Print <text:s text:c="20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71111 </text:p>
          </table:table-cell>
          <table:table-cell office:value-type="string" calcext:value-type="string">
            <text:p><text:s/>DISNEY GRAPHIC TALES HC ZOOTOPIA 2 <text:s text:c="77"/></text:p>
          </table:table-cell>
          <table:table-cell office:value-type="string" calcext:value-type="string">
            <text:p><text:s/>Papercutz <text:s text:c="23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1114 </text:p>
          </table:table-cell>
          <table:table-cell office:value-type="string" calcext:value-type="string">
            <text:p><text:s/>DISNEY WINNIE THE POOH HC THE HUNDRED ACRE WOOD COMIC TREASURY <text:s text:c="49"/></text:p>
          </table:table-cell>
          <table:table-cell office:value-type="string" calcext:value-type="string">
            <text:p><text:s/>Papercutz <text:s text:c="23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JUL2671127 </text:p>
          </table:table-cell>
          <table:table-cell office:value-type="string" calcext:value-type="string">
            <text:p><text:s/>METEOR MITE HC UP &amp; AT EM <text:s text:c="86"/></text:p>
          </table:table-cell>
          <table:table-cell office:value-type="string" calcext:value-type="string">
            <text:p><text:s/>Papercutz <text:s text:c="2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1128 </text:p>
          </table:table-cell>
          <table:table-cell office:value-type="string" calcext:value-type="string">
            <text:p><text:s/>METEOR MITE TP UP &amp; AT EM <text:s text:c="86"/></text:p>
          </table:table-cell>
          <table:table-cell office:value-type="string" calcext:value-type="string">
            <text:p><text:s/>Papercutz <text:s text:c="23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P997 <text:s/></text:p>
          </table:table-cell>
          <table:table-cell office:value-type="string" calcext:value-type="string">
            <text:p><text:s/>Chappell Roan: A Who HQ Illustrated Biography <text:s text:c="66"/></text:p>
          </table:table-cell>
          <table:table-cell office:value-type="string" calcext:value-type="string">
            <text:p><text:s/>Penguin Young Readers Group <text:s text:c="5"/></text:p>
          </table:table-cell>
          <table:table-cell office:value-type="float" office:value="8.54" calcext:value-type="float">
            <text:p>8,54</text:p>
          </table:table-cell>
        </table:table-row>
        <table:table-row table:style-name="ro1">
          <table:table-cell office:value-type="string" calcext:value-type="string">
            <text:p><text:s/>JUL26Q002 <text:s/></text:p>
          </table:table-cell>
          <table:table-cell office:value-type="string" calcext:value-type="string">
            <text:p><text:s/>Film Nerds <text:s text:c="101"/></text:p>
          </table:table-cell>
          <table:table-cell office:value-type="string" calcext:value-type="string">
            <text:p><text:s/>Penguin Young Readers Group <text:s text:c="5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Q003 <text:s/></text:p>
          </table:table-cell>
          <table:table-cell office:value-type="string" calcext:value-type="string">
            <text:p><text:s/>Film Nerds <text:s text:c="101"/></text:p>
          </table:table-cell>
          <table:table-cell office:value-type="string" calcext:value-type="string">
            <text:p><text:s/>Penguin Young Readers Group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009 <text:s/></text:p>
          </table:table-cell>
          <table:table-cell office:value-type="string" calcext:value-type="string">
            <text:p><text:s/>Pope Leo XIV: A Who HQ Illustrated Biography <text:s text:c="67"/></text:p>
          </table:table-cell>
          <table:table-cell office:value-type="string" calcext:value-type="string">
            <text:p><text:s/>Penguin Young Readers Group <text:s text:c="5"/></text:p>
          </table:table-cell>
          <table:table-cell office:value-type="float" office:value="8.54" calcext:value-type="float">
            <text:p>8,54</text:p>
          </table:table-cell>
        </table:table-row>
        <table:table-row table:style-name="ro1">
          <table:table-cell office:value-type="string" calcext:value-type="string">
            <text:p><text:s/>JUL2671135 </text:p>
          </table:table-cell>
          <table:table-cell office:value-type="string" calcext:value-type="string">
            <text:p><text:s/>5 BULLETS 6 MEN TP NEW PTG <text:s text:c="85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185 </text:p>
          </table:table-cell>
          <table:table-cell office:value-type="string" calcext:value-type="string">
            <text:p><text:s/>SUPER FIGHTER BOY TP <text:s text:c="91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14.25" calcext:value-type="float">
            <text:p>14,25</text:p>
          </table:table-cell>
        </table:table-row>
        <table:table-row table:style-name="ro1">
          <table:table-cell office:value-type="string" calcext:value-type="string">
            <text:p><text:s/>JUL26Q029 <text:s/></text:p>
          </table:table-cell>
          <table:table-cell office:value-type="string" calcext:value-type="string">
            <text:p><text:s/>The Thing About Things (The Cat in the Hat Movie) <text:s text:c="62"/></text:p>
          </table:table-cell>
          <table:table-cell office:value-type="string" calcext:value-type="string">
            <text:p><text:s/>Random House Children's Books <text:s text:c="3"/></text:p>
          </table:table-cell>
          <table:table-cell office:value-type="float" office:value="6.64" calcext:value-type="float">
            <text:p>6,64</text:p>
          </table:table-cell>
        </table:table-row>
        <table:table-row table:style-name="ro1">
          <table:table-cell office:value-type="string" calcext:value-type="string">
            <text:p><text:s/>JUL26Q033 <text:s/></text:p>
          </table:table-cell>
          <table:table-cell office:value-type="string" calcext:value-type="string">
            <text:p><text:s/>Baldur's Gate 3: Astarion <text:s text:c="86"/></text:p>
          </table:table-cell>
          <table:table-cell office:value-type="string" calcext:value-type="string">
            <text:p><text:s/>Random House Worlds <text:s text:c="13"/></text:p>
          </table:table-cell>
          <table:table-cell office:value-type="float" office:value="28.5" calcext:value-type="float">
            <text:p>28,5</text:p>
          </table:table-cell>
        </table:table-row>
        <table:table-row table:style-name="ro1">
          <table:table-cell office:value-type="string" calcext:value-type="string">
            <text:p><text:s/>JUL26Q035 <text:s/></text:p>
          </table:table-cell>
          <table:table-cell office:value-type="string" calcext:value-type="string">
            <text:p><text:s/>Emily Wilde's Encyclopaedia of Faeries (Deluxe Edition) <text:s text:c="56"/></text:p>
          </table:table-cell>
          <table:table-cell office:value-type="string" calcext:value-type="string">
            <text:p><text:s/>Random House Worlds <text:s text:c="13"/></text:p>
          </table:table-cell>
          <table:table-cell office:value-type="float" office:value="36.1" calcext:value-type="float">
            <text:p>36,1</text:p>
          </table:table-cell>
        </table:table-row>
        <table:table-row table:style-name="ro1">
          <table:table-cell office:value-type="string" calcext:value-type="string">
            <text:p><text:s/>JUL26Q039 <text:s/></text:p>
          </table:table-cell>
          <table:table-cell office:value-type="string" calcext:value-type="string">
            <text:p><text:s/>Star Wars: Thrawn (The Manga), Vol. 1 <text:s text:c="74"/></text:p>
          </table:table-cell>
          <table:table-cell office:value-type="string" calcext:value-type="string">
            <text:p><text:s/>Random House Worlds <text:s text:c="13"/></text:p>
          </table:table-cell>
          <table:table-cell office:value-type="float" office:value="13.3" calcext:value-type="float">
            <text:p>13,3</text:p>
          </table:table-cell>
        </table:table-row>
        <table:table-row table:style-name="ro1">
          <table:table-cell office:value-type="string" calcext:value-type="string">
            <text:p><text:s/>AUG2671190 </text:p>
          </table:table-cell>
          <table:table-cell office:value-type="string" calcext:value-type="string">
            <text:p><text:s/>2000 AD ANNUAL 2027 HC <text:s text:c="89"/></text:p>
          </table:table-cell>
          <table:table-cell office:value-type="string" calcext:value-type="string">
            <text:p><text:s/>Rebellion Publishing <text:s text:c="12"/></text:p>
          </table:table-cell>
          <table:table-cell office:value-type="float" office:value="33.24" calcext:value-type="float">
            <text:p>33,24</text:p>
          </table:table-cell>
        </table:table-row>
        <table:table-row table:style-name="ro1">
          <table:table-cell office:value-type="string" calcext:value-type="string">
            <text:p><text:s/>AUG2671191 </text:p>
          </table:table-cell>
          <table:table-cell office:value-type="string" calcext:value-type="string">
            <text:p><text:s/>2000 AD ART OF DAVE GIBBONS APEX EDITION HC <text:s text:c="68"/></text:p>
          </table:table-cell>
          <table:table-cell office:value-type="string" calcext:value-type="string">
            <text:p><text:s/>Rebellion Publishing <text:s text:c="12"/></text:p>
          </table:table-cell>
          <table:table-cell office:value-type="float" office:value="133" calcext:value-type="float">
            <text:p>133</text:p>
          </table:table-cell>
        </table:table-row>
        <table:table-row table:style-name="ro1">
          <table:table-cell office:value-type="string" calcext:value-type="string">
            <text:p><text:s/>AUG2671192 </text:p>
          </table:table-cell>
          <table:table-cell office:value-type="string" calcext:value-type="string">
            <text:p><text:s/>2000 AD PROG #2503 <text:s text:c="93"/></text:p>
          </table:table-cell>
          <table:table-cell office:value-type="string" calcext:value-type="string">
            <text:p><text:s/>Rebellion Publishing <text:s text:c="12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1193 </text:p>
          </table:table-cell>
          <table:table-cell office:value-type="string" calcext:value-type="string">
            <text:p><text:s/>2000 AD PROG #2504 <text:s text:c="93"/></text:p>
          </table:table-cell>
          <table:table-cell office:value-type="string" calcext:value-type="string">
            <text:p><text:s/>Rebellion Publishing <text:s text:c="12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1194 </text:p>
          </table:table-cell>
          <table:table-cell office:value-type="string" calcext:value-type="string">
            <text:p><text:s/>2000 AD PROG #2505 <text:s text:c="93"/></text:p>
          </table:table-cell>
          <table:table-cell office:value-type="string" calcext:value-type="string">
            <text:p><text:s/>Rebellion Publishing <text:s text:c="12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71195 </text:p>
          </table:table-cell>
          <table:table-cell office:value-type="string" calcext:value-type="string">
            <text:p><text:s/>2000 AD PROG #2506 <text:s text:c="93"/></text:p>
          </table:table-cell>
          <table:table-cell office:value-type="string" calcext:value-type="string">
            <text:p><text:s/>Rebellion Publishing <text:s text:c="12"/></text:p>
          </table:table-cell>
          <table:table-cell office:value-type="float" office:value="8.99" calcext:value-type="float">
            <text:p>8,99</text:p>
          </table:table-cell>
        </table:table-row>
        <table:table-row table:style-name="ro1">
          <table:table-cell office:value-type="string" calcext:value-type="string">
            <text:p><text:s/>AUG2671196 </text:p>
          </table:table-cell>
          <table:table-cell office:value-type="string" calcext:value-type="string">
            <text:p><text:s/>JUDGE DREDD MEGAZINE #497 <text:s text:c="86"/></text:p>
          </table:table-cell>
          <table:table-cell office:value-type="string" calcext:value-type="string">
            <text:p><text:s/>Rebellion Publishing <text:s text:c="12"/></text:p>
          </table:table-cell>
          <table:table-cell office:value-type="float" office:value="14.99" calcext:value-type="float">
            <text:p>14,99</text:p>
          </table:table-cell>
        </table:table-row>
        <table:table-row table:style-name="ro1">
          <table:table-cell office:value-type="string" calcext:value-type="string">
            <text:p><text:s/>AUG2671197 </text:p>
          </table:table-cell>
          <table:table-cell office:value-type="string" calcext:value-type="string">
            <text:p><text:s/>THISTLEBONE THE COMPLETE COLLECTION TP <text:s text:c="73"/></text:p>
          </table:table-cell>
          <table:table-cell office:value-type="string" calcext:value-type="string">
            <text:p><text:s/>Rebellion Publishing <text:s text:c="12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AUG2671198 </text:p>
          </table:table-cell>
          <table:table-cell office:value-type="string" calcext:value-type="string">
            <text:p><text:s/>TREASURY OF BRITISH COMICS ANNUAL 2027 HC <text:s text:c="70"/></text:p>
          </table:table-cell>
          <table:table-cell office:value-type="string" calcext:value-type="string">
            <text:p><text:s/>Rebellion Publishing <text:s text:c="12"/></text:p>
          </table:table-cell>
          <table:table-cell office:value-type="float" office:value="33.24" calcext:value-type="float">
            <text:p>33,24</text:p>
          </table:table-cell>
        </table:table-row>
        <table:table-row table:style-name="ro1">
          <table:table-cell office:value-type="string" calcext:value-type="string">
            <text:p><text:s/>JUL2671217 </text:p>
          </table:table-cell>
          <table:table-cell office:value-type="string" calcext:value-type="string">
            <text:p><text:s/>EMPIRIA #5 (MR) <text:s text:c="96"/></text:p>
          </table:table-cell>
          <table:table-cell office:value-type="string" calcext:value-type="string">
            <text:p><text:s/>Rocketship Entertainment <text:s text:c="8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208 </text:p>
          </table:table-cell>
          <table:table-cell office:value-type="string" calcext:value-type="string">
            <text:p><text:s/>BABY SITTERS LITTLE SISTER TP VOL 13 KARENS NEW YEAR <text:s text:c="59"/></text:p>
          </table:table-cell>
          <table:table-cell office:value-type="string" calcext:value-type="string">
            <text:p><text:s/>Scholastic <text:s text:c="22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209 </text:p>
          </table:table-cell>
          <table:table-cell office:value-type="string" calcext:value-type="string">
            <text:p><text:s/>BENDY TP VOL 01 DREAMS COME TO LIFE <text:s text:c="76"/></text:p>
          </table:table-cell>
          <table:table-cell office:value-type="string" calcext:value-type="string">
            <text:p><text:s/>Scholastic <text:s text:c="22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210 </text:p>
          </table:table-cell>
          <table:table-cell office:value-type="string" calcext:value-type="string">
            <text:p><text:s/>BENDY TP VOL 02 BENDY AND THE SILVER SCREAMS <text:s text:c="67"/></text:p>
          </table:table-cell>
          <table:table-cell office:value-type="string" calcext:value-type="string">
            <text:p><text:s/>Scholastic <text:s text:c="22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AUG2671212 </text:p>
          </table:table-cell>
          <table:table-cell office:value-type="string" calcext:value-type="string">
            <text:p><text:s/>GOOSEBUMPS TP VOL 03 STAY OUT OF THE BASEMENT <text:s text:c="66"/></text:p>
          </table:table-cell>
          <table:table-cell office:value-type="string" calcext:value-type="string">
            <text:p><text:s/>Scholastic <text:s text:c="22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Q052 <text:s/></text:p>
          </table:table-cell>
          <table:table-cell office:value-type="string" calcext:value-type="string">
            <text:p><text:s/>7th Time Loop: The Villainess Enjoys a Carefree Life Married to Her Worst Enemy! (Manga) Vol. 8 <text:s text:c="16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059 <text:s/></text:p>
          </table:table-cell>
          <table:table-cell office:value-type="string" calcext:value-type="string">
            <text:p><text:s/>Al the Adventurer: That Magic Shouldn't Work! (Manga) Vol. 2 <text:s text:c="51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062 <text:s/></text:p>
          </table:table-cell>
          <table:table-cell office:value-type="string" calcext:value-type="string">
            <text:p><text:s/>Black Night Parade Vol. 11 <text:s text:c="85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068 <text:s/></text:p>
          </table:table-cell>
          <table:table-cell office:value-type="string" calcext:value-type="string">
            <text:p><text:s/>Fire in His Fingertips: A Flirty Fireman Ravishes Me with His Smoldering Gaze Vol. 12 <text:s text:c="26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078 <text:s/></text:p>
          </table:table-cell>
          <table:table-cell office:value-type="string" calcext:value-type="string">
            <text:p><text:s/>Hanaori-san Still Wants to Fight in the Next Life (Omnibus) Vol. 1 <text:s text:c="45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Q083 <text:s/></text:p>
          </table:table-cell>
          <table:table-cell office:value-type="string" calcext:value-type="string">
            <text:p><text:s/>How to Build a Dungeon: Book of the Demon King Vol. 11 <text:s text:c="57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089 <text:s/></text:p>
          </table:table-cell>
          <table:table-cell office:value-type="string" calcext:value-type="string">
            <text:p><text:s/>Inside the Tentacle Cave (Manga) Vol. 8 <text:s text:c="72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099 <text:s/></text:p>
          </table:table-cell>
          <table:table-cell office:value-type="string" calcext:value-type="string">
            <text:p><text:s/>Magical Buffs: The Support Caster is Stronger Than He Realized! (Light Novel) Vol. 3 <text:s text:c="27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103 <text:s/></text:p>
          </table:table-cell>
          <table:table-cell office:value-type="string" calcext:value-type="string">
            <text:p><text:s/>My Dear Detective: Mitsuko's Case Files Vol. 7 <text:s text:c="65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06 <text:s/></text:p>
          </table:table-cell>
          <table:table-cell office:value-type="string" calcext:value-type="string">
            <text:p><text:s/>Mysterious Disappearances Vol. 10 <text:s text:c="78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14 <text:s/></text:p>
          </table:table-cell>
          <table:table-cell office:value-type="string" calcext:value-type="string">
            <text:p><text:s/>Remnant: The Beastmen Omegaverse Saga Vol. 2 <text:s text:c="67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115 <text:s/></text:p>
          </table:table-cell>
          <table:table-cell office:value-type="string" calcext:value-type="string">
            <text:p><text:s/>Run Wild: Sa Ye (Novel) Vol. 6 <text:s text:c="81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Q119 <text:s/></text:p>
          </table:table-cell>
          <table:table-cell office:value-type="string" calcext:value-type="string">
            <text:p><text:s/>Survival in Another World with My Mistress! (Light Novel) Vol. 10 <text:s text:c="46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127 <text:s/></text:p>
          </table:table-cell>
          <table:table-cell office:value-type="string" calcext:value-type="string">
            <text:p><text:s/>The Eccentric Doctor of the Moon Flower Kingdom Vol. 14 <text:s text:c="56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129 <text:s/></text:p>
          </table:table-cell>
          <table:table-cell office:value-type="string" calcext:value-type="string">
            <text:p><text:s/>The Greatest Wolf of My Life Vol. 3 <text:s text:c="76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22.79" calcext:value-type="float">
            <text:p>22,79</text:p>
          </table:table-cell>
        </table:table-row>
        <table:table-row table:style-name="ro1">
          <table:table-cell office:value-type="string" calcext:value-type="string">
            <text:p><text:s/>JUL26Q133 <text:s/></text:p>
          </table:table-cell>
          <table:table-cell office:value-type="string" calcext:value-type="string">
            <text:p><text:s/>The Prince's Body Pillow Vol. 1 <text:s text:c="80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142 <text:s/></text:p>
          </table:table-cell>
          <table:table-cell office:value-type="string" calcext:value-type="string">
            <text:p><text:s/>When It Rains, It Pours (Light Novel) <text:s text:c="74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147 <text:s/></text:p>
          </table:table-cell>
          <table:table-cell office:value-type="string" calcext:value-type="string">
            <text:p><text:s/>You Like Me, Not My Daughter?! (Manga) Vol. 9 <text:s text:c="66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71215 </text:p>
          </table:table-cell>
          <table:table-cell office:value-type="string" calcext:value-type="string">
            <text:p><text:s/>BRING ON THE BAD GUYS TP <text:s text:c="87"/></text:p>
          </table:table-cell>
          <table:table-cell office:value-type="string" calcext:value-type="string">
            <text:p><text:s/>Simon &amp; Schuster <text:s text:c="16"/></text:p>
          </table:table-cell>
          <table:table-cell office:value-type="float" office:value="20.89" calcext:value-type="float">
            <text:p>20,89</text:p>
          </table:table-cell>
        </table:table-row>
        <table:table-row table:style-name="ro1">
          <table:table-cell office:value-type="string" calcext:value-type="string">
            <text:p><text:s/>AUG2671216 </text:p>
          </table:table-cell>
          <table:table-cell office:value-type="string" calcext:value-type="string">
            <text:p><text:s/>TALES OF ASUNDA NIOBE SHE TRIBE VOL 02 #1 (OF 4) CVR A TEHANI FARR <text:s text:c="45"/></text:p>
          </table:table-cell>
          <table:table-cell office:value-type="string" calcext:value-type="string">
            <text:p><text:s/>Stranger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217 </text:p>
          </table:table-cell>
          <table:table-cell office:value-type="string" calcext:value-type="string">
            <text:p><text:s/>TALES OF ASUNDA NIOBE SHE TRIBE VOL 02 #1 (OF 4) CVR B JAE LEE VAR  <text:s text:c="44"/></text:p>
          </table:table-cell>
          <table:table-cell office:value-type="string" calcext:value-type="string">
            <text:p><text:s/>Stranger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218 </text:p>
          </table:table-cell>
          <table:table-cell office:value-type="string" calcext:value-type="string">
            <text:p><text:s/>TALES OF ASUNDA NIOBE SHE TRIBE VOL 02 #1 (OF 4) CVR C INC 1:10 TEHANI FARR VIRGIN VAR  <text:s text:c="24"/></text:p>
          </table:table-cell>
          <table:table-cell office:value-type="string" calcext:value-type="string">
            <text:p><text:s/>Stranger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219 </text:p>
          </table:table-cell>
          <table:table-cell office:value-type="string" calcext:value-type="string">
            <text:p><text:s/>UNTAMED A SINNERS PRAYER #2 (OF 7) 2ND PTG CVR A PETER BERGTING LEGENDS OF ASUNDA EDITION <text:s text:c="22"/></text:p>
          </table:table-cell>
          <table:table-cell office:value-type="string" calcext:value-type="string">
            <text:p><text:s/>Stranger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220 </text:p>
          </table:table-cell>
          <table:table-cell office:value-type="string" calcext:value-type="string">
            <text:p><text:s/>UNTAMED A SINNERS PRAYER #2 (OF 7) 2ND PTG CVR B INC 1:10 CAANAN WHITE BATMAN HOMAGE VAR <text:s text:c="23"/></text:p>
          </table:table-cell>
          <table:table-cell office:value-type="string" calcext:value-type="string">
            <text:p><text:s/>Stranger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97 </text:p>
          </table:table-cell>
          <table:table-cell office:value-type="string" calcext:value-type="string">
            <text:p><text:s/>ALVA IN THE DARK TP <text:s text:c="92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1277 </text:p>
          </table:table-cell>
          <table:table-cell office:value-type="string" calcext:value-type="string">
            <text:p><text:s/>BLACK STAR #3 (OF 4) CVR A DANNY LUCKERT <text:s text:c="71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78 </text:p>
          </table:table-cell>
          <table:table-cell office:value-type="string" calcext:value-type="string">
            <text:p><text:s/>BLACK STAR #3 (OF 4) CVR B JOE BOCARDO VAR <text:s text:c="69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79 </text:p>
          </table:table-cell>
          <table:table-cell office:value-type="string" calcext:value-type="string">
            <text:p><text:s/>BLACK STAR #3 (OF 4) CVR C REZA AFSHAR VAR <text:s text:c="69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80 </text:p>
          </table:table-cell>
          <table:table-cell office:value-type="string" calcext:value-type="string">
            <text:p><text:s/>BLACK STAR #3 (OF 4) CVR D REZA AFSHAR VIRGIN CARDSTOCK VAR <text:s text:c="52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1232 </text:p>
          </table:table-cell>
          <table:table-cell office:value-type="string" calcext:value-type="string">
            <text:p><text:s/>CONAN AND DRAGONERO #6 (OF 7) CVR C MIRKO KOLAC FOIL VAR (MR) <text:s text:c="50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99" calcext:value-type="float">
            <text:p>14,99</text:p>
          </table:table-cell>
        </table:table-row>
        <table:table-row table:style-name="ro1">
          <table:table-cell office:value-type="string" calcext:value-type="string">
            <text:p><text:s/>JUL2671238 </text:p>
          </table:table-cell>
          <table:table-cell office:value-type="string" calcext:value-type="string">
            <text:p><text:s/>CONAN THE BARBARIAN TIDES OF THE TYRANT KING #1 (OF 4) CVR A ROBERTO DE LA TORRE (MR) <text:s text:c="26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39 </text:p>
          </table:table-cell>
          <table:table-cell office:value-type="string" calcext:value-type="string">
            <text:p><text:s/>CONAN THE BARBARIAN TIDES OF THE TYRANT KING #1 (OF 4) CVR B UTSAB CHATTERJEE VAR (MR) <text:s text:c="25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40 </text:p>
          </table:table-cell>
          <table:table-cell office:value-type="string" calcext:value-type="string">
            <text:p><text:s/>CONAN THE BARBARIAN TIDES OF THE TYRANT KING #1 (OF 4) CVR C GERARDO ZAFFINO VAR (MR) <text:s text:c="26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41 </text:p>
          </table:table-cell>
          <table:table-cell office:value-type="string" calcext:value-type="string">
            <text:p><text:s/>CONAN THE BARBARIAN TIDES OF THE TYRANT KING #1 (OF 4) CVR D JESUS MERINO VAR <text:s/>(MR) <text:s text:c="28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42 </text:p>
          </table:table-cell>
          <table:table-cell office:value-type="string" calcext:value-type="string">
            <text:p><text:s/>CONAN THE BARBARIAN TIDES OF THE TYRANT KING #1 (OF 4) CVR E STUART SAYGER VAR (MR) <text:s text:c="28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43 </text:p>
          </table:table-cell>
          <table:table-cell office:value-type="string" calcext:value-type="string">
            <text:p><text:s/>CONAN THE BARBARIAN TIDES OF THE TYRANT KING #1 (OF 4) CVR F ROBERTO DE LA TORRE VAR (MR) <text:s text:c="22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45 </text:p>
          </table:table-cell>
          <table:table-cell office:value-type="string" calcext:value-type="string">
            <text:p><text:s/>CONAN THE BARBARIAN TIDES OF THE TYRANT KING #1 (OF 4) CVR H ROBERTO DE LA TORRE VIRGIN CARDSTOCK VAR (MR) <text:s text:c="5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246 </text:p>
          </table:table-cell>
          <table:table-cell office:value-type="string" calcext:value-type="string">
            <text:p><text:s/>CONAN THE BARBARIAN TIDES OF THE TYRANT KING #1 (OF 4) CVR I ROBERTO DE LA TORRE VIRGIN CARDSTOCK VAR (MR) <text:s text:c="5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247 </text:p>
          </table:table-cell>
          <table:table-cell office:value-type="string" calcext:value-type="string">
            <text:p><text:s/>CONAN THE BARBARIAN TIDES OF THE TYRANT KING #1 (OF 4) CVR J GERARDO ZAFFINO VIRGIN CARDSTOCK VAR (MR) <text:s text:c="9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330 </text:p>
          </table:table-cell>
          <table:table-cell office:value-type="string" calcext:value-type="string">
            <text:p><text:s/>DOCTOR WHO ELEVENTH DOCTOR BOW TIES ARE COOL ENAMEL PIN BADGE <text:s text:c="50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325 </text:p>
          </table:table-cell>
          <table:table-cell office:value-type="string" calcext:value-type="string">
            <text:p><text:s/>DOCTOR WHO ELEVENTH DOCTORS CLOUD TARDIS ENAMEL PIN BADGE <text:s text:c="54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324 </text:p>
          </table:table-cell>
          <table:table-cell office:value-type="string" calcext:value-type="string">
            <text:p><text:s/>DOCTOR WHO FIFTEENTH DOCTORS CHROMATIC TARDIS ENAMEL PIN BADGE <text:s text:c="49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328 </text:p>
          </table:table-cell>
          <table:table-cell office:value-type="string" calcext:value-type="string">
            <text:p><text:s/>DOCTOR WHO HELLO SWEETIE ENAMEL PIN BADGE <text:s text:c="70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329 </text:p>
          </table:table-cell>
          <table:table-cell office:value-type="string" calcext:value-type="string">
            <text:p><text:s/>DOCTOR WHO PARADIGM DALEKS ENAMEL PIN BADGE <text:s text:c="68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327 </text:p>
          </table:table-cell>
          <table:table-cell office:value-type="string" calcext:value-type="string">
            <text:p><text:s/>DOCTOR WHO RIVER SONGS DIARY ENAMEL PIN BADGE <text:s text:c="66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331 </text:p>
          </table:table-cell>
          <table:table-cell office:value-type="string" calcext:value-type="string">
            <text:p><text:s/>DOCTOR WHO TENTH DOCTOR ALLONS-Y ENAMEL PIN BADGE <text:s text:c="62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326 </text:p>
          </table:table-cell>
          <table:table-cell office:value-type="string" calcext:value-type="string">
            <text:p><text:s/>DOCTOR WHO TWELFTH DOCTORS FLATLINE TARDIS ENAMEL PIN BADGE <text:s text:c="52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295 </text:p>
          </table:table-cell>
          <table:table-cell office:value-type="string" calcext:value-type="string">
            <text:p><text:s/>DORIAN GRAY HC (MR) <text:s text:c="92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71317 </text:p>
          </table:table-cell>
          <table:table-cell office:value-type="string" calcext:value-type="string">
            <text:p><text:s/>EMILY THE STRANGE BULLSEYE ENAMEL PIN BADGE <text:s text:c="68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318 </text:p>
          </table:table-cell>
          <table:table-cell office:value-type="string" calcext:value-type="string">
            <text:p><text:s/>EMILY THE STRANGE GET LOST ENAMEL PIN BADGE <text:s text:c="68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319 </text:p>
          </table:table-cell>
          <table:table-cell office:value-type="string" calcext:value-type="string">
            <text:p><text:s/>EMILY THE STRANGE IM STRANGE ENAMEL PIN BADGE <text:s text:c="66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320 </text:p>
          </table:table-cell>
          <table:table-cell office:value-type="string" calcext:value-type="string">
            <text:p><text:s/>EMILY THE STRANGE OPTICAL ENAMEL PIN BADGE <text:s text:c="69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321 </text:p>
          </table:table-cell>
          <table:table-cell office:value-type="string" calcext:value-type="string">
            <text:p><text:s/>EMILY THE STRANGE WINDSWEPT ENAMEL PIN BADGE <text:s text:c="67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322 </text:p>
          </table:table-cell>
          <table:table-cell office:value-type="string" calcext:value-type="string">
            <text:p><text:s/>HANNIBAL EAT THE RUDE HEART ENAMEL PIN BADGE <text:s text:c="67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323 </text:p>
          </table:table-cell>
          <table:table-cell office:value-type="string" calcext:value-type="string">
            <text:p><text:s/>HANNIBAL EAT THE RUDE LUNGS ENAMEL PIN BADGE <text:s text:c="67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259 </text:p>
          </table:table-cell>
          <table:table-cell office:value-type="string" calcext:value-type="string">
            <text:p><text:s/>SOLOMON KANE THE LION ERRANT #3 (OF 4) CVR A NICK MARINKOVICH (MR) <text:s text:c="45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60 </text:p>
          </table:table-cell>
          <table:table-cell office:value-type="string" calcext:value-type="string">
            <text:p><text:s/>SOLOMON KANE THE LION ERRANT #3 (OF 4) CVR B PATCH ZIRCHER VAR (MR) <text:s text:c="44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61 </text:p>
          </table:table-cell>
          <table:table-cell office:value-type="string" calcext:value-type="string">
            <text:p><text:s/>SOLOMON KANE THE LION ERRANT #3 (OF 4) CVR C PAOLO PARENTE VAR (MR) <text:s text:c="44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62 </text:p>
          </table:table-cell>
          <table:table-cell office:value-type="string" calcext:value-type="string">
            <text:p><text:s/>SOLOMON KANE THE LION ERRANT #3 (OF 4) CVR D NICK MARINKOVICH VIRGIN CARDSTOCK VAR (MR) <text:s text:c="24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263 </text:p>
          </table:table-cell>
          <table:table-cell office:value-type="string" calcext:value-type="string">
            <text:p><text:s/>SOLOMON KANE THE LION ERRANT #3 (OF 4) CVR E PAOLO PARENTE VIRGIN CARDSTOCK VAR (MR) <text:s text:c="27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1333 </text:p>
          </table:table-cell>
          <table:table-cell office:value-type="string" calcext:value-type="string">
            <text:p><text:s/>VAMPIRE SURVIVORS #2 (OF 4) CVR D KIT WALLIS FOIL VAR <text:s text:c="58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99" calcext:value-type="float">
            <text:p>14,99</text:p>
          </table:table-cell>
        </table:table-row>
        <table:table-row table:style-name="ro1">
          <table:table-cell office:value-type="string" calcext:value-type="string">
            <text:p><text:s/>JUL2671314 </text:p>
          </table:table-cell>
          <table:table-cell office:value-type="string" calcext:value-type="string">
            <text:p><text:s/>WELCOME TO GHOST MANSION TP VOL 03 <text:s text:c="77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71310 </text:p>
          </table:table-cell>
          <table:table-cell office:value-type="string" calcext:value-type="string">
            <text:p><text:s/>WHEN I WAS REINCARNATED IN ANOTHER WORLD I WAS A HERO TP VOL 01 <text:s text:c="48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Q179 <text:s/></text:p>
          </table:table-cell>
          <table:table-cell office:value-type="string" calcext:value-type="string">
            <text:p><text:s/>Disney The Haunted Mansion Issue #1 <text:s text:c="76"/></text:p>
          </table:table-cell>
          <table:table-cell office:value-type="string" calcext:value-type="string">
            <text:p><text:s/>Tokyopop <text:s text:c="2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Q180 <text:s/></text:p>
          </table:table-cell>
          <table:table-cell office:value-type="string" calcext:value-type="string">
            <text:p><text:s/>Disney Tim Burton's The Nightmare Before Christmas: All Hail the Pumpkin King, Issue #4 <text:s text:c="24"/></text:p>
          </table:table-cell>
          <table:table-cell office:value-type="string" calcext:value-type="string">
            <text:p><text:s/>Tokyopop <text:s text:c="2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Q184 <text:s/></text:p>
          </table:table-cell>
          <table:table-cell office:value-type="string" calcext:value-type="string">
            <text:p><text:s/>Kyo Aizawa Doesn't Laugh, Volume 1 <text:s text:c="77"/></text:p>
          </table:table-cell>
          <table:table-cell office:value-type="string" calcext:value-type="string">
            <text:p><text:s/>Tokyopop <text:s text:c="24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193 <text:s/></text:p>
          </table:table-cell>
          <table:table-cell office:value-type="string" calcext:value-type="string">
            <text:p><text:s/>Perfeddion <text:s text:c="101"/></text:p>
          </table:table-cell>
          <table:table-cell office:value-type="string" calcext:value-type="string">
            <text:p><text:s/>Tokyopop <text:s text:c="24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194 <text:s/></text:p>
          </table:table-cell>
          <table:table-cell office:value-type="string" calcext:value-type="string">
            <text:p><text:s/>Perfeddion (SPANISH) <text:s text:c="91"/></text:p>
          </table:table-cell>
          <table:table-cell office:value-type="string" calcext:value-type="string">
            <text:p><text:s/>Tokyopop <text:s text:c="24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196 <text:s/></text:p>
          </table:table-cell>
          <table:table-cell office:value-type="string" calcext:value-type="string">
            <text:p><text:s/>Six <text:s text:c="108"/></text:p>
          </table:table-cell>
          <table:table-cell office:value-type="string" calcext:value-type="string">
            <text:p><text:s/>Tokyopop <text:s text:c="24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Q197 <text:s/></text:p>
          </table:table-cell>
          <table:table-cell office:value-type="string" calcext:value-type="string">
            <text:p><text:s/>There, Beneath the Water, Volume 1 <text:s text:c="77"/></text:p>
          </table:table-cell>
          <table:table-cell office:value-type="string" calcext:value-type="string">
            <text:p><text:s/>Tokyopop <text:s text:c="24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334 </text:p>
          </table:table-cell>
          <table:table-cell office:value-type="string" calcext:value-type="string">
            <text:p><text:s/>BLACK MIRROR SAN JUNIPERO HC (MR) <text:s text:c="78"/></text:p>
          </table:table-cell>
          <table:table-cell office:value-type="string" calcext:value-type="string">
            <text:p><text:s/>Twisted Comics <text:s text:c="18"/></text:p>
          </table:table-cell>
          <table:table-cell office:value-type="float" office:value="31.34" calcext:value-type="float">
            <text:p>31,34</text:p>
          </table:table-cell>
        </table:table-row>
        <table:table-row table:style-name="ro1">
          <table:table-cell office:value-type="string" calcext:value-type="string">
            <text:p><text:s/>AUG2671335 </text:p>
          </table:table-cell>
          <table:table-cell office:value-type="string" calcext:value-type="string">
            <text:p><text:s/>COMIC BOOK CREATOR #47 <text:s text:c="89"/></text:p>
          </table:table-cell>
          <table:table-cell office:value-type="string" calcext:value-type="string">
            <text:p><text:s/>TwoMorrows Publishing <text:s text:c="11"/></text:p>
          </table:table-cell>
          <table:table-cell office:value-type="float" office:value="10.95" calcext:value-type="float">
            <text:p>10,95</text:p>
          </table:table-cell>
        </table:table-row>
        <table:table-row table:style-name="ro1">
          <table:table-cell office:value-type="string" calcext:value-type="string">
            <text:p><text:s/>AUG2671336 </text:p>
          </table:table-cell>
          <table:table-cell office:value-type="string" calcext:value-type="string">
            <text:p><text:s/>HOGANS ALLEY #25 <text:s text:c="95"/></text:p>
          </table:table-cell>
          <table:table-cell office:value-type="string" calcext:value-type="string">
            <text:p><text:s/>TwoMorrows Publishing <text:s text:c="11"/></text:p>
          </table:table-cell>
          <table:table-cell office:value-type="float" office:value="8" calcext:value-type="float">
            <text:p>8</text:p>
          </table:table-cell>
        </table:table-row>
        <table:table-row table:style-name="ro1">
          <table:table-cell office:value-type="string" calcext:value-type="string">
            <text:p><text:s/>AUG2671337 </text:p>
          </table:table-cell>
          <table:table-cell office:value-type="string" calcext:value-type="string">
            <text:p><text:s/>RETROFAN #48 <text:s text:c="99"/></text:p>
          </table:table-cell>
          <table:table-cell office:value-type="string" calcext:value-type="string">
            <text:p><text:s/>TwoMorrows Publishing <text:s text:c="11"/></text:p>
          </table:table-cell>
          <table:table-cell office:value-type="float" office:value="10.95" calcext:value-type="float">
            <text:p>10,95</text:p>
          </table:table-cell>
        </table:table-row>
        <table:table-row table:style-name="ro1">
          <table:table-cell office:value-type="string" calcext:value-type="string">
            <text:p><text:s/>JUL2678447 </text:p>
          </table:table-cell>
          <table:table-cell office:value-type="string" calcext:value-type="string">
            <text:p><text:s/>DUNGEON CRAWLER CARL SPECIAL EDITION #0 2ND PTG CVR A NATHAN GOODEN ABSOLUTE BATMAN 1 HOMAGE <text:s text:c="19"/></text:p>
          </table:table-cell>
          <table:table-cell office:value-type="string" calcext:value-type="string">
            <text:p><text:s/>Vault Comics <text:s text:c="20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8448 </text:p>
          </table:table-cell>
          <table:table-cell office:value-type="string" calcext:value-type="string">
            <text:p><text:s/>DUNGEON CRAWLER CARL SPECIAL EDITION #0 2ND PTG CVR B NATHAN GOODEN ABSOLUTE BATMAN 2 HOMAGE VAR <text:s text:c="15"/></text:p>
          </table:table-cell>
          <table:table-cell office:value-type="string" calcext:value-type="string">
            <text:p><text:s/>Vault Comics <text:s text:c="20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8449 </text:p>
          </table:table-cell>
          <table:table-cell office:value-type="string" calcext:value-type="string">
            <text:p><text:s/>DUNGEON CRAWLER CARL SPECIAL EDITION #0 2ND PTG CVR C BRETT BEAN VAR <text:s text:c="43"/></text:p>
          </table:table-cell>
          <table:table-cell office:value-type="string" calcext:value-type="string">
            <text:p><text:s/>Vault Comics <text:s text:c="20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8534 </text:p>
          </table:table-cell>
          <table:table-cell office:value-type="string" calcext:value-type="string">
            <text:p><text:s/>DUNGEON CRAWLER CARL SPECIAL EDITION #0 2ND PTG CVR D BLANK SKETCH VAR <text:s text:c="41"/></text:p>
          </table:table-cell>
          <table:table-cell office:value-type="string" calcext:value-type="string">
            <text:p><text:s/>Vault Comics <text:s text:c="20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N2671220 </text:p>
          </table:table-cell>
          <table:table-cell office:value-type="string" calcext:value-type="string">
            <text:p><text:s/>INANNA TP VOL 01 THE NAME SHE LOST <text:s text:c="77"/></text:p>
          </table:table-cell>
          <table:table-cell office:value-type="string" calcext:value-type="string">
            <text:p><text:s/>Vault Comics <text:s text:c="20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78450 </text:p>
          </table:table-cell>
          <table:table-cell office:value-type="string" calcext:value-type="string">
            <text:p><text:s/>MONEY SHOT THE F* OFFS #1 (OF 5) 2ND PTG CVR A GARTH GRAHAM (BUNDLE OF 10) (NET) (MR) <text:s text:c="26"/></text:p>
          </table:table-cell>
          <table:table-cell office:value-type="string" calcext:value-type="string">
            <text:p><text:s/>Vault Comics <text:s text:c="20"/></text:p>
          </table:table-cell>
          <table:table-cell office:value-type="float" office:value="16" calcext:value-type="float">
            <text:p>16</text:p>
          </table:table-cell>
        </table:table-row>
        <table:table-row table:style-name="ro1">
          <table:table-cell office:value-type="string" calcext:value-type="string">
            <text:p><text:s/>JUL2678451 </text:p>
          </table:table-cell>
          <table:table-cell office:value-type="string" calcext:value-type="string">
            <text:p><text:s/>MONEY SHOT THE F* OFFS #1 (OF 5) 2ND PTG CVR A GARTH GRAHAM (MR) <text:s text:c="47"/></text:p>
          </table:table-cell>
          <table:table-cell office:value-type="string" calcext:value-type="string">
            <text:p><text:s/>Vault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452 </text:p>
          </table:table-cell>
          <table:table-cell office:value-type="string" calcext:value-type="string">
            <text:p><text:s/>MONEY SHOT THE F* OFFS #1 (OF 5) 2ND PTG CVR B INC 1:1 (10) ZULEMA SCOTO VAR (MR) <text:s text:c="30"/></text:p>
          </table:table-cell>
          <table:table-cell office:value-type="string" calcext:value-type="string">
            <text:p><text:s/>Vault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453 </text:p>
          </table:table-cell>
          <table:table-cell office:value-type="string" calcext:value-type="string">
            <text:p><text:s/>MONEY SHOT THE F* OFFS #1 (OF 5) 2ND PTG CVR C INC 1:2 (20) FLAVIANO VAR (MR) <text:s text:c="34"/></text:p>
          </table:table-cell>
          <table:table-cell office:value-type="string" calcext:value-type="string">
            <text:p><text:s/>Vault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454 </text:p>
          </table:table-cell>
          <table:table-cell office:value-type="string" calcext:value-type="string">
            <text:p><text:s/>MONEY SHOT THE F* OFFS #1 (OF 5) 2ND PTG CVR D LUANA VECCHIO NSFW BLACK BAG VAR (MR) <text:s text:c="27"/></text:p>
          </table:table-cell>
          <table:table-cell office:value-type="string" calcext:value-type="string">
            <text:p><text:s/>Vault Comics <text:s text:c="20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382 </text:p>
          </table:table-cell>
          <table:table-cell office:value-type="string" calcext:value-type="string">
            <text:p><text:s/>BEYBLADE X TP VOL 07 <text:s text:c="91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383 </text:p>
          </table:table-cell>
          <table:table-cell office:value-type="string" calcext:value-type="string">
            <text:p><text:s/>BLACK OR WHITE TP VOL 13 (MR) <text:s text:c="82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71384 </text:p>
          </table:table-cell>
          <table:table-cell office:value-type="string" calcext:value-type="string">
            <text:p><text:s/>BORUTO TWO BLUE VORTEX TP VOL 06 <text:s text:c="79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386 </text:p>
          </table:table-cell>
          <table:table-cell office:value-type="string" calcext:value-type="string">
            <text:p><text:s/>BUGLE CALL SONG OF WAR TP VOL 09 <text:s text:c="79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387 </text:p>
          </table:table-cell>
          <table:table-cell office:value-type="string" calcext:value-type="string">
            <text:p><text:s/>CASE CLOSED TP VOL 100 <text:s text:c="89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388 </text:p>
          </table:table-cell>
          <table:table-cell office:value-type="string" calcext:value-type="string">
            <text:p><text:s/>CHAINSAW MAN TP VOL 22 <text:s text:c="89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390 </text:p>
          </table:table-cell>
          <table:table-cell office:value-type="string" calcext:value-type="string">
            <text:p><text:s/>DANDADAN TP VOL 21 (MR) <text:s text:c="88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391 </text:p>
          </table:table-cell>
          <table:table-cell office:value-type="string" calcext:value-type="string">
            <text:p><text:s/>DEMON PRINCE OF MOMOCHI HOUSE SUCCESSION TP VOL 03 <text:s text:c="61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392 </text:p>
          </table:table-cell>
          <table:table-cell office:value-type="string" calcext:value-type="string">
            <text:p><text:s/>DESTROY ALL HUMANS THEY CANT BE REGENERATED A MAGIC THE GATHERING MANGA TP VOL 09 <text:s text:c="30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393 </text:p>
          </table:table-cell>
          <table:table-cell office:value-type="string" calcext:value-type="string">
            <text:p><text:s/>FIREFLY WEDDING TP VOL 08 <text:s text:c="86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394 </text:p>
          </table:table-cell>
          <table:table-cell office:value-type="string" calcext:value-type="string">
            <text:p><text:s/>FOREST OF THE RABBITS TP VOL 02 (MR) <text:s text:c="75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71395 </text:p>
          </table:table-cell>
          <table:table-cell office:value-type="string" calcext:value-type="string">
            <text:p><text:s/>FUSHIGI YUGI BYAKKO SENKI TP VOL 05 <text:s text:c="76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396 </text:p>
          </table:table-cell>
          <table:table-cell office:value-type="string" calcext:value-type="string">
            <text:p><text:s/>GALAXIC BASEBALL LEAGUE TP VOL 01 <text:s text:c="78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71397 </text:p>
          </table:table-cell>
          <table:table-cell office:value-type="string" calcext:value-type="string">
            <text:p><text:s/>HORROR PICTURE BOOK HC A BAD BOOK <text:s text:c="78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1398 </text:p>
          </table:table-cell>
          <table:table-cell office:value-type="string" calcext:value-type="string">
            <text:p><text:s/>HORROR PICTURE BOOK HC IS IT THERE OR NOT <text:s text:c="70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1399 </text:p>
          </table:table-cell>
          <table:table-cell office:value-type="string" calcext:value-type="string">
            <text:p><text:s/>HORROR PICTURE BOOK HC LOOKING AT ME <text:s text:c="75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1400 </text:p>
          </table:table-cell>
          <table:table-cell office:value-type="string" calcext:value-type="string">
            <text:p><text:s/>ICHI THE WITCH TP VOL 05 <text:s text:c="87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403 </text:p>
          </table:table-cell>
          <table:table-cell office:value-type="string" calcext:value-type="string">
            <text:p><text:s/>KILL BLUE TP VOL 09 <text:s text:c="92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406 </text:p>
          </table:table-cell>
          <table:table-cell office:value-type="string" calcext:value-type="string">
            <text:p><text:s/>MARRIAGE TOXIN TP VOL 15 <text:s text:c="87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407 </text:p>
          </table:table-cell>
          <table:table-cell office:value-type="string" calcext:value-type="string">
            <text:p><text:s/>MAY I HAVE A TASTE TP VOL 03 (MR) <text:s text:c="78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71409 </text:p>
          </table:table-cell>
          <table:table-cell office:value-type="string" calcext:value-type="string">
            <text:p><text:s/>MORTIFYING ORDEAL OF BEING SEEN TP VOL 03 (MR) <text:s text:c="65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410 </text:p>
          </table:table-cell>
          <table:table-cell office:value-type="string" calcext:value-type="string">
            <text:p><text:s/>MY HERO ACADEMIA ULTRA ARTWORKS HC <text:s text:c="77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47.5" calcext:value-type="float">
            <text:p>47,5</text:p>
          </table:table-cell>
        </table:table-row>
        <table:table-row table:style-name="ro1">
          <table:table-cell office:value-type="string" calcext:value-type="string">
            <text:p><text:s/>AUG2671411 </text:p>
          </table:table-cell>
          <table:table-cell office:value-type="string" calcext:value-type="string">
            <text:p><text:s/>PHANTOM BUSTERS TP VOL 05 <text:s text:c="86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413 </text:p>
          </table:table-cell>
          <table:table-cell office:value-type="string" calcext:value-type="string">
            <text:p><text:s/>POKEMON SCARLET &amp; VIOLET TP VOL 06 <text:s text:c="77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5.69" calcext:value-type="float">
            <text:p>5,69</text:p>
          </table:table-cell>
        </table:table-row>
        <table:table-row table:style-name="ro1">
          <table:table-cell office:value-type="string" calcext:value-type="string">
            <text:p><text:s/>AUG2671414 </text:p>
          </table:table-cell>
          <table:table-cell office:value-type="string" calcext:value-type="string">
            <text:p><text:s/>RAINBOWS AFTER STORMS TP VOL 12 <text:s text:c="80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417 </text:p>
          </table:table-cell>
          <table:table-cell office:value-type="string" calcext:value-type="string">
            <text:p><text:s/>SHINOBI UNDERCOVER TP VOL 03 <text:s text:c="83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418 </text:p>
          </table:table-cell>
          <table:table-cell office:value-type="string" calcext:value-type="string">
            <text:p><text:s/>SPLATOON 3 SPLATLANDS TP VOL 07 <text:s text:c="80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AUG2671424 </text:p>
          </table:table-cell>
          <table:table-cell office:value-type="string" calcext:value-type="string">
            <text:p><text:s/>YAIBA SAMURAI LEGEND TP VOL 06 <text:s text:c="81"/></text:p>
          </table:table-cell>
          <table:table-cell office:value-type="string" calcext:value-type="string">
            <text:p><text:s/>Viz Media <text:s text:c="23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L2671430 </text:p>
          </table:table-cell>
          <table:table-cell office:value-type="string" calcext:value-type="string">
            <text:p><text:s/>ASCENCIA TP VOL 01 THE TALISMAN SAGA COMPENDIUM (MR) <text:s text:c="59"/></text:p>
          </table:table-cell>
          <table:table-cell office:value-type="string" calcext:value-type="string">
            <text:p><text:s/>Wake Entertainment <text:s text:c="14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JUL26Q206 <text:s/></text:p>
          </table:table-cell>
          <table:table-cell office:value-type="string" calcext:value-type="string">
            <text:p><text:s/>Daybreak, Vol. 3 <text:s text:c="95"/></text:p>
          </table:table-cell>
          <table:table-cell office:value-type="string" calcext:value-type="string">
            <text:p><text:s/>Wattpad WEBTOON Book Group <text:s text:c="6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AUG2671497 </text:p>
          </table:table-cell>
          <table:table-cell office:value-type="string" calcext:value-type="string">
            <text:p><text:s/>LAWRENCE BROTHERS DETECTIVE AGENCY HC <text:s text:c="74"/></text:p>
          </table:table-cell>
          <table:table-cell office:value-type="string" calcext:value-type="string">
            <text:p><text:s/>Z2 <text:s text:c="30"/></text:p>
          </table:table-cell>
          <table:table-cell office:value-type="float" office:value="33.24" calcext:value-type="float">
            <text:p>33,24</text:p>
          </table:table-cell>
        </table:table-row>
        <table:table-row table:style-name="ro1">
          <table:table-cell office:value-type="string" calcext:value-type="string">
            <text:p><text:s/>JUN2678651 </text:p>
          </table:table-cell>
          <table:table-cell office:value-type="string" calcext:value-type="string">
            <text:p><text:s/>GRIMM FAIRY TALES 2026 SWIMSUIT SPECIAL (ONE SHOT) CVR A IGOR VITORINO <text:s text:c="41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N2678652 </text:p>
          </table:table-cell>
          <table:table-cell office:value-type="string" calcext:value-type="string">
            <text:p><text:s/>GRIMM FAIRY TALES 2026 SWIMSUIT SPECIAL (ONE SHOT) CVR B CARDIGRADE VAR <text:s text:c="40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N2678653 </text:p>
          </table:table-cell>
          <table:table-cell office:value-type="string" calcext:value-type="string">
            <text:p><text:s/>GRIMM FAIRY TALES 2026 SWIMSUIT SPECIAL (ONE SHOT) CVR C FILIPPO CURZI VAR <text:s text:c="37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N2678654 </text:p>
          </table:table-cell>
          <table:table-cell office:value-type="string" calcext:value-type="string">
            <text:p><text:s/>GRIMM FAIRY TALES VOL 3 #3 CVR A FILIPPO CURZI <text:s text:c="65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655 </text:p>
          </table:table-cell>
          <table:table-cell office:value-type="string" calcext:value-type="string">
            <text:p><text:s/>GRIMM FAIRY TALES VOL 3 #3 CVR B IGOR VITORINO VAR <text:s text:c="61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656 </text:p>
          </table:table-cell>
          <table:table-cell office:value-type="string" calcext:value-type="string">
            <text:p><text:s/>GRIMM FAIRY TALES VOL 3 #3 CVR C JYN LEONARD VAR <text:s text:c="63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657 </text:p>
          </table:table-cell>
          <table:table-cell office:value-type="string" calcext:value-type="string">
            <text:p><text:s/>GRIMM FAIRY TALES VOL 3 #3 CVR D IGOR VITORINO VAR <text:s text:c="61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658 </text:p>
          </table:table-cell>
          <table:table-cell office:value-type="string" calcext:value-type="string">
            <text:p><text:s/>GRIMM FAIRY TALES VOL 3 #4 CVR A MARCO SANTUCCI <text:s text:c="64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659 </text:p>
          </table:table-cell>
          <table:table-cell office:value-type="string" calcext:value-type="string">
            <text:p><text:s/>GRIMM FAIRY TALES VOL 3 #4 CVR B IGOR VITORINO VAR <text:s text:c="61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660 </text:p>
          </table:table-cell>
          <table:table-cell office:value-type="string" calcext:value-type="string">
            <text:p><text:s/>GRIMM FAIRY TALES VOL 3 #4 CVR C FILIPPO CURZI VAR <text:s text:c="61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504 </text:p>
          </table:table-cell>
          <table:table-cell office:value-type="string" calcext:value-type="string">
            <text:p><text:s/>JYNX AND STITCHES THE GREAT REVENGE #1 (OF 3) CVR A IGOR VITORINO <text:s text:c="46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505 </text:p>
          </table:table-cell>
          <table:table-cell office:value-type="string" calcext:value-type="string">
            <text:p><text:s/>JYNX AND STITCHES THE GREAT REVENGE #1 (OF 3) CVR B HAKAN AYDIN VAR <text:s text:c="44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506 </text:p>
          </table:table-cell>
          <table:table-cell office:value-type="string" calcext:value-type="string">
            <text:p><text:s/>JYNX AND STITCHES THE GREAT REVENGE #1 (OF 3) CVR C HAKAN AYDIN VAR <text:s text:c="44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507 </text:p>
          </table:table-cell>
          <table:table-cell office:value-type="string" calcext:value-type="string">
            <text:p><text:s/>OZ RETURN OF THE WICKED WITCH TP <text:s text:c="79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JUN2678661 </text:p>
          </table:table-cell>
          <table:table-cell office:value-type="string" calcext:value-type="string">
            <text:p><text:s/>ROBYN HOOD SHADOW TARGET (ONE SHOT) CVR A MARCO SANTUCCI <text:s text:c="55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N2678662 </text:p>
          </table:table-cell>
          <table:table-cell office:value-type="string" calcext:value-type="string">
            <text:p><text:s/>ROBYN HOOD SHADOW TARGET (ONE SHOT) CVR B IGOR VITORINO VAR <text:s text:c="52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N2678663 </text:p>
          </table:table-cell>
          <table:table-cell office:value-type="string" calcext:value-type="string">
            <text:p><text:s/>ROBYN HOOD SHADOW TARGET (ONE SHOT) CVR C GREG LAND VAR <text:s text:c="56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N2678664 </text:p>
          </table:table-cell>
          <table:table-cell office:value-type="string" calcext:value-type="string">
            <text:p><text:s/>ROBYN HOOD SHADOW TARGET (ONE SHOT) CVR D DERLIS SANTACRUZ VAR <text:s text:c="49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508 </text:p>
          </table:table-cell>
          <table:table-cell office:value-type="string" calcext:value-type="string">
            <text:p><text:s/>VAN HELSING ANNUAL 2026 BLOOD TIES (ONE SHOT) CVR A IGOR VITORINO <text:s text:c="46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509 </text:p>
          </table:table-cell>
          <table:table-cell office:value-type="string" calcext:value-type="string">
            <text:p><text:s/>VAN HELSING ANNUAL 2026 BLOOD TIES (ONE SHOT) CVR B JYN LEONARD VAR <text:s text:c="44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510 </text:p>
          </table:table-cell>
          <table:table-cell office:value-type="string" calcext:value-type="string">
            <text:p><text:s/>ZENESCOPE ENTERTAINMENT 2027 CALENDAR <text:s text:c="74"/></text:p>
          </table:table-cell>
          <table:table-cell office:value-type="string" calcext:value-type="string">
            <text:p><text:s/>Zenescope Entertainment <text:s text:c="9"/></text:p>
          </table:table-cell>
          <table:table-cell office:value-type="float" office:value="26.99" calcext:value-type="float">
            <text:p>26,99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Mono CJK JP" svg:font-family="'Noto Sans Mono CJK JP'" style:font-family-generic="system" style:font-pitch="variable"/>
  </office:font-face-decls>
  <office:styles>
    <style:default-style style:family="table-cell">
      <style:paragraph-properties style:tab-stop-distance="0.4921in"/>
      <style:text-properties style:font-name="Liberation Sans" fo:font-size="10pt" fo:language="it" fo:country="IT" style:font-name-asian="Noto Sans Mono CJK JP" style:font-size-asian="10pt" style:language-asian="zxx" style:country-asian="none" style:font-name-complex="DejaVu Sans" style:font-size-complex="10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30T02:15:48.878025865</meta:creation-date>
    <dc:date>2026-08-30T02:16:24.266265893</dc:date>
    <meta:editing-duration>PT35S</meta:editing-duration>
    <meta:editing-cycles>1</meta:editing-cycles>
    <meta:document-statistic meta:table-count="1" meta:cell-count="3020" meta:object-count="0"/>
    <meta:generator>LibreOffice/7.3.7.2$Linux_X86_64 LibreOffice_project/30$Build-2</meta:generator>
  </office:meta>
</office:document-meta>
</file>